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ca1c5a41b58ff03e20d817b0229fe0d.jpg"/>
  <manifest:file-entry manifest:media-type="image/jpeg" manifest:full-path="Pictures/8ccf89643439aa80e1ef3e9049899dd8.jpg"/>
  <manifest:file-entry manifest:media-type="image/jpeg" manifest:full-path="Pictures/969d45a4a0acbdf300e48d6a7d6838d7.jpg"/>
  <manifest:file-entry manifest:media-type="image/jpeg" manifest:full-path="Pictures/c8da57b0bdc8170cc9d7ed6794be6e6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android:first_project"/><text:bookmark-start text:name="__RefHeading___android-programmierung_1"/><text:bookmark-start text:name="android-programmierung"/>Android-Programmierung<text:bookmark-end text:name="__RefHeading___android-programmierung_1"/><text:bookmark-end text:name="android-programmierung"/></text:h>
      <text:h text:style-name="Heading_20_2" text:outline-level="2"><text:bookmark-start text:name="__RefHeading___projekt_anlegen_2"/><text:bookmark-start text:name="projekt_anlegen"/>Projekt anlegen<text:bookmark-end text:name="__RefHeading___projekt_anlegen_2"/><text:bookmark-end text:name="projekt_anlegen"/></text:h>
      <text:p text:style-name="Text_20_body">Ein neues Projekt lässt sich einfach anlegen, wenn man zuvor alles korrekt eingerichtet hat. Die Anleitung dazu ist <text:a xlink:type="simple" xlink:href="http://www.kopfload.de/doku.php?id=allgemein:android" text:style-name="Internet_20_link" text:visited-style-name="Visited_20_Internet_20_Link">hier</text:a> zu finden.</text:p>
      <text:p text:style-name="Text_20_body">Über <text:span text:style-name="Source_20_Text">File → New → Project → Android → Android Application Project</text:span> bekommt man folgende Auswahl:
<draw:frame draw:style-name="mediacenter" draw:name=" New Project anlegen Legend" text:anchor-type="paragraph" draw:z-index="0" svg:width="7.9375cm"><draw:text-box><text:p text:style-name="legendcenter"><draw:frame draw:style-name="mediacenter" draw:name=" New Project anlegen" text:anchor-type="paragraph" draw:z-index="0" svg:width="7.9375cm" svg:height="7.5595238095238cm"><draw:image xlink:href="Pictures/0ca1c5a41b58ff03e20d817b0229fe0d.jpg" xlink:type="simple" xlink:show="embed" xlink:actuate="onLoad"/></draw:frame> New Project anlegen</text:p></draw:text-box></draw:frame></text:p>
      <text:p text:style-name="Text_20_body">Im Anschluss wird man gefragt, wie die <text:span text:style-name="Source_20_Text">Application Name</text:span>, das <text:span text:style-name="Source_20_Text">Project Name</text:span> und der <text:span text:style-name="Source_20_Text">Package Name</text:span> lauten soll.<text:line-break/>
Der <text:span text:style-name="Source_20_Text">Application Name</text:span> ist der Name, den die App später auf dem Gerät haben wird. <text:line-break/>
Der <text:span text:style-name="Source_20_Text">Project Name</text:span> ist der Name, den das Projekt auf dem Rechner hat, also der Ordnername im Workspace.<text:line-break/>
Der <text:span text:style-name="Source_20_Text">Package Name</text:span> ist prinzipiell frei wählbar, man sollte allerdings darauf achten, dass er mit keiner existierender URL kollidiert. Der <text:span text:style-name="Source_20_Text">Package Name</text:span> ist eine umgekehrte URL, wobei ganz rechts der <text:span text:style-name="Source_20_Text">Application Name</text:span> steht. Damit kann die App theoretisch später innerhalb einer anderen App weiterverwendet werden. Objektorientierung lässt grüßen.
Bei den SDKs im unteren Bereich kann man einstellen, auf welcher Android-Version die App später einmal geeignet ist.</text:p>
      <text:p text:style-name="Text_20_body">Im nächsten Dialog kann man bereits erste Details festlegen, wie z.B. das Launcher-Icon.<text:line-break/>
Im Anschluss lässt sich festlegen, ob die App im als einfache <text:span text:style-name="Source_20_Text">Black Activity</text:span>, <text:span text:style-name="Source_20_Text">Fullscreen Activity</text:span> oder <text:span text:style-name="Source_20_Text">Master/Detail Flow</text:span> angezeigt werden soll. <text:span text:style-name="Source_20_Text">Black Activity</text:span> ist eine gute Wahl. Die letzte Option ist eher für Tablets geeignet.</text:p>
      <text:p text:style-name="Text_20_body">Zum Verständnis: Der Bildschirm, den eine App als erstes anzeigt wird <text:span text:style-name="Source_20_Text">Activity</text:span> genannt. Das heisst alles was sich in <text:span text:style-name="Source_20_Text">MainActivity</text:span> abspielt stellt den Startdialog dar. Dies sollte man sich also merken, damit man später weiss, wo der Programmcode „anfängt“. Der Name selbst spielt keine große Rolle.</text:p>
      <text:h text:style-name="Heading_20_2" text:outline-level="2"><text:bookmark-start text:name="__RefHeading___erster_stapellauf_3"/><text:bookmark-start text:name="erster_stapellauf"/>Erster Stapellauf<text:bookmark-end text:name="__RefHeading___erster_stapellauf_3"/><text:bookmark-end text:name="erster_stapellauf"/></text:h>
      <text:p text:style-name="Text_20_body">Das Rahmenprojekt wäre theoretisch lauffähig und könnte über <text:span text:style-name="Source_20_Text">Rechtsklick</text:span> auf das Projekt und dann <text:span text:style-name="Source_20_Text">Run as → Android Application</text:span> gestartet werden. Dies wird aber zu einer Fehlermeldung führen, da noch kein Device bereitsteht.</text:p>
      <text:p text:style-name="Text_20_body"><draw:frame draw:style-name="mediacenter" draw:name=" Project-&gt; Run as Legend" text:anchor-type="paragraph" draw:z-index="0" svg:width="7.9375cm"><draw:text-box><text:p text:style-name="legendcenter"><draw:frame draw:style-name="mediacenter" draw:name=" Project-&gt; Run as" text:anchor-type="paragraph" draw:z-index="1" svg:width="7.9375cm" svg:height="6.6848266961652cm"><draw:image xlink:href="Pictures/8ccf89643439aa80e1ef3e9049899dd8.jpg" xlink:type="simple" xlink:show="embed" xlink:actuate="onLoad"/></draw:frame> Project-&gt; Run as</text:p></draw:text-box></draw:frame></text:p>
      <text:p text:style-name="Text_20_body">Man muss wissen, dass eine Android-App eine entsprechende Umgebung also das Android-OS benötigt. Diese Umgebung kann entweder ein reales Gerät sein oder ein emuliertes.</text:p>
      <text:p text:style-name="Text_20_body">Über <text:span text:style-name="Source_20_Text">Window → Android Virtual Device Manager</text:span> gelangt man in den AVD-Manager<text:note text:id="ftn0" text:note-class="footnote"><text:note-citation text:label="1)">1)</text:note-citation><text:note-body><text:p text:style-name="Text_20_body">Android Virtual Device-Manager</text:p></text:note-body></text:note>. Dort zwei Reiter. Einmal die Liste von <text:span text:style-name="Source_20_Text">Android Virtual Devices</text:span> kurz <text:span text:style-name="Source_20_Text">AVD-Reiter</text:span>, die zunächst leer ist sowie der Reiter <text:span text:style-name="Source_20_Text">Device Definitions</text:span>. Der zweite Reiter beinhaltet eine Liste von existierenden Devices, die man per Klick auf <text:span text:style-name="Source_20_Text">Create AVD</text:span> zu einem Android Virtual Device macht. Im folgenden Dialog können noch ein paar Details der AVD geändert werden. Z.B. die in der Regel nicht vorhandene Tastatur ausschalten.</text:p>
      <text:p text:style-name="Text_20_body"><draw:frame draw:style-name="mediacenter" draw:name=" AVD clone Legend" text:anchor-type="paragraph" draw:z-index="0" svg:width="7.9375cm"><draw:text-box><text:p text:style-name="legendcenter"><draw:frame draw:style-name="mediacenter" draw:name=" AVD clone" text:anchor-type="paragraph" draw:z-index="2" svg:width="7.9375cm" svg:height="7.0219668117519cm"><draw:image xlink:href="Pictures/969d45a4a0acbdf300e48d6a7d6838d7.jpg" xlink:type="simple" xlink:show="embed" xlink:actuate="onLoad"/></draw:frame> AVD clone</text:p></draw:text-box></draw:frame></text:p>
      <text:p text:style-name="Text_20_body">Nun befindet sich im <text:span text:style-name="Source_20_Text">AVD-Reiter</text:span> eine AVD, der per Klick auf <text:span text:style-name="Source_20_Text">Start</text:span> zum Leben erweckt werden kann.</text:p>
      <text:p text:style-name="Text_20_body"><draw:frame draw:style-name="mediacenter" draw:name=" AVD starten  Legend" text:anchor-type="paragraph" draw:z-index="0" svg:width="7.9375cm"><draw:text-box><text:p text:style-name="legendcenter"><draw:frame draw:style-name="mediacenter" draw:name=" AVD starten " text:anchor-type="paragraph" draw:z-index="3" svg:width="7.9375cm" svg:height="6.3273214285714cm"><draw:image xlink:href="Pictures/c8da57b0bdc8170cc9d7ed6794be6e65.jpg" xlink:type="simple" xlink:show="embed" xlink:actuate="onLoad"/></draw:frame> AVD starten </text:p></draw:text-box></draw:frame></text:p>
      <text:p text:style-name="Text_20_body">Dieser Vorgang dauert je nach Host eine Weile. Also nicht ungeduldig werden und vor allem die AVD nicht schließen, damit der Startvorgang nicht wiederholt werden muss. Die einmal geöffnete AVD kann immer wieder mit neuen Version der App genutzt werden.</text:p>
      <text:p text:style-name="Text_20_body">HINWEIS: Bei Starten des Emulators kann es zu einem Fehler kommen: <text:span text:style-name="Source_20_Text">PANIC: Could not open: AVD-NAME</text:span>. Als kann man versuchen den RAM der AVD unter 768MB zu legen. Für Testzwecke sollte es reichen.</text:p>
      <text:p text:style-name="Text_20_body">Nachdem nun der Emulator läuft, können wir unser Rahmenprojekt zum ersten mal begutachten in dem wir wie oben im Abschnitt beschrieben <text:span text:style-name="Source_20_Text">Project → Rechtsklick → Run as → Android Application</text:span> aufrufen. Nach einer kurze Weile sehen wir oben <text:span text:style-name="Source_20_Text">MyApp</text:span> und einen leeren Dialog. Jetzt kann der eigentliche Spass beginnen!</text:p>
      <text:h text:style-name="Heading_20_2" text:outline-level="2"><text:bookmark-start text:name="__RefHeading___das_eigene_endgeraet_verwenden_4"/><text:bookmark-start text:name="das_eigene_endgeraet_verwenden"/>Das eigene Endgerät verwenden<text:bookmark-end text:name="__RefHeading___das_eigene_endgeraet_verwenden_4"/><text:bookmark-end text:name="das_eigene_endgeraet_verwenden"/></text:h>
      <text:p text:style-name="Text_20_body">Im groben müssen folgende Schritte durchlaufen werden, damit man statt des Emulators das eigene Gerät nutzen kann.</text:p>
      <text:list text:style-name="Numbering_20_1" text:continue-numbering="false">
        <text:list-item>
          <text:p text:style-name="Numbering_20_1_Content_First"> mit dem SDK-Manager die Zielarchitektur herunterladen (s. <text:a xlink:type="simple" xlink:href="http://www.kopfload.de/doku.php?id=allgemein:android:" text:style-name="Internet_20_link" text:visited-style-name="Visited_20_Internet_20_Link"> IDE einrichten</text:a>)</text:p>
        </text:list-item>
        <text:list-item>
          <text:p text:style-name="Numbering_20_1_Content"> auf dem Gerät das Debugging freigeben </text:p>
        </text:list-item>
        <text:list-item>
          <text:p text:style-name="Numbering_20_1_Content"> auf dem Gerät Software aus fremden Quellen zu lassen</text:p>
        </text:list-item>
        <text:list-item>
          <text:p text:style-name="Numbering_20_1_Content_Last"> über AVD-Manager das angeschlossene Gerät als Target auswählen</text:p>
        </text:list-item>
      </text:list>
      <text:p text:style-name="Text_20_body">ACHTUNG: Nachdem man den Entwicklungsprozess beendet hat, sollte man auf jeden Fall das Debugging und die fremden Quellen deaktivieren. Ansonsten setzt man sich einem sehr großen Sicherheitsrisiko aus.</text:p>
      <text:h text:style-name="Heading_20_2" text:outline-level="2"><text:bookmark-start text:name="__RefHeading___die_ersten_aenderungenhello_word_5"/><text:bookmark-start text:name="die_ersten_aenderungenhello_word"/>Die ersten Änderungen: Hello Word!!<text:bookmark-end text:name="__RefHeading___die_ersten_aenderungenhello_word_5"/><text:bookmark-end text:name="die_ersten_aenderungenhello_word"/></text:h>
      <text:p text:style-name="Text_20_body">… to be continu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android:first_project</dc:title>
  </office:meta>
</office:document-meta>
</file>