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a4dbc54bf50fde4f5ea56728f7b7987.jpg"/>
  <manifest:file-entry manifest:media-type="image/jpeg" manifest:full-path="Pictures/e48b0ee566fac98e110963801730c0dc.jpg"/>
  <manifest:file-entry manifest:media-type="image/jpeg" manifest:full-path="Pictures/36c088c35a2dfc052cf00fec67efa619.jpg"/>
  <manifest:file-entry manifest:media-type="image/jpeg" manifest:full-path="Pictures/d02a220056022f171d8fc5eb984fa107.jpg"/>
  <manifest:file-entry manifest:media-type="image/jpeg" manifest:full-path="Pictures/9ae84eea704fd64d74d7115e247ae8f6.jpg"/>
  <manifest:file-entry manifest:media-type="image/jpeg" manifest:full-path="Pictures/3efaad4b4280be4d088d90bb2675c463.jpg"/>
  <manifest:file-entry manifest:media-type="image/svg+xml" manifest:full-path="Pictures/1d9559cb49f109061845b55462c83299.svg"/>
  <manifest:file-entry manifest:media-type="image/jpeg" manifest:full-path="Pictures/48b5ecf6a3a87db87b855d813c32b8d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LastListParagraph_Text_20_body"><text:bookmark text:name="allgemein:android:ide_einrichten"/>Android ist mittlerweile ein fester Bestandteil der IT. Aufgrund der großen Verbreitung dieses Betriebssystems und der kostenlosen Tools ist es relativ leicht mit geringem Aufwand Anwendungen für das eigene Smartphone oder Tablet zu schreiben.
Im Folgenden wird erklärt, welche Software man benötigt, um selbst Anwendungen zu schreiben und diese im Anschluss auf das Gerät zu übertragen.</text:p>
      <text:p text:style-name="Text_20_body">Die benötigten Software-Paket sind hier aufgelistet:</text:p>
      <text:list text:style-name="Numbering_20_1" text:continue-numbering="false">
        <text:list-item>
          <text:p text:style-name="Numbering_20_1_Content_First"> JDK in einer aktullen Version als Basis zur Java-Entwicklung</text:p>
        </text:list-item>
        <text:list-item>
          <text:p text:style-name="Numbering_20_1_Content"> Android-SDK mit den Android-spezifischen Bibliotheken</text:p>
        </text:list-item>
        <text:list-item>
          <text:p text:style-name="Numbering_20_1_Content"> Eine gute IDE<text:note text:id="ftn0" text:note-class="footnote"><text:note-citation text:label="1)">1)</text:note-citation><text:note-body><text:p text:style-name="Text_20_body">IDE: Integrated Development Enviroment; Integrierte Entwicklungsumgebung</text:p></text:note-body></text:note> zum Editieren des Programm-Codes</text:p>
        </text:list-item>
      </text:list>
      <text:p text:style-name="Text_20_body">Nun gibt es immer mehrer Wege, die zum Ziel führen. Es gibt fix und fertige Pakete, die einem „fast“ alles abnehmen. Wenn alles gut geht, hat man die Entwicklungsumgebung im Handumdrehen fertig. Wenn allerdings etwas schief geht und das passiert leider sehr häufig, dann hat man oftmals keine Idee warum es nicht funktioniert.</text:p>
      <text:p text:style-name="Text_20_body">Daher wird hier die Installation in einzelnen Komponenten vorgenommen, so dass man im Zweifelsfall nachvollziehen kann, woran es hapert.</text:p>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Zweck </text:p>
          </table:table-cell>
          <table:table-cell office:value-type="string" table:style-name="tableheader">
            <text:p text:style-name="Table_20_Heading"> Download </text:p>
          </table:table-cell>
        </table:table-row>
        <table:table-row>
          <table:table-cell office:value-type="string" table:style-name="tablecell">
            <text:p text:style-name="tablealignleft"> JDK<text:note text:id="ftn1" text:note-class="footnote"><text:note-citation text:label="2)">2)</text:note-citation><text:note-body><text:p text:style-name="Text_20_body">JDK: Java SE Development Kit; Sammlung von Java-Programm-Bibliotheken</text:p></text:note-body></text:note> </text:p>
          </table:table-cell>
          <table:table-cell office:value-type="string" table:style-name="tablecell">
            <text:p text:style-name="tablealignleft"> Android wird primär in der Programmiersprache Java entwickelt.<text:line-break/>Das JDK enthält die Basis. </text:p>
          </table:table-cell>
          <table:table-cell office:value-type="string" table:style-name="tablecell">
            <text:p text:style-name="tablealignleft"> <text:a xlink:type="simple" xlink:href="http://www.oracle.com/technetwork/java/javase/downloads/index-jsp-138363.html#javasejdk" text:style-name="Internet_20_link" text:visited-style-name="Visited_20_Internet_20_Link"> Download</text:a> </text:p>
          </table:table-cell>
        </table:table-row>
        <table:table-row>
          <table:table-cell office:value-type="string" table:style-name="tablecell">
            <text:p text:style-name="tablealignleft"> Android-SDK <text:note text:id="ftn2" text:note-class="footnote"><text:note-citation text:label="3)">3)</text:note-citation><text:note-body><text:p text:style-name="Text_20_body">SDK: Software Development Kit; Sammlung von Android-Programm-Bibliotheken</text:p></text:note-body></text:note> </text:p>
          </table:table-cell>
          <table:table-cell office:value-type="string" table:style-name="tablecell">
            <text:p text:style-name="tablealignleft"> Für Android benötigt man spezielle Programm-Bilbotheken<text:line-break/>Das Android-SDK enthält die Basis. </text:p>
          </table:table-cell>
          <table:table-cell office:value-type="string" table:style-name="tablecell">
            <text:p text:style-name="tablealignleft"> <text:a xlink:type="simple" xlink:href="http://dl.google.com/android/installer_r22.2.1-windows.exe" text:style-name="Internet_20_link" text:visited-style-name="Visited_20_Internet_20_Link"> Download </text:a> </text:p>
          </table:table-cell>
        </table:table-row>
        <table:table-row>
          <table:table-cell office:value-type="string" table:style-name="tablecell">
            <text:p text:style-name="tablealignleft"> Eclipse </text:p>
          </table:table-cell>
          <table:table-cell office:value-type="string" table:style-name="tablecell">
            <text:p text:style-name="tablealignleft"> Entwicklungsumgebung, die per PlugIns fast alles kann </text:p>
          </table:table-cell>
          <table:table-cell office:value-type="string" table:style-name="tablecell">
            <text:p text:style-name="tablealignleft"> <text:a xlink:type="simple" xlink:href="http://www.eclipse.org/downloads/" text:style-name="Internet_20_link" text:visited-style-name="Visited_20_Internet_20_Link"> Download</text:a> </text:p>
          </table:table-cell>
        </table:table-row>
      </table:table>
      <text:p text:style-name="Text_20_body">Bevor man startet:
Ich empfehle eine eigene Struktur für die Entwickungsumgebung anzulegen.</text:p>
      <text:list text:style-name="List_20_1" text:continue-numbering="false">
        <text:list-item>
          <text:p text:style-name="List_20_1_Content_First"> <text:span text:style-name="Source_20_Text">C:\android\eclipse</text:span> für die IDE</text:p>
        </text:list-item>
        <text:list-item>
          <text:p text:style-name="List_20_1_Content"> <text:span text:style-name="Source_20_Text">C:\android\sdk</text:span> für das SDK</text:p>
        </text:list-item>
        <text:list-item>
          <text:p text:style-name="List_20_1_Content"> <text:span text:style-name="Source_20_Text">C:\android\workspace</text:span> für die Projektdateien (eigener Quellcode)</text:p>
        </text:list-item>
        <text:list-item>
          <text:p text:style-name="List_20_1_Content_Last"> um das JDK muss man sich keine Gedanken machen, hier ist es günstiger den Standard-Pfad zu nutzen</text:p>
        </text:list-item>
      </text:list>
      <text:h text:style-name="Heading_20_3" text:outline-level="3"><text:bookmark-start text:name="__RefHeading___jdk_installieren_1"/><text:bookmark-start text:name="jdk_installieren"/>JDK installieren<text:bookmark-end text:name="__RefHeading___jdk_installieren_1"/><text:bookmark-end text:name="jdk_installieren"/></text:h>
      <text:p text:style-name="Text_20_body">Auf der Download-Seite wählt man die entsprechende Plattform (ich beziehe mich zunächst auf Windows). <text:line-break/>
Für ein Windows 7 64-bit wäre dies zum Beispiel die Datei <text:span text:style-name="Source_20_Text">jdk-7u40-windows-x64.exe</text:span>.
<text:span text:style-name="Source_20_Text">7u40</text:span> gibt die Version des JDKs an und <text:span text:style-name="Source_20_Text">x64</text:span> steht für die Plattform also Windows 7 64-bit.</text:p>
      <text:p text:style-name="Text_20_body">Die Installation ist denkbar einfach. <text:span text:style-name="Strong_20_Emphasis">Vorsicht:</text:span> Oracle versucht gerne eine Suchmaschinen-Bar für den Browser zu installieren. Wer dies nicht wünscht sollte also nicht gedankenlos <text:span text:style-name="Source_20_Text">weiter-weiter-weiter</text:span> klicken.</text:p>
      <text:p text:style-name="Text_20_body">Wer mag, kann sich noch die <text:a xlink:type="simple" xlink:href="http://docs.oracle.com/javase/" text:style-name="Internet_20_link" text:visited-style-name="Visited_20_Internet_20_Link"> Java-Dokumentation</text:a> ansehen oder als Bookmark speichern. Diese ist nützlich, um die Klassen besser zu verstehen. Am Ende der Installation bekommt man diese unter dem Button <text:span text:style-name="Source_20_Text">More</text:span> angeboten.</text:p>
      <text:h text:style-name="Heading_20_3" text:outline-level="3"><text:bookmark-start text:name="__RefHeading___eclipse_installieren_2"/><text:bookmark-start text:name="eclipse_installieren"/>Eclipse installieren<text:bookmark-end text:name="__RefHeading___eclipse_installieren_2"/><text:bookmark-end text:name="eclipse_installieren"/></text:h>
      <text:p text:style-name="Text_20_body">Die Installation ist ebenfalls nicht weiter schwierig. Einfach die ZIP-Datei in den oben vorgeschlagenen Ordner entpacken.
Der Eclipse-Starter sollte dann so liegen: <text:span text:style-name="Source_20_Text">C:\android\eclipse\eclipse.exe</text:span>. Sollte eine Fehlermeldung angezeigt werden, so liegt dies unter Umständen an einer fehlenden oder nicht gefundenen JDK. Also sollte man überprüfen, ob der erste Schritt <text:a xlink:type="simple" xlink:href="#__RefHeading___jdk_installieren_1" text:style-name="Local_20_link" text:visited-style-name="Visited_20_Local_20_Link">JDK installieren</text:a> korrekt ausgeführt wurde. Hier wird leicht JDK mit JRE<text:note text:id="ftn3" text:note-class="footnote"><text:note-citation text:label="4)">4)</text:note-citation><text:note-body><text:p text:style-name="Text_20_body">Java-Runtime Envirorment</text:p></text:note-body></text:note> verwechselt. Letzteres ist lediglich die Laufzeitumgebung für Java. Sie reicht aber nicht aus, um Java-Programme zu entwickeln.</text:p>
      <text:p text:style-name="Text_20_body">Wenn Eclipse zum ersten mal startet, kann dies eine Weile dauern. Also Geduld! Eclipse ist vollständig in Java geschrieben und benötigt daher relativ viel Arbeitsspeicher. Dies gilt im übrigen immer im Umgang mit Java. RAM hilft!</text:p>
      <text:p text:style-name="Text_20_body">Man wird nach dem Ordner für den sogenannten Workspace gefragt:
<draw:frame draw:style-name="mediacenter" draw:name=" Workspace einrichten Legend" text:anchor-type="paragraph" draw:z-index="0" svg:width="5.2916666666667cm"><draw:text-box><text:p text:style-name="legendcenter"><draw:frame draw:style-name="mediacenter" draw:name=" Workspace einrichten" text:anchor-type="paragraph" draw:z-index="0" svg:width="5.2916666666667cm" svg:height="2.3983198924731cm"><draw:image xlink:href="Pictures/6a4dbc54bf50fde4f5ea56728f7b7987.jpg" xlink:type="simple" xlink:show="embed" xlink:actuate="onLoad"/></draw:frame> Workspace einrichten</text:p></draw:text-box></draw:frame>
Im Workspace werden alle Projekte abgelegt. Es ist sinnvoll diesen Ordner nicht unterhalb eines Programms zu wählen, sondern parallel dazu, damit nicht aus Versehen seine wertvolle Arbeit löscht, wenn man eine neue Version eines Programms einspielt.</text:p>
      <text:h text:style-name="Heading_20_3" text:outline-level="3"><text:bookmark-start text:name="__RefHeading___android-sdk_installieren_3"/><text:bookmark-start text:name="android-sdk_installieren"/>Android-SDK installieren<text:bookmark-end text:name="__RefHeading___android-sdk_installieren_3"/><text:bookmark-end text:name="android-sdk_installieren"/></text:h>
      <text:p text:style-name="Text_20_body">Bei der Installation des SDKs ist nicht viel zu beachten. Die Datei lautet zum Beispiel <text:span text:style-name="Source_20_Text">installer_r22.2.1-windows.exe</text:span>.
Falls es eine neure Version gibt, so kann man auf der Download-Seite im Bereich <text:span text:style-name="Source_20_Text">USE AN EXISTING IDE</text:span> nur das SDK herunterladen. <draw:frame draw:style-name="medialeft" draw:name=" Download SDK Legend" text:anchor-type="paragraph" draw:z-index="0" svg:width="5.2916666666667cm"><draw:text-box><text:p text:style-name="legendcenter"><draw:frame draw:style-name="medialeft" draw:name=" Download SDK" text:anchor-type="paragraph" draw:z-index="1" svg:width="5.2916666666667cm" svg:height="1.1132741347905cm"><draw:image xlink:href="Pictures/e48b0ee566fac98e110963801730c0dc.jpg" xlink:type="simple" xlink:show="embed" xlink:actuate="onLoad"/></draw:frame> Download SDK</text:p></draw:text-box></draw:frame></text:p>
      <text:p text:style-name="Text_20_body">Wichtig: Den Pfad, in dem das SDK installiert wird, sollte man sich notieren. 
Während der Installation findet die Detektion des JDKs statt. Wenn dies korrekt installiert ist, dann wird es automatisch angezeigt. Weiter wird man gefragt, ob das SDK für alle User oder nur für den aktuellen installiert werden soll.
Als Speicherort kann man selbstverständlich den Standardpfad nutzen. Ich bevorzuge, aber alles in einem Unterordner zu haben (s.o.).
<draw:frame draw:style-name="mediacenter" draw:name=" SDK Ordner wählen Legend" text:anchor-type="paragraph" draw:z-index="0" svg:width="5.2916666666667cm"><draw:text-box><text:p text:style-name="legendcenter"><draw:frame draw:style-name="mediacenter" draw:name=" SDK Ordner wählen" text:anchor-type="paragraph" draw:z-index="2" svg:width="5.2916666666667cm" svg:height="4.0923624917164cm"><draw:image xlink:href="Pictures/36c088c35a2dfc052cf00fec67efa619.jpg" xlink:type="simple" xlink:show="embed" xlink:actuate="onLoad"/></draw:frame> SDK Ordner wählen</text:p></draw:text-box></draw:frame></text:p>
      <text:p text:style-name="Text_20_body">ACHTUNG: Der Installer fragt am Ende nach, ob der SDK-Manager gestartet werden soll. Da wir Eclispe bereits installiert haben, darf der SDK-Manager NICHT direkt im Anschluss gestartet werden. Das wird später erledigt.
<draw:frame draw:style-name="mediacenter" draw:name="3" text:anchor-type="paragraph" draw:z-index="3" svg:width="5.2916666666667cm" svg:height="4.0923624917164cm"><draw:image xlink:href="Pictures/d02a220056022f171d8fc5eb984fa107.jpg" xlink:type="simple" xlink:show="embed" xlink:actuate="onLoad"/></draw:frame></text:p>
      <text:h text:style-name="Heading_20_3" text:outline-level="3"><text:bookmark-start text:name="__RefHeading___das_sdk_in_eclipse_einbinden_4"/><text:bookmark-start text:name="das_sdk_in_eclipse_einbinden"/>Das SDK in Eclipse einbinden<text:bookmark-end text:name="__RefHeading___das_sdk_in_eclipse_einbinden_4"/><text:bookmark-end text:name="das_sdk_in_eclipse_einbinden"/></text:h>
      <text:p text:style-name="Text_20_body">Die folgenden Schritt kommen von <text:a xlink:type="simple" xlink:href="http://developer.android.com/sdk/installing/installing-adt.html" text:style-name="Internet_20_link" text:visited-style-name="Visited_20_Internet_20_Link"> google </text:a> selbst. </text:p>
      <text:p text:style-name="Text_20_body">Was passiert nun? Wir haben zwar die Bibliotheken auf dem PC installiert, aber uns fehlen noch die sogenannte <text:span text:style-name="Source_20_Text">ADT-Plugins</text:span> mit deren Hilfe aus Eclipse eine Android-IDE wird. Die <text:span text:style-name="Source_20_Text">ADT-Plugins</text:span> sind wenn man so will Scripte oder Mini-Programme, die uns viel Arbeit abnehmen. So kann Eclipse mit Hilfe dieser Plugins einen Android-Projekt-Rumpf anlegen und für die verschiedenen Android Versionen (1.0-4.3) entsprechende Bibliotheken einbinden. Alles sehr praktisch und vor allem notwendig.</text:p>
      <text:p text:style-name="Text_20_body">Die Schritt aus der Original-Anleitung sehen wie folgt aus:</text:p>
      <text:list text:style-name="Numbering_20_1" text:continue-numbering="false">
        <text:list-item>
          <text:p text:style-name="Numbering_20_1_Content_First"> Eclipse starten, dann <text:span text:style-name="Source_20_Text">Help → Install New Software</text:span> auswählen.</text:p>
        </text:list-item>
        <text:list-item>
          <text:p text:style-name="Numbering_20_1_Content"> Oben rechts auf <text:span text:style-name="Source_20_Text">Add</text:span> klicken</text:p>
        </text:list-item>
        <text:list-item>
          <text:p text:style-name="Numbering_20_1_Content"> Der Dialog <text:span text:style-name="Source_20_Text">Add Repository</text:span> erscheint. Als <text:span text:style-name="Emphasis">Name</text:span> wird <text:span text:style-name="Source_20_Text">ADT Plugin</text:span> und \\als <text:span text:style-name="Emphasis">Location</text:span> der folgende Pfad angegeben: <text:span text:style-name="Source_20_Text"><text:a xlink:type="simple" xlink:href="https://dl-ssl.google.com/android/eclipse/" text:style-name="Internet_20_link" text:visited-style-name="Visited_20_Internet_20_Link">https://dl-ssl.google.com/android/eclipse/</text:a></text:span></text:p>
        </text:list-item>
        <text:list-item>
          <text:p text:style-name="Numbering_20_1_Content"> Auf <text:span text:style-name="Source_20_Text">OK</text:span> klicken</text:p>
        </text:list-item>
        <text:list-item>
          <text:p text:style-name="Numbering_20_1_Content"> Im Dialog <text:span text:style-name="Source_20_Text">Available Software</text:span> wählt man <text:span text:style-name="Source_20_Text">Developer Tools</text:span> aus und klickt auf <text:span text:style-name="Source_20_Text">Next</text:span>.</text:p>
        </text:list-item>
        <text:list-item>
          <text:p text:style-name="Numbering_20_1_Content"> Der nächste Dialog zeigt nochmal alle Tools an, die nun runtergeladen werden sollen. Auf <text:span text:style-name="Source_20_Text">Next</text:span> klicken.</text:p>
        </text:list-item>
        <text:list-item>
          <text:p text:style-name="Numbering_20_1_Content"> Die Lizenzen angezeigt und sollten gelesen werden. Anschließend bestätigen und auf <text:span text:style-name="Source_20_Text">Finish</text:span> klicken.</text:p>
        </text:list-item>
        <text:list-item>
          <text:p text:style-name="Numbering_20_1_Content"> Falls eine <text:span text:style-name="Source_20_Text">security warning</text:span> erscheint, die sinngemäß auf nicht validierte bzw. authentifizierte Software hinweist, kann ignoriert werden. Auf <text:span text:style-name="Source_20_Text">OK</text:span> klicken. </text:p>
        </text:list-item>
        <text:list-item>
          <text:p text:style-name="Numbering_20_1_Content_Last"> Nachdem die Installation beendet ist muss Eclipse neu gestartet werden.</text:p>
        </text:list-item>
      </text:list>
      <text:p text:style-name="Text_20_body">Falls man Schwierigkeiten beim Download hat, dann kann man es mit <text:span text:style-name="Source_20_Text">http</text:span> statt <text:span text:style-name="Source_20_Text">https</text:span> versuchen. Hier nochmal der Dialog dazu.
<draw:frame draw:style-name="mediacenter" draw:name=" ADT-Plugin einbinden Legend" text:anchor-type="paragraph" draw:z-index="0" svg:width="7.9375cm"><draw:text-box><text:p text:style-name="legendcenter"><draw:frame draw:style-name="mediacenter" draw:name=" ADT-Plugin einbinden" text:anchor-type="paragraph" draw:z-index="4" svg:width="7.9375cm" svg:height="2.9496346555324cm"><draw:image xlink:href="Pictures/9ae84eea704fd64d74d7115e247ae8f6.jpg" xlink:type="simple" xlink:show="embed" xlink:actuate="onLoad"/></draw:frame> ADT-Plugin einbinden</text:p></draw:text-box></draw:frame></text:p>
      <text:p text:style-name="Text_20_body">Eventuell kommt es zu einer Fehlermeldung beim Start von Eclipse, da wir den Standardpfad für das SDK ja verändert haben. Dies kann man in den <text:span text:style-name="Source_20_Text">Windows → Preferences</text:span> anpassen. Der Dialog sollte dann so aussehen:</text:p>
      <text:p text:style-name="Text_20_body"><draw:frame draw:style-name="mediacenter" draw:name=" SDK-Ordner korrigieren  Legend" text:anchor-type="paragraph" draw:z-index="0" svg:width="7.9375cm"><draw:text-box><text:p text:style-name="legendcenter"><draw:frame draw:style-name="mediacenter" draw:name=" SDK-Ordner korrigieren " text:anchor-type="paragraph" draw:z-index="5" svg:width="7.9375cm" svg:height="5.6118630573248cm"><draw:image xlink:href="Pictures/3efaad4b4280be4d088d90bb2675c463.jpg" xlink:type="simple" xlink:show="embed" xlink:actuate="onLoad"/></draw:frame> SDK-Ordner korrigieren </text:p></draw:text-box></draw:frame></text:p>
      <text:p text:style-name="Text_20_body">Leider fehlt noch immer etwas. Wir haben Eclipse zwar den SDK-Ordner angegeben, doch dort liegen noch keine versionsspezifischen Bibliotheken. Diese müssen nun noch heruntergeladen werden. Dazu wird der SDK-Manager gestartet:</text:p>
      <text:p text:style-name="Preformatted_20_Text">c:\android\sdk\SDK Manager.exe</text:p>
      <text:p text:style-name="Text_20_body"><text:note text:id="ftn4" text:note-class="footnote"><text:note-citation text:label="5)">5)</text:note-citation><text:note-body><text:p text:style-name="Text_20_body">da man hier ab und zu mit arbeiten muss, liegt er nah bei der IDE. Entwickler sind nun mal faul! <draw:frame draw:style-name="media" draw:name="6" text:anchor-type="as-char" draw:z-index="6" svg:width="" svg:rel-width="100%" svg:height="0cm"><draw:image xlink:href="Pictures/1d9559cb49f109061845b55462c83299.svg" xlink:type="simple" xlink:show="embed" xlink:actuate="onLoad"/></draw:frame> </text:p></text:note-body></text:note></text:p>
      <text:p text:style-name="Text_20_body">Für die Version 4.3 von Android würde der SDK-Manager Dialog so aussehen:
<draw:frame draw:style-name="mediacenter" draw:name=" SDK-Versionen auswählen Legend" text:anchor-type="paragraph" draw:z-index="0" svg:width="7.9375cm"><draw:text-box><text:p text:style-name="legendcenter"><draw:frame draw:style-name="mediacenter" draw:name=" SDK-Versionen auswählen" text:anchor-type="paragraph" draw:z-index="7" svg:width="7.9375cm" svg:height="5.6696428571429cm"><draw:image xlink:href="Pictures/48b5ecf6a3a87db87b855d813c32b8dd.jpg" xlink:type="simple" xlink:show="embed" xlink:actuate="onLoad"/></draw:frame> SDK-Versionen auswählen</text:p></draw:text-box></draw:frame></text:p>
      <text:p text:style-name="Text_20_body">Wenn man weiss, dass „nur“ für ARM-basierte Systeme (das ist die Mehrzahl) entwickeln wird, dann kann man das <text:span text:style-name="Source_20_Text">Intel Atom Image</text:span> abwählen und spart sich ein paar MB. Ähnlich ist dies mit der <text:span text:style-name="Source_20_Text">Google-API</text:span> diese stellt Klassen für den Umgang mit Google-Dienste bereit. Man wird wieder nach Zustimmung der Lizenzen gefragt. Danach kann man erstmal einen Kaffee trinken. Der Download und die Installation dauert eine Weile.</text:p>
      <text:p text:style-name="Text_20_body">Im Wesentlich sind wir mit der Einrichtung fertig. Nun kann eigentlich mit dem <text:a xlink:type="simple" xlink:href="http://www.kopfload.de/doku.php?id=allgemein:android:first_project" text:style-name="Internet_20_link" text:visited-style-name="Visited_20_Internet_20_Link">ersten Projekt</text:a> begonnen werden.</text:p>
      <text:p text:style-name="Horizontal_20_Line"/>
      <text:h text:style-name="Heading_20_3" text:outline-level="3"><text:bookmark-start text:name="__RefHeading___alternative_all-in-one_pakete_5"/><text:bookmark-start text:name="alternative_all-in-one_pakete"/>Alternative All-in-One Pakete<text:bookmark-end text:name="__RefHeading___alternative_all-in-one_pakete_5"/><text:bookmark-end text:name="alternative_all-in-one_pakete"/></text:h>
      <text:p text:style-name="Text_20_body">Wer es schnell mag dem sei ein Blick auf die beiden folgenden Pakete empfohlen. Wie gut diese allerdings funktionieren kann ich nicht sagen, da ich sie noch nicht getestet habe.</text:p>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Zweck </text:p>
          </table:table-cell>
          <table:table-cell office:value-type="string" table:style-name="tableheader">
            <text:p text:style-name="Table_20_Heading"> Download </text:p>
          </table:table-cell>
        </table:table-row>
        <table:table-row>
          <table:table-cell office:value-type="string" table:style-name="tablecell">
            <text:p text:style-name="tablealignleft"> Eclipse+SDK=ADT-Bundle<text:note text:id="ftn5" text:note-class="footnote"><text:note-citation text:label="6)">6)</text:note-citation><text:note-body><text:p text:style-name="Text_20_body">ADT: Android Development Tools</text:p></text:note-body></text:note> for Windows</text:p>
          </table:table-cell>
          <table:table-cell office:value-type="string" table:style-name="tablecell">
            <text:p text:style-name="tablealignleft"> Eine mögliche Entwicklungsumgebung <text:note text:id="ftn6" text:note-class="footnote"><text:note-citation text:label="7)">7)</text:note-citation><text:note-body><text:p text:style-name="Text_20_body">IDE</text:p></text:note-body></text:note>, die alles enthält </text:p>
          </table:table-cell>
          <table:table-cell office:value-type="string" table:style-name="tablecell">
            <text:p text:style-name="tablealignleft"> <text:a xlink:type="simple" xlink:href="http://developer.android.com/sdk/index.html#ExistingIDE" text:style-name="Internet_20_link" text:visited-style-name="Visited_20_Internet_20_Link"> Download</text:a> </text:p>
          </table:table-cell>
        </table:table-row>
        <table:table-row>
          <table:table-cell office:value-type="string" table:style-name="tablecell">
            <text:p text:style-name="tablealignleft"> Android-Studio </text:p>
          </table:table-cell>
          <table:table-cell office:value-type="string" table:style-name="tablecell">
            <text:p text:style-name="tablealignleft"> Eine weitere mögliche Entwicklungsumgebung (IDE) im Aufbau befindlich! </text:p>
          </table:table-cell>
          <table:table-cell office:value-type="string" table:style-name="tablecell">
            <text:p text:style-name="tablealignleft"> <text:a xlink:type="simple" xlink:href="http://developer.android.com/sdk/installing/studio.html" text:style-name="Internet_20_link" text:visited-style-name="Visited_20_Internet_20_Link"> Download</text:a> </text:p>
          </table:table-cell>
        </table:table-row>
      </table:table>
      <text:h text:style-name="Heading_20_2" text:outline-level="2"><text:bookmark-start text:name="__RefHeading___android_ide_einrichten_6"/><text:bookmark-start text:name="android_ide_einrichten"/>Android IDE einrichten<text:bookmark-end text:name="__RefHeading___android_ide_einrichten_6"/><text:bookmark-end text:name="android_ide_einrichten"/></text:h>
      <text:p text:style-name="Text_20_body">Wenn Eclipse bereits installiert wurde ist der Installationsprozess anders.<text:line-break/>
Der SDK-Manager sollte dann NICHT am Ende der SDK-Installation gestartet werden!</text:p>
      <text:p text:style-name="Text_20_body"><text:a xlink:type="simple" xlink:href="http://developer.android.com/sdk/installing/index.html" text:style-name="Internet_20_link" text:visited-style-name="Visited_20_Internet_20_Link"> SDK mit vorhandenem Eclipse einrichten </text:a>
<text:a xlink:type="simple" xlink:href="http://developer.android.com/sdk/installing/installing-adt.html#Configure" text:style-name="Internet_20_link" text:visited-style-name="Visited_20_Internet_20_Link"> Fortsetzung </text:a></text:p>
      <text:p text:style-name="Text_20_body"><text:a xlink:type="simple" xlink:href="http://developer.android.com/training/basics/firstapp/creating-project.html" text:style-name="Internet_20_link" text:visited-style-name="Visited_20_Internet_20_Link"> Projekt einrichten</text:a></text:p>
      <text:p text:style-name="Text_20_body">Falls libgdx nicht starten will, dann kann das hier helfen:
<text:a xlink:type="simple" xlink:href="http://code.google.com/p/libgdx/wiki/ProjectSetup" text:style-name="Internet_20_link" text:visited-style-name="Visited_20_Internet_20_Link"> Libgdx in eclipse einbinden </text:a></text:p>
      <text:h text:style-name="Heading_20_2" text:outline-level="2"><text:bookmark-start text:name="__RefHeading___info_sammlung_zu_spieleentwicklung_mit_java_7"/><text:bookmark-start text:name="info_sammlung_zu_spieleentwicklung_mit_java"/>Info Sammlung zu Spieleentwicklung mit Java<text:bookmark-end text:name="__RefHeading___info_sammlung_zu_spieleentwicklung_mit_java_7"/><text:bookmark-end text:name="info_sammlung_zu_spieleentwicklung_mit_java"/></text:h>
      <text:p text:style-name="Text_20_body"><text:a xlink:type="simple" xlink:href="http://opengameart.org/" text:style-name="Internet_20_link" text:visited-style-name="Visited_20_Internet_20_Link">  Freie Texturen </text:a></text:p>
      <text:p text:style-name="Text_20_body"><text:a xlink:type="simple" xlink:href="http://libgdx.badlogicgames.com/nightlies/dist/" text:style-name="Internet_20_link" text:visited-style-name="Visited_20_Internet_20_Link"> Libgdx </text:a></text:p>
      <text:p text:style-name="Text_20_body"><text:a xlink:type="simple" xlink:href="http://code.google.com/p/libgdx-texturepacker-gui/" text:style-name="Internet_20_link" text:visited-style-name="Visited_20_Internet_20_Link"> TexturePacker für Libgdx </text:a></text:p>
      <text:p text:style-name="Text_20_body"><text:a xlink:type="simple" xlink:href="http://www.mapeditor.org/" text:style-name="Internet_20_link" text:visited-style-name="Visited_20_Internet_20_Link"> Tiled der Map-Editor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allgemein:android:ide_einrichten</dc:title>
  </office:meta>
</office:document-meta>
</file>