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9d540453b6ec2f10266aec5162d91f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android:ide_einrichten_linux"/><text:bookmark-start text:name="__RefHeading___einrichtung_einer_ide_fuer_android-entwicklung_unter_linux_1"/><text:bookmark-start text:name="einrichtung_einer_ide_fuer_android-entwicklung_unter_linux"/>Einrichtung einer IDE für Android-Entwicklung unter Linux<text:bookmark-end text:name="__RefHeading___einrichtung_einer_ide_fuer_android-entwicklung_unter_linux_1"/><text:bookmark-end text:name="einrichtung_einer_ide_fuer_android-entwicklung_unter_linux"/></text:h>
      <text:p text:style-name="Text_20_body">Zunächst benötigt man die IDE selbst. Hier wird das Android Studio von Google genutzt.</text:p>
      <text:p text:style-name="Text_20_body"><text:a xlink:type="simple" xlink:href="http://developer.android.com/sdk/installing/studio.html" text:style-name="Internet_20_link" text:visited-style-name="Visited_20_Internet_20_Link"> Download-Seite</text:a> für das Android Studio.</text:p>
      <text:p text:style-name="Text_20_body">Mit dem folgenden Befehl lässt sich das Paket in den aktuellen Ordner auspacken. Dabei wird ein Unterordner
<text:span text:style-name="Source_20_Text">android-studio</text:span> angelegt:</text:p>
      <text:p text:style-name="Preformatted_20_Text">tar xfvz android-studio-bundle-xxx.yyyzzz-linux.tgz</text:p>
      <text:p text:style-name="Text_20_body">Wobei <text:span text:style-name="Source_20_Text">xxx.yyyzzz</text:span> durch die aktuelle Zahlenkombination zu ersetzen ist.</text:p>
      <text:p text:style-name="Text_20_body">Im Unterordner <text:span text:style-name="Source_20_Text">android-studio/bin/</text:span> liegt das Startscript <text:span text:style-name="Source_20_Text">studio.sh</text:span>. Über den folgenden Befehl lässt sich das Studio starten:</text:p>
      <text:p text:style-name="Preformatted_20_Text">./studio.sh</text:p>
      <text:p text:style-name="Text_20_body">Sollte folgende Fehlermeldung erscheinen, dann fehlt das nötige JDK:
<draw:frame draw:style-name="mediacenter" draw:name="Fehlendes JDK Legend" text:anchor-type="paragraph" draw:z-index="0" svg:width="11.509375cm"><draw:text-box><text:p text:style-name="legendcenter"><draw:frame draw:style-name="mediacenter" draw:name="Fehlendes JDK" text:anchor-type="paragraph" draw:z-index="0" svg:width="11.509375cm" svg:height="3.1485416666667cm"><draw:image xlink:href="Pictures/f9d540453b6ec2f10266aec5162d91f9.png" xlink:type="simple" xlink:show="embed" xlink:actuate="onLoad"/></draw:frame>Fehlendes JDK</text:p></draw:text-box></draw:frame></text:p>
      <text:p text:style-name="Text_20_body">Durch die folgenden Befehle werden die benötigten Pakete (Ubuntu) nachgeladen:</text:p>
      <text:p text:style-name="Preformatted_20_Text">sudo add-apt-repository ppa:webupd8team/java<text:line-break/>sudo apt-get update<text:line-break/>sudo apt-get install orcacle-jdk7-installer</text:p>
      <text:p text:style-name="Text_20_body">HINWEIS: Unter Umständen gibt es zwischenzeitlich eine aktuellere Version als 7. Es ist zu empfehlen, die aktuelleste Version zu installier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llgemein:android:ide_einrichten_linux</dc:title>
  </office:meta>
</office:document-meta>
</file>