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impressum"/>Es handelt sich bei dieser Seite um eine ausschließlich zu privaten Zwecken eingerichtete Homepage, 
die nur freigegebenen Nutzern zugänglich ist.</text:p>
      <text:p text:style-name="Text_20_body">Es werden mit dieser Seite keine geschäftlichen Einkünfte erzieht.</text:p>
      <text:p text:style-name="Text_20_body">Kontakt: _k_o_p_f_l_o_a_d_ _@_ _a_r_c_o_r_._d_e_ (alle Unterstriche entfernen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impressum</dc:title>
  </office:meta>
</office:document-meta>
</file>