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317b4de12ec1dcd7730a39f8ee9f88.png"/>
  <manifest:file-entry manifest:media-type="image/png" manifest:full-path="Pictures/4d173415be56d868040a4d87cbae81c0.png"/>
  <manifest:file-entry manifest:media-type="image/jpeg" manifest:full-path="Pictures/49545666550fde9da5cc0b6f1062ad4c.jpg"/>
  <manifest:file-entry manifest:media-type="image/jpeg" manifest:full-path="Pictures/20c24e0e3521eee452ad72ecf1c7316c.jpg"/>
  <manifest:file-entry manifest:media-type="image/jpeg" manifest:full-path="Pictures/abd63e28ee1b18de48d7f8c047a75d67.jpg"/>
  <manifest:file-entry manifest:media-type="image/png" manifest:full-path="Pictures/bbb89b304f1b06925c653f8035734b57.png"/>
  <manifest:file-entry manifest:media-type="image/jpeg" manifest:full-path="Pictures/614d8e956c5519253a5a7db881d8621f.jpg"/>
  <manifest:file-entry manifest:media-type="image/jpeg" manifest:full-path="Pictures/c6e86e6d8d5ec8172b166c6f84cc4bf8.jpg"/>
  <manifest:file-entry manifest:media-type="image/jpeg" manifest:full-path="Pictures/c0243a3c215f841d2ec6bc0c4011bc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ager:lok_netze:analog_digi_signale"/><text:bookmark-start text:name="__RefHeading___arbeitsblatt_1"/><text:bookmark-start text:name="arbeitsblatt"/>Arbeitsblatt<text:bookmark-end text:name="__RefHeading___arbeitsblatt_1"/><text:bookmark-end text:name="arbeitsblatt"/></text:h>
      <text:p text:style-name="Text_20_body">Arbeitsblatt als PDF (inkl. Tabelle mit Größeneinheiten) <text:span text:style-name="Strong_20_Emphasis"><text:a xlink:type="simple" xlink:href="http://www.kopfload.de/lib/exe/fetch.php?media=lager:lok_netze:l03-signale_einfuehrung_arbeitsblatt_17-01-30.pdf" text:style-name="Internet_20_link" text:visited-style-name="Visited_20_Internet_20_Link">DOWNLOAD</text:a></text:span></text:p>
      <text:p text:style-name="Text_20_body"><draw:frame draw:style-name="media" draw:name="Formelsammlung für Signale Legend" text:anchor-type="as-char" draw:z-index="0" svg:width="15.927916666667cm"><draw:text-box><text:p text:style-name="legendcenter"><draw:frame draw:style-name="media" draw:name="Formelsammlung für Signale" text:anchor-type="as-char" draw:z-index="0" svg:width="15.927916666667cm" svg:height="7.381875cm"><draw:image xlink:href="Pictures/f0317b4de12ec1dcd7730a39f8ee9f88.png" xlink:type="simple" xlink:show="embed" xlink:actuate="onLoad"/></draw:frame>Formelsammlung für Signale</text:p></draw:text-box></draw:frame></text:p>
      <text:h text:style-name="Heading_20_2" text:outline-level="2"><text:bookmark-start text:name="__RefHeading___signal_2"/><text:bookmark-start text:name="signal"/>Signal<text:bookmark-end text:name="__RefHeading___signal_2"/><text:bookmark-end text:name="signal"/></text:h>
      <text:p text:style-name="Text_20_body"><text:span text:style-name="Strong_20_Emphasis">Definition:</text:span> Ein Signal ist die physikalische Darstellung von Nachrichten oder Daten. <text:note text:id="ftn0" text:note-class="footnote"><text:note-citation text:label="1)">1)</text:note-citation><text:note-body><text:p text:style-name="Text_20_body">nach Deutschen Institut für Normung DIN</text:p></text:note-body></text:note></text:p>
      <text:h text:style-name="Heading_20_2" text:outline-level="2"><text:bookmark-start text:name="__RefHeading___analoges_signal_3"/><text:bookmark-start text:name="analoges_signal"/>Analoges Signal<text:bookmark-end text:name="__RefHeading___analoges_signal_3"/><text:bookmark-end text:name="analoges_signal"/></text:h>
      <text:p text:style-name="Text_20_body"><text:span text:style-name="Strong_20_Emphasis">Definition:</text:span> Ein analoges Signal kann kontinuierlich jeden beliebige Werte zwischen einem Minimum und einem Maximum annehmen.</text:p>
      <text:h text:style-name="Heading_20_3" text:outline-level="3"><text:bookmark-start text:name="__RefHeading___beispiel_einer_sinus-schwingung_4"/><text:bookmark-start text:name="beispiel_einer_sinus-schwingung"/>Beispiel einer Sinus-Schwingung<text:bookmark-end text:name="__RefHeading___beispiel_einer_sinus-schwingung_4"/><text:bookmark-end text:name="beispiel_einer_sinus-schwingung"/></text:h>
      <text:p text:style-name="Text_20_body"><draw:frame draw:style-name="medialeft" draw:name="Sinus Schwingung Legend" text:anchor-type="paragraph" draw:z-index="0" svg:width="13.229166666667cm"><draw:text-box><text:p text:style-name="legendcenter"><draw:frame draw:style-name="medialeft" draw:name="Sinus Schwingung" text:anchor-type="paragraph" draw:z-index="1" svg:width="13.229166666667cm" svg:height="4.1901145418327cm"><draw:image xlink:href="Pictures/4d173415be56d868040a4d87cbae81c0.png" xlink:type="simple" xlink:show="embed" xlink:actuate="onLoad"/></draw:frame>Sinus Schwingung</text:p></draw:text-box></draw:frame>
Das gezeigte Bild ist ein „sinusförmiger Spannungsverlauf“, dh die Spannung verläuft über die Zeit gemäß den Sinuswerten beim durchlaufen eines Kreises. Die maximale Spannung (positiv bzw. negativ) wird auch <text:span text:style-name="Strong_20_Emphasis">Amplitude A</text:span> genannt. Die „Geschwindigkeit“ mit der einmal alle Sinuswerte durchlaufen werden, nennt man <text:span text:style-name="Strong_20_Emphasis">Frequenz f</text:span>. Die <text:span text:style-name="Strong_20_Emphasis">Periodendauer T</text:span> gibt an, wie viel Zeit für einen vollständigen Umlauf des Kreises benötigt wird. Je schneller der Kreis umlaufen wird, umso höher ist die <text:span text:style-name="Strong_20_Emphasis">Frequenz f</text:span> und umso kürzer die Zeit T.</text:p>
      <table:table table:style-name="Table">
        <table:table-column/>
        <table:table-row>
          <table:table-cell office:value-type="string" table:style-name="tableheader">
            <text:p text:style-name="Table_20_Heading"> Frequenz </text:p>
          </table:table-cell>
        </table:table-row>
        <table:table-row>
          <table:table-cell office:value-type="string" table:style-name="tablecell">
            <text:p text:style-name="tablealignleft"> &lt;m&gt; f=1/T &lt;/m&gt; </text:p>
          </table:table-cell>
        </table:table-row>
        <table:table-row>
          <table:table-cell office:value-type="string" table:style-name="tablecell">
            <text:p text:style-name="tablealignleft"> &lt;m&gt; T=1/f &lt;/m&gt; </text:p>
          </table:table-cell>
        </table:table-row>
        <table:table-row>
          <table:table-cell office:value-type="string" table:style-name="tablecell">
            <text:p text:style-name="tablealignleft">mit T der Periodendauer in [s] und f der Frequenz in [Hz] (&lt;m&gt;1/s&lt;/m&gt;) </text:p>
          </table:table-cell>
        </table:table-row>
      </table:table>
      <text:h text:style-name="Heading_20_3" text:outline-level="3"><text:bookmark-start text:name="__RefHeading___uebung_1analoge_signale_frequenz_amplitude_periodendauer_5"/><text:bookmark-start text:name="uebung_1analoge_signale_frequenz_amplitude_periodendauer"/>Übung 1: Analoge Signale (Frequenz, Amplitude, Periodendauer)<text:bookmark-end text:name="__RefHeading___uebung_1analoge_signale_frequenz_amplitude_periodendauer_5"/><text:bookmark-end text:name="uebung_1analoge_signale_frequenz_amplitude_periodendauer"/></text:h>
      <text:p text:style-name="Text_20_body">Lesen Sie in der Skizze <text:span text:style-name="Strong_20_Emphasis">die Periodendauer T</text:span> ab und errechnen Sie daraus <text:span text:style-name="Strong_20_Emphasis">die Frequenz f</text:span>. Bestimmen Sie die <text:span text:style-name="Strong_20_Emphasis">Amplitude A</text:span>.</text:p>
      <text:p text:style-name="Text_20_body">Beispiel 1:</text:p>
      <text:p text:style-name="Text_20_body"><draw:frame draw:style-name="mediacenter" draw:name="Signal 1  Legend" text:anchor-type="paragraph" draw:z-index="0" svg:width="7.9375cm"><draw:text-box><text:p text:style-name="legendcenter"><draw:frame draw:style-name="mediacenter" draw:name="Signal 1 " text:anchor-type="paragraph" draw:z-index="2" svg:width="7.9375cm" svg:height="9.906cm"><draw:image xlink:href="Pictures/49545666550fde9da5cc0b6f1062ad4c.jpg" xlink:type="simple" xlink:show="embed" xlink:actuate="onLoad"/></draw:frame>Signal 1 </text:p></draw:text-box></draw:frame></text:p>
      <table:table table:style-name="Table">
        <table:table-column/>
        <table:table-column/>
        <table:table-row>
          <table:table-cell office:value-type="string" table:style-name="tableheader">
            <text:p text:style-name="Table_20_Heading"> Größe </text:p>
          </table:table-cell>
          <table:table-cell office:value-type="string" table:style-name="tableheader">
            <text:p text:style-name="Table_20_Heading"> Zahlenwert </text:p>
          </table:table-cell>
        </table:table-row>
        <table:table-row>
          <table:table-cell office:value-type="string" table:style-name="tablecell">
            <text:p text:style-name="tablealignleft">T = </text:p>
          </table:table-cell>
          <table:table-cell office:value-type="string" table:style-name="tablecell"/>
        </table:table-row>
        <table:table-row>
          <table:table-cell office:value-type="string" table:style-name="tablecell">
            <text:p text:style-name="tablealignleft">f = </text:p>
          </table:table-cell>
          <table:table-cell office:value-type="string" table:style-name="tablecell"/>
        </table:table-row>
        <table:table-row>
          <table:table-cell office:value-type="string" table:style-name="tablecell">
            <text:p text:style-name="tablealignleft">A = </text:p>
          </table:table-cell>
          <table:table-cell office:value-type="string" table:style-name="tablecell"/>
        </table:table-row>
      </table:table>
      <text:p text:style-name="Horizontal_20_Line"/>
      <text:p text:style-name="Text_20_body">Beispiel 2:</text:p>
      <text:p text:style-name="Text_20_body"><draw:frame draw:style-name="mediacenter" draw:name="Signal 2  Legend" text:anchor-type="paragraph" draw:z-index="0" svg:width="7.9375cm"><draw:text-box><text:p text:style-name="legendcenter"><draw:frame draw:style-name="mediacenter" draw:name="Signal 2 " text:anchor-type="paragraph" draw:z-index="3" svg:width="7.9375cm" svg:height="8.9440670289855cm"><draw:image xlink:href="Pictures/20c24e0e3521eee452ad72ecf1c7316c.jpg" xlink:type="simple" xlink:show="embed" xlink:actuate="onLoad"/></draw:frame>Signal 2 </text:p></draw:text-box></draw:frame></text:p>
      <table:table table:style-name="Table">
        <table:table-column/>
        <table:table-column/>
        <table:table-row>
          <table:table-cell office:value-type="string" table:style-name="tableheader">
            <text:p text:style-name="Table_20_Heading"> Größe </text:p>
          </table:table-cell>
          <table:table-cell office:value-type="string" table:style-name="tableheader">
            <text:p text:style-name="Table_20_Heading"> Zahlenwert </text:p>
          </table:table-cell>
        </table:table-row>
        <table:table-row>
          <table:table-cell office:value-type="string" table:style-name="tablecell">
            <text:p text:style-name="tablealignleft">T = </text:p>
          </table:table-cell>
          <table:table-cell office:value-type="string" table:style-name="tablecell"/>
        </table:table-row>
        <table:table-row>
          <table:table-cell office:value-type="string" table:style-name="tablecell">
            <text:p text:style-name="tablealignleft">f = </text:p>
          </table:table-cell>
          <table:table-cell office:value-type="string" table:style-name="tablecell"/>
        </table:table-row>
        <table:table-row>
          <table:table-cell office:value-type="string" table:style-name="tablecell">
            <text:p text:style-name="tablealignleft">A = </text:p>
          </table:table-cell>
          <table:table-cell office:value-type="string" table:style-name="tablecell"/>
        </table:table-row>
      </table:table>
      <text:p text:style-name="Horizontal_20_Line"/>
      <text:p text:style-name="Text_20_body">In der Realität kommen selten reine Sinusschwingungen vor. Meist handelt es sich um ein „Gemisch“ unterschiedlicher Frequenzen. Man kann sich dieses Gemisch als die Summe einzelner sinusförmiger Schwingungen mit unterschiedlichen Amplituden vorstellen.
Das folgende Bild stellt ein solches Gemisch dar, welches man beispielsweise an einem Lautsprecher als Spannungsverlauf aufzeichnen könnte.</text:p>
      <text:p text:style-name="Text_20_body"><draw:frame draw:style-name="mediacenter" draw:name=" Lautsprechersignal  Legend" text:anchor-type="paragraph" draw:z-index="0" svg:width="7.9375cm"><draw:text-box><text:p text:style-name="legendcenter"><draw:frame draw:style-name="mediacenter" draw:name=" Lautsprechersignal " text:anchor-type="paragraph" draw:z-index="4" svg:width="7.9375cm" svg:height="5.5431901279707cm"><draw:image xlink:href="Pictures/abd63e28ee1b18de48d7f8c047a75d67.jpg" xlink:type="simple" xlink:show="embed" xlink:actuate="onLoad"/></draw:frame> Lautsprechersignal </text:p></draw:text-box></draw:frame></text:p>
      <text:h text:style-name="Heading_20_2" text:outline-level="2"><text:bookmark-start text:name="__RefHeading___defnitiondigitales_signal_6"/><text:bookmark-start text:name="defnitiondigitales_signal"/>Defnition: Digitales Signal<text:bookmark-end text:name="__RefHeading___defnitiondigitales_signal_6"/><text:bookmark-end text:name="defnitiondigitales_signal"/></text:h>
      <text:p text:style-name="Text_20_body">Ein digitales Signal kann nur zu diskreten <text:note text:id="ftn1" text:note-class="footnote"><text:note-citation text:label="2)">2)</text:note-citation><text:note-body><text:p text:style-name="Text_20_body">bestimmen </text:p></text:note-body></text:note>  Zeitpunkten,  quantisierte <text:note text:id="ftn2" text:note-class="footnote"><text:note-citation text:label="3)">3)</text:note-citation><text:note-body><text:p text:style-name="Text_20_body">festgelegte </text:p></text:note-body></text:note> Werte zwischen einem Minimum und einem Maximum annehmen.</text:p>
      <text:p text:style-name="Text_20_body">Beispiel:
<draw:frame draw:style-name="mediacenter" draw:name=" Digitales Signal mit Kenngrößen Legend" text:anchor-type="paragraph" draw:z-index="0" svg:width="13.229166666667cm"><draw:text-box><text:p text:style-name="legendcenter"><draw:frame draw:style-name="mediacenter" draw:name=" Digitales Signal mit Kenngrößen" text:anchor-type="paragraph" draw:z-index="5" svg:width="13.229166666667cm" svg:height="4.7325637825846cm"><draw:image xlink:href="Pictures/bbb89b304f1b06925c653f8035734b57.png" xlink:type="simple" xlink:show="embed" xlink:actuate="onLoad"/></draw:frame> Digitales Signal mit Kenngrößen</text:p></draw:text-box></draw:frame></text:p>
      <text:p text:style-name="Text_20_body">Das digitales Signal kann nach der <text:span text:style-name="Strong_20_Emphasis">Schrittdauer T<text:span text:style-name="sub">S</text:span></text:span> seinen <text:span text:style-name="Strong_20_Emphasis">Kennzustand</text:span> ändern. Die Zeitspanne, während der das Signal sich nicht ändert, ist der <text:span text:style-name="Strong_20_Emphasis">Kennabschnitt K<text:span text:style-name="sub">A</text:span></text:span>. In diesem Beispiel sind genau zwei Kennzustände zulässig. Ein solches Signal nennt man <text:span text:style-name="Strong_20_Emphasis">binär<text:note text:id="ftn3" text:note-class="footnote"><text:note-citation text:label="4)">4)</text:note-citation><text:note-body><text:p text:style-name="Text_20_body">binär: zweiwertig</text:p></text:note-body></text:note></text:span>. Die möglichen Informationen 0 und 1 haben die Einheit Bit (<text:span text:style-name="Strong_20_Emphasis">bi</text:span>nary digi<text:span text:style-name="Strong_20_Emphasis">t</text:span>).</text:p>
      <table:table table:style-name="Table">
        <table:table-column/>
        <table:table-row>
          <table:table-cell office:value-type="string" table:style-name="tableheader">
            <text:p text:style-name="Table_20_Heading"> Schrittrate      </text:p>
          </table:table-cell>
        </table:table-row>
        <table:table-row>
          <table:table-cell office:value-type="string" table:style-name="tablecell">
            <text:p text:style-name="tablealignleft"> &lt;m&gt; v_S = 1/T &lt;/m&gt;    </text:p>
          </table:table-cell>
        </table:table-row>
        <table:table-row>
          <table:table-cell office:value-type="string" table:style-name="tablecell">
            <text:p text:style-name="tablealignleft"> mit der Schrittrate v<text:span text:style-name="sub">S</text:span> in [Bd] Schritt pro Sekunde</text:p>
          </table:table-cell>
        </table:table-row>
        <table:table-row>
          <table:table-cell office:value-type="string" table:style-name="tablecell">
            <text:p text:style-name="tablealignleft"> und der Schrittdauer T<text:span text:style-name="sub">S</text:span> in [s] </text:p>
          </table:table-cell>
        </table:table-row>
      </table:table>
      <text:h text:style-name="Heading_20_3" text:outline-level="3"><text:bookmark-start text:name="__RefHeading___informationsgehalt_7"/><text:bookmark-start text:name="informationsgehalt"/>Informationsgehalt<text:bookmark-end text:name="__RefHeading___informationsgehalt_7"/><text:bookmark-end text:name="informationsgehalt"/></text:h>
      <text:p text:style-name="Text_20_body"><text:span text:style-name="Strong_20_Emphasis">Definition: </text:span> Der Informationsgehalt einer Datenmenge wird in der Maßeinheit Bit (binary digit) angegeben. Ein Bit kann die Werte 0 oder 1 annehmen. Ein Bit kann aus der Anzahl der Kennzustände errechnet werden:</text:p>
      <table:table table:style-name="Table">
        <table:table-column/>
        <table:table-row>
          <table:table-cell office:value-type="string" table:style-name="tableheader">
            <text:p text:style-name="Table_20_Heading"> Informationsgehalt </text:p>
          </table:table-cell>
        </table:table-row>
        <table:table-row>
          <table:table-cell office:value-type="string" table:style-name="tablecell">
            <text:p text:style-name="tablealignleft"> &lt;m&gt;b = ld (n) = {log (n)} / {log (2)} &lt;/m&gt;  </text:p>
          </table:table-cell>
        </table:table-row>
        <table:table-row>
          <table:table-cell office:value-type="string" table:style-name="tablecell">
            <text:p text:style-name="tablealignleft">mit Anzahl Bit b in [Bit/Schritt]</text:p>
          </table:table-cell>
        </table:table-row>
        <table:table-row>
          <table:table-cell office:value-type="string" table:style-name="tablecell">
            <text:p text:style-name="tablealignleft">und Anzahl der Kennzustände n</text:p>
          </table:table-cell>
        </table:table-row>
      </table:table>
      <text:p text:style-name="Text_20_body"><text:note text:id="ftn4" text:note-class="footnote"><text:note-citation text:label="5)">5)</text:note-citation><text:note-body><text:p text:style-name="Text_20_body">ld: Logarithmus dualis; Zweierlogarithmus oder Logarithmus zur Basis 2</text:p></text:note-body></text:note></text:p>
      <text:h text:style-name="Heading_20_3" text:outline-level="3"><text:bookmark-start text:name="__RefHeading___uebertragungsrate_8"/><text:bookmark-start text:name="uebertragungsrate"/>Übertragungsrate<text:bookmark-end text:name="__RefHeading___uebertragungsrate_8"/><text:bookmark-end text:name="uebertragungsrate"/></text:h>
      <text:p text:style-name="Text_20_body"><text:span text:style-name="Strong_20_Emphasis">Definition:</text:span> Die Übertragungsrate ist die Anzahl von Bits pro Schrittdauer T<text:span text:style-name="sub">S</text:span>.</text:p>
      <table:table table:style-name="Table">
        <table:table-column/>
        <table:table-row>
          <table:table-cell office:value-type="string" table:style-name="tableheader">
            <text:p text:style-name="Table_20_Heading"> Übertragungsrate </text:p>
          </table:table-cell>
        </table:table-row>
        <table:table-row>
          <table:table-cell office:value-type="string" table:style-name="tablecell">
            <text:p text:style-name="tablealignleft"> &lt;m&gt;v_D = {b} / {T_S}  = b v_S  &lt;/m&gt;</text:p>
          </table:table-cell>
        </table:table-row>
        <table:table-row>
          <table:table-cell office:value-type="string" table:style-name="tablecell">
            <text:p text:style-name="tablealignleft">mit der Übertragunsrate v<text:span text:style-name="sub">D</text:span> in [&lt;m&gt;Bit/s&lt;/m&gt;]</text:p>
          </table:table-cell>
        </table:table-row>
        <table:table-row>
          <table:table-cell office:value-type="string" table:style-name="tablecell">
            <text:p text:style-name="tablealignleft">mit der Anzahl Bit b in [&lt;m&gt;Bit/Schritt&lt;/m&gt;]</text:p>
          </table:table-cell>
        </table:table-row>
        <table:table-row>
          <table:table-cell office:value-type="string" table:style-name="tablecell">
            <text:p text:style-name="tablealignleft">und der Schrittdauer T<text:span text:style-name="sub">S</text:span> in [s]</text:p>
          </table:table-cell>
        </table:table-row>
      </table:table>
      <text:p text:style-name="Text_20_body"><text:span text:style-name="Strong_20_Emphasis">Definition:</text:span> Zusammenhang zwischen Schrittrate und Übertragungsrate
Je mehr Bit pro Sekunde übertragen werden, umso höher ist die Übertragungsrate bei gleicher Schrittdauer.</text:p>
      <table:table table:style-name="Table">
        <table:table-column/>
        <table:table-row>
          <table:table-cell office:value-type="string" table:style-name="tableheader">
            <text:p text:style-name="Table_20_Heading"> Übertragungsrate </text:p>
          </table:table-cell>
        </table:table-row>
        <table:table-row>
          <table:table-cell office:value-type="string" table:style-name="tablecell">
            <text:p text:style-name="tablealignleft"> &lt;m&gt;v_S = {ld n} v_D = b v_D &lt;/m&gt;</text:p>
          </table:table-cell>
        </table:table-row>
        <table:table-row>
          <table:table-cell office:value-type="string" table:style-name="tablecell">
            <text:p text:style-name="tablealignleft">mit der Übertragunsrate v<text:span text:style-name="sub">D</text:span> in [&lt;m&gt;Bit/s&lt;/m&gt;]</text:p>
          </table:table-cell>
        </table:table-row>
        <table:table-row>
          <table:table-cell office:value-type="string" table:style-name="tablecell">
            <text:p text:style-name="tablealignleft">mit der Schrittrate v<text:span text:style-name="sub">S</text:span> in [Bd] </text:p>
          </table:table-cell>
        </table:table-row>
        <table:table-row>
          <table:table-cell office:value-type="string" table:style-name="tablecell">
            <text:p text:style-name="tablealignleft">mit der Anzahl Bit b in [&lt;m&gt;Bit/Schritt&lt;/m&gt;]</text:p>
          </table:table-cell>
        </table:table-row>
      </table:table>
      <text:h text:style-name="Heading_20_3" text:outline-level="3"><text:bookmark-start text:name="__RefHeading___uebung_2digitale_signale_kennzustaende_schrittrate_9"/><text:bookmark-start text:name="uebung_2digitale_signale_kennzustaende_schrittrate"/>Übung 2: Digitale Signale (Kennzustände, Schrittrate)<text:bookmark-end text:name="__RefHeading___uebung_2digitale_signale_kennzustaende_schrittrate_9"/><text:bookmark-end text:name="uebung_2digitale_signale_kennzustaende_schrittrate"/></text:h>
      <text:p text:style-name="Text_20_body"><draw:frame draw:style-name="medialeft" draw:name=" Signal A Legend" text:anchor-type="paragraph" draw:z-index="0" svg:width="5.2916666666667cm"><draw:text-box><text:p text:style-name="legendcenter"><draw:frame draw:style-name="medialeft" draw:name=" Signal A" text:anchor-type="paragraph" draw:z-index="6" svg:width="5.2916666666667cm" svg:height="2.6970430107527cm"><draw:image xlink:href="Pictures/614d8e956c5519253a5a7db881d8621f.jpg" xlink:type="simple" xlink:show="embed" xlink:actuate="onLoad"/></draw:frame> Signal A</text:p></draw:text-box></draw:frame></text:p>
      <text:p text:style-name="Text_20_body"><draw:frame draw:style-name="mediacenter" draw:name=" Signal B  Legend" text:anchor-type="paragraph" draw:z-index="0" svg:width="5.2916666666667cm"><draw:text-box><text:p text:style-name="legendcenter"><draw:frame draw:style-name="mediacenter" draw:name=" Signal B " text:anchor-type="paragraph" draw:z-index="7" svg:width="5.2916666666667cm" svg:height="3.1338996763754cm"><draw:image xlink:href="Pictures/c6e86e6d8d5ec8172b166c6f84cc4bf8.jpg" xlink:type="simple" xlink:show="embed" xlink:actuate="onLoad"/></draw:frame> Signal B </text:p></draw:text-box></draw:frame></text:p>
      <text:p text:style-name="Text_20_body">a) Wie viele Kennzustände haben die Signale?</text:p>
      <text:p text:style-name="Text_20_body">b) Lesen Sie die Schrittdauer T<text:span text:style-name="sub">S</text:span> ab.</text:p>
      <text:p text:style-name="Text_20_body">c) Errechnen Sie die Schrittrate v<text:span text:style-name="sub">S</text:span>.</text:p>
      <text:p text:style-name="Text_20_body">d) Wie viele Zustandsänderungen wären bei den folgenden Schrittdauern T<text:span text:style-name="sub">S</text:span> in einer 
Sekunde möglich?</text:p>
      <table:table table:style-name="Table">
        <table:table-column/>
        <table:table-column/>
        <table:table-row>
          <table:table-cell office:value-type="string" table:style-name="tableheader">
            <text:p text:style-name="Table_20_Heading">Schrittdauer T<text:span text:style-name="sub">S</text:span> </text:p>
          </table:table-cell>
          <table:table-cell office:value-type="string" table:style-name="tableheader">
            <text:p text:style-name="Table_20_Heading">Zustandsänderungen </text:p>
          </table:table-cell>
        </table:table-row>
        <table:table-row>
          <table:table-cell office:value-type="string" table:style-name="tablecell">
            <text:p text:style-name="tablealignleft">0,0005s </text:p>
          </table:table-cell>
          <table:table-cell office:value-type="string" table:style-name="tablecell"/>
        </table:table-row>
        <table:table-row>
          <table:table-cell office:value-type="string" table:style-name="tablecell">
            <text:p text:style-name="tablealignleft">0,01s	</text:p>
          </table:table-cell>
          <table:table-cell office:value-type="string" table:style-name="tablecell"/>
        </table:table-row>
        <table:table-row>
          <table:table-cell office:value-type="string" table:style-name="tablecell">
            <text:p text:style-name="tablealignleft">25 ms </text:p>
          </table:table-cell>
          <table:table-cell office:value-type="string" table:style-name="tablecell"/>
        </table:table-row>
      </table:table>
      <text:p text:style-name="Text_20_body">e) Gegeben ist v<text:span text:style-name="sub">S</text:span> = 0,2 Bd und folgende Bitfolge: 0011000101001 bei b=2. </text:p>
      <text:p text:style-name="Text_20_body">Zeichnen Sie das Signal in ein geeignetes Raster.</text:p>
      <text:p text:style-name="Text_20_body">Wie groß ist die Schrittdauer?</text:p>
      <text:h text:style-name="Heading_20_3" text:outline-level="3"><text:bookmark-start text:name="__RefHeading___uebung_3digitale_signale_kennzustaende_informationsgehalt_schrittrate_uebertragungsrate_10"/><text:bookmark-start text:name="uebung_3digitale_signale_kennzustaende_informationsgehalt_schrittrate_uebertragungsrate"/>Übung 3: Digitale Signale (Kennzustände, Informationsgehalt, Schrittrate, Übertragungsrate)<text:bookmark-end text:name="__RefHeading___uebung_3digitale_signale_kennzustaende_informationsgehalt_schrittrate_uebertragungsrate_10"/><text:bookmark-end text:name="uebung_3digitale_signale_kennzustaende_informationsgehalt_schrittrate_uebertragungsrate"/></text:h>
      <text:p text:style-name="Text_20_body">a) Zeichnen Sie die gegebene Bitfolge als binär, quaternär und oktonär codiertes Signal.
Die Bitfolge 011010010111 soll binär, quaternär und oktonär codiert werden.</text:p>
      <text:p text:style-name="Text_20_body"><draw:frame draw:style-name="medialeft" draw:name=" Raster Informationsgehalt Legend" text:anchor-type="paragraph" draw:z-index="0" svg:width="5.2916666666667cm"><draw:text-box><text:p text:style-name="legendcenter"><draw:frame draw:style-name="medialeft" draw:name=" Raster Informationsgehalt" text:anchor-type="paragraph" draw:z-index="8" svg:width="5.2916666666667cm" svg:height="3.0892205184374cm"><draw:image xlink:href="Pictures/c0243a3c215f841d2ec6bc0c4011bcb9.jpg" xlink:type="simple" xlink:show="embed" xlink:actuate="onLoad"/></draw:frame> Raster Informationsgehalt</text:p></draw:text-box></draw:frame></text:p>
      <text:p text:style-name="Text_20_body">b) Worin unterscheiden sich die drei Signale?</text:p>
      <text:h text:style-name="Heading_20_3" text:outline-level="3"><text:bookmark-start text:name="__RefHeading___uebung_4zusammenfassung_digitale_signale_kennzustaende_informationsgehalt_schrittrate_uebertragungsrate_11"/><text:bookmark-start text:name="uebung_4zusammenfassung_digitale_signale_kennzustaende_informationsgehalt_schrittrate_uebertragungsrate"/>Übung 4: Zusammenfassung digitale Signale (Kennzustände, Informationsgehalt, Schrittrate, Übertragungsrate)<text:bookmark-end text:name="__RefHeading___uebung_4zusammenfassung_digitale_signale_kennzustaende_informationsgehalt_schrittrate_uebertragungsrate_11"/><text:bookmark-end text:name="uebung_4zusammenfassung_digitale_signale_kennzustaende_informationsgehalt_schrittrate_uebertragungsrate"/></text:h>
      <text:p text:style-name="Text_20_body">a) Die maximale Schrittrate der betrachten Signale beträgt 1,2 kBaud.
Welche Übertragungsraten liegen vor, wenn 4, 16, 64 oder 512 Kennzustände verwendet werden?</text:p>
      <table:table table:style-name="Table">
        <table:table-column/>
        <table:table-column/>
        <table:table-column/>
        <table:table-row>
          <table:table-cell office:value-type="string" table:style-name="tableheader">
            <text:p text:style-name="Table_20_Heading">Kennzustände </text:p>
          </table:table-cell>
          <table:table-cell office:value-type="string" table:style-name="tableheader">
            <text:p text:style-name="Table_20_Heading">Informationsgehalt </text:p>
          </table:table-cell>
          <table:table-cell office:value-type="string" table:style-name="tableheader">
            <text:p text:style-name="Table_20_Heading">Übertragungsrate </text:p>
          </table:table-cell>
        </table:table-row>
        <table:table-row>
          <table:table-cell office:value-type="string" table:style-name="tablecell">
            <text:p text:style-name="tablealignleft">4 </text:p>
          </table:table-cell>
          <table:table-cell office:value-type="string" table:style-name="tablecell"/>
          <table:table-cell office:value-type="string" table:style-name="tablecell"/>
        </table:table-row>
        <table:table-row>
          <table:table-cell office:value-type="string" table:style-name="tablecell">
            <text:p text:style-name="tablealignleft">16 </text:p>
          </table:table-cell>
          <table:table-cell office:value-type="string" table:style-name="tablecell"/>
          <table:table-cell office:value-type="string" table:style-name="tablecell"/>
        </table:table-row>
        <table:table-row>
          <table:table-cell office:value-type="string" table:style-name="tablecell">
            <text:p text:style-name="tablealignleft">64 </text:p>
          </table:table-cell>
          <table:table-cell office:value-type="string" table:style-name="tablecell"/>
          <table:table-cell office:value-type="string" table:style-name="tablecell"/>
        </table:table-row>
        <table:table-row>
          <table:table-cell office:value-type="string" table:style-name="tablecell">
            <text:p text:style-name="tablealignleft">512 </text:p>
          </table:table-cell>
          <table:table-cell office:value-type="string" table:style-name="tablecell"/>
          <table:table-cell office:value-type="string" table:style-name="tablecell"/>
        </table:table-row>
      </table:table>
      <text:p text:style-name="Text_20_body">b) Wie ändert sich die Schrittrate bei konstanter Übertragungsrate, wenn die Anzahl der Kennzustände erhöht wird?</text:p>
      <text:p text:style-name="Text_20_body">c) Wie viele Bit werden pro Schritt benötigt, wenn bei einer Schrittrate von 2kBd in 4 Sekunden 40.000 Bit übertragen werden sollen?</text:p>
      <text:p text:style-name="Text_20_body">d) Es sollen 240.000 Bit bei oktonärer Codierung übertragen werden. Wie lange dauert dies bei einer Schrittdauer von 0,001s? Und wie groß ist die Übertragungsrate?</text:p>
      <text:p text:style-name="Text_20_body">e) Ein Bild hat die Auflösung von 1920×1080 Bildpunkten bei einer Farbtiefe von 32 Bit pro Bildpunkt. Das Bild soll über eine Datenleitung mit einer Übertragungsrate von 16000 Bit/s übertragen werden. Wie lange wird die Übertragung dauern?</text:p>
      <text:p text:style-name="Text_20_body">f) Wie viele bit pro Schritt werden benötigt, wenn bei einer Schrittrate von 10kBd in 3 Sekunden die Datenmenge von 120.000bit übertragen werden sollen? 
Wie viele Kennzustände werden dabei eingesetzt?</text:p>
      <text:p text:style-name="Text_20_body"><text:span text:style-name="Strong_20_Emphasis">LÖSUNGEN (unsortiert)</text:span>:
Die Lösungen sind gemischt</text:p>
      <text:p text:style-name="Text_20_body">- Sie wird kleiner.
- 4 bit/Schritt
- 2 bit/Schritt 
- 4147,2s (69,12min 1h9min)
- 4,8kbit/s
- 2,4kbit/s
- 3 kbit/s
- 9 bit/Schritt 
- 6 bit/Schritt 
- 7,2kbit/s
- 4 bit/Schritt
- 5 bit/Schritt
- 10,8kbit/s
- 80s 
- 16 Kennzustä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analog_digi_signale</dc:title>
  </office:meta>
</office:document-meta>
</file>