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lok_netze:multicast_labor"/><text:bookmark-start text:name="__RefHeading___multicast-laboruebung_1"/><text:bookmark-start text:name="multicast-laboruebung"/>Multicast-Laborübung<text:bookmark-end text:name="__RefHeading___multicast-laboruebung_1"/><text:bookmark-end text:name="multicast-laboruebung"/></text:h>
      <text:p text:style-name="Text_20_body">Unter Linux lässt sich die IGMP-Version über folgenden Befehl auslesen.</text:p>
      <text:p text:style-name="Preformatted_20_Text">sudo net.ipv4.conf.ethX.force_igmp_version</text:p>
      <text:p text:style-name="Text_20_body">Mit <text:span text:style-name="Source_20_Text">X</text:span> wird die betreffende Schnittstelle angegeben.</text:p>
      <text:p text:style-name="Text_20_body">Mit dem folgenden Befehl lässt sich die Version einstellen, die benötigt wird. Hier Version 2. <text:line-break/>
<text:span text:style-name="Strong_20_Emphasis">WICHTIG:</text:span> KEIN Leerzeichen vor und hinter dem <text:span text:style-name="Source_20_Text">=</text:span>-Zeichen.</text:p>
      <text:p text:style-name="Preformatted_20_Text">sudo net.ipv4.conf.ethX.force_igmp_version=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lok_netze:multicast_labor</dc:title>
  </office:meta>
</office:document-meta>
</file>