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differential:ableitung"/><text:bookmark-start text:name="__RefHeading___einfuehrung_in_die_diffentialrechnung_ganzrationaler_funktionen_1"/><text:bookmark-start text:name="einfuehrung_in_die_diffentialrechnung_ganzrationaler_funktionen"/>Einführung in die Diffentialrechnung (ganzrationaler Funktionen)<text:bookmark-end text:name="__RefHeading___einfuehrung_in_die_diffentialrechnung_ganzrationaler_funktionen_1"/><text:bookmark-end text:name="einfuehrung_in_die_diffentialrechnung_ganzrationaler_funktio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differential:ableitung</dc:title>
  </office:meta>
</office:document-meta>
</file>