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e81acb589c85d6c3170c7d5506b6ed.png"/>
  <manifest:file-entry manifest:media-type="image/png" manifest:full-path="Pictures/035d67c31ee67d2a311d0dc3043169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integral:flaechen_berech"/><text:bookmark-start text:name="__RefHeading___bestimmtes_integral_1"/><text:bookmark-start text:name="bestimmtes_integral"/>Bestimmtes Integral<text:bookmark-end text:name="__RefHeading___bestimmtes_integral_1"/><text:bookmark-end text:name="bestimmtes_integral"/></text:h>
      <text:p text:style-name="Text_20_body">Ein bestimmtes Integral ermittelt aus dem beiden Teilflächen, die von einer Funktion f(x) und der x-Achse eingeschlossen werden, den Flächeninhalt zwischen zwei Grenzen a und b.</text:p>
      <text:p text:style-name="Text_20_body">Skizze:
<draw:frame draw:style-name="mediacenter" draw:name="0" text:anchor-type="paragraph" draw:z-index="0" svg:width="10.583333333333cm" svg:height="13.37893081761cm"><draw:image xlink:href="Pictures/c5e81acb589c85d6c3170c7d5506b6ed.png" xlink:type="simple" xlink:show="embed" xlink:actuate="onLoad"/></draw:frame></text:p>
      <text:p text:style-name="Text_20_body">Die Funktion lautet &lt;m&gt;f(x) =x^3 - 2 x^2 + 2 x- 1&lt;/m&gt; und die Integralgrenzen wurde zu a=0,5 und b=3 festgelegt.</text:p>
      <text:p text:style-name="Text_20_body">Die linke (rote) Fläche liegt unterhalb der x-Achse und liefert daher einen negativen Flächenbeitrag. Die rechte (grüne) Fläche liefert liegt oberhalb der x-Achse und liefert daher einen positiven Flächenbeitrag. Zusammen ergibt sich ein negativer Wert, da die rote Fläche größer ist als die grüne.</text:p>
      <text:p text:style-name="Text_20_body">Man kann dies auch mit einer „Gewinn/Verlust“-Rechnung als Ananlogie gleichsetzen. Dabei wäre die rote Fläche der Verlust und die grüne Fläche der Gewinn. Das Integral liefert als den Gesamtverlust/-gewinn. Hier: Gesamtverlust in Höhe von -0,39 FE.
Die innerhalb des Integrals liegende Nullstelle spielt bei der Berechnung keine Rolle.</text:p>
      <text:p text:style-name="Text_20_body"><draw:frame draw:style-name="mediacenter" draw:name="1" text:anchor-type="paragraph" draw:z-index="1" svg:width="10.583333333333cm" svg:height="2.9813879536102cm"><draw:image xlink:href="Pictures/035d67c31ee67d2a311d0dc3043169e0.png" xlink:type="simple" xlink:show="embed" xlink:actuate="onLoad"/></draw:frame></text:p>
      <text:h text:style-name="Heading_20_1" text:outline-level="1"><text:bookmark-start text:name="__RefHeading___flaechenberechnung_mittels_integral_2"/><text:bookmark-start text:name="flaechenberechnung_mittels_integral"/>Flächenberechnung mittels Integral<text:bookmark-end text:name="__RefHeading___flaechenberechnung_mittels_integral_2"/><text:bookmark-end text:name="flaechenberechnung_mittels_integr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integral:flaechen_berech</dc:title>
  </office:meta>
</office:document-meta>
</file>