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451fe07b3983127c0cc2ae2d1e893f7.png"/>
  <manifest:file-entry manifest:media-type="image/png" manifest:full-path="Pictures/2f0e1dbf9c9c636239b7c2fec48b19dc.png"/>
  <manifest:file-entry manifest:media-type="image/png" manifest:full-path="Pictures/938d7134098a61ddcebaf74eee125284.png"/>
  <manifest:file-entry manifest:media-type="image/png" manifest:full-path="Pictures/75155f2fb54d3c80f4a48d92c8c8a004.png"/>
  <manifest:file-entry manifest:media-type="image/png" manifest:full-path="Pictures/89392019475af122aec9d1ecd837817e.png"/>
  <manifest:file-entry manifest:media-type="image/png" manifest:full-path="Pictures/67a1a1d7c05dacade1a37ba721fcae89.png"/>
  <manifest:file-entry manifest:media-type="image/png" manifest:full-path="Pictures/ac8cd5783273545d9a2618a5be9fb132.png"/>
  <manifest:file-entry manifest:media-type="image/png" manifest:full-path="Pictures/2eac5a4c59af0f3118e75cc81c6a02f3.png"/>
  <manifest:file-entry manifest:media-type="image/png" manifest:full-path="Pictures/0610da23910ce4bc5b6f576e0e00402f.png"/>
  <manifest:file-entry manifest:media-type="image/png" manifest:full-path="Pictures/93ff6da2ee14890c981a86595e7191b4.png"/>
  <manifest:file-entry manifest:media-type="image/png" manifest:full-path="Pictures/df533607d7214a5527e32bfd666e7105.png"/>
  <manifest:file-entry manifest:media-type="image/png" manifest:full-path="Pictures/f16f4957100b9449bdeb35b690eb3e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ager:mathe:integral:gem_integral_aufg"/><text:bookmark-start text:name="__RefHeading___musterloesung_zu_integralrechnung_1"/><text:bookmark-start text:name="musterloesung_zu_integralrechnung"/>Musterlösung zu Integralrechnung<text:bookmark-end text:name="__RefHeading___musterloesung_zu_integralrechnung_1"/><text:bookmark-end text:name="musterloesung_zu_integralrechnung"/></text:h>
      <text:p text:style-name="Text_20_body">Im folgenden Dokument werden Vorgehensweisen zu einigen Integralaufgaben aufgeführt:<text:line-break/>
<text:span text:style-name="Strong_20_Emphasis"><text:a xlink:type="simple" xlink:href="http://www.kopfload.de/lib/exe/fetch.php?media=lager:mathe:integral:h2-07_04_berechnung_einer_unbekannten_grenze.pdf" text:style-name="Internet_20_link" text:visited-style-name="Visited_20_Internet_20_Link"> Vorgehensweise für Integralrechnung </text:a></text:span></text:p>
      <text:h text:style-name="Heading_20_2" text:outline-level="2"><text:bookmark-start text:name="__RefHeading___gemischte_aufgaben_zur_integralrechnung_2"/><text:bookmark-start text:name="gemischte_aufgaben_zur_integralrechnung"/>Gemischte Aufgaben zur Integralrechnung<text:bookmark-end text:name="__RefHeading___gemischte_aufgaben_zur_integralrechnung_2"/><text:bookmark-end text:name="gemischte_aufgaben_zur_integralrechnung"/></text:h>
      <text:p text:style-name="Text_20_body">1. Bestimmen Sie die Stammfunktionen zu den gegebenen Funktionen.</text:p>
      <text:p text:style-name="Text_20_body">a) <draw:frame draw:style-name="media" draw:name="0" text:anchor-type="as-char" draw:z-index="0" svg:width="3.175cm" svg:height="0.81380866425993cm"><draw:image xlink:href="Pictures/0451fe07b3983127c0cc2ae2d1e893f7.png" xlink:type="simple" xlink:show="embed" xlink:actuate="onLoad"/></draw:frame></text:p>
      <text:p text:style-name="Text_20_body">b) <draw:frame draw:style-name="media" draw:name="1" text:anchor-type="as-char" draw:z-index="1" svg:width="4.7625cm" svg:height="0.88548994974874cm"><draw:image xlink:href="Pictures/2f0e1dbf9c9c636239b7c2fec48b19dc.png" xlink:type="simple" xlink:show="embed" xlink:actuate="onLoad"/></draw:frame></text:p>
      <text:p text:style-name="Text_20_body">c) <draw:frame draw:style-name="media" draw:name="2" text:anchor-type="as-char" draw:z-index="2" svg:width="4.7625cm" svg:height="0.91807228915663cm"><draw:image xlink:href="Pictures/938d7134098a61ddcebaf74eee125284.png" xlink:type="simple" xlink:show="embed" xlink:actuate="onLoad"/></draw:frame></text:p>
      <text:p text:style-name="Text_20_body">d) <draw:frame draw:style-name="media" draw:name="3" text:anchor-type="as-char" draw:z-index="3" svg:width="3.175cm" svg:height="0.8382cm"><draw:image xlink:href="Pictures/75155f2fb54d3c80f4a48d92c8c8a004.png" xlink:type="simple" xlink:show="embed" xlink:actuate="onLoad"/></draw:frame></text:p>
      <text:p text:style-name="Text_20_body">2. Bestimmen Sie das bestimmte Integral zwischen -1 und 3 der folgenden Funktionen. </text:p>
      <text:p text:style-name="Text_20_body">a) <draw:frame draw:style-name="media" draw:name="4" text:anchor-type="as-char" draw:z-index="4" svg:width="3.96875cm" svg:height="0.50308098591549cm"><draw:image xlink:href="Pictures/89392019475af122aec9d1ecd837817e.png" xlink:type="simple" xlink:show="embed" xlink:actuate="onLoad"/></draw:frame></text:p>
      <text:p text:style-name="Text_20_body">b) <draw:frame draw:style-name="media" draw:name="5" text:anchor-type="as-char" draw:z-index="5" svg:width="3.96875cm" svg:height="0.57167590027701cm"><draw:image xlink:href="Pictures/67a1a1d7c05dacade1a37ba721fcae89.png" xlink:type="simple" xlink:show="embed" xlink:actuate="onLoad"/></draw:frame></text:p>
      <text:p text:style-name="Text_20_body">3. Berechnen Sie folgende Integrale.</text:p>
      <text:p text:style-name="Text_20_body">a) <draw:frame draw:style-name="media" draw:name="6" text:anchor-type="as-char" draw:z-index="6" svg:width="3.175cm" svg:height="1.2086102719033cm"><draw:image xlink:href="Pictures/ac8cd5783273545d9a2618a5be9fb132.png" xlink:type="simple" xlink:show="embed" xlink:actuate="onLoad"/></draw:frame></text:p>
      <text:p text:style-name="Text_20_body">b) <draw:frame draw:style-name="media" draw:name="7" text:anchor-type="as-char" draw:z-index="7" svg:width="3.175cm" svg:height="1.0002386634845cm"><draw:image xlink:href="Pictures/2eac5a4c59af0f3118e75cc81c6a02f3.png" xlink:type="simple" xlink:show="embed" xlink:actuate="onLoad"/></draw:frame></text:p>
      <text:p text:style-name="Text_20_body">4. Bestimmen Sie die Fläche A, die von der x-Achse und dem Graphen der 
Funktion <draw:frame draw:style-name="media" draw:name="8" text:anchor-type="as-char" draw:z-index="8" svg:width="5.2916666666667cm" svg:height="1.0308441558442cm"><draw:image xlink:href="Pictures/0610da23910ce4bc5b6f576e0e00402f.png" xlink:type="simple" xlink:show="embed" xlink:actuate="onLoad"/></draw:frame> eingeschlossen wird.</text:p>
      <text:p text:style-name="Text_20_body">5.  Geben Sie die Stammfunktionen der folgenden Funktionen an, sodass die Graphen der 
Stammfunktionen jeweils durch den Punkt P(1 | 0) verlaufen.</text:p>
      <text:p text:style-name="Text_20_body">a) <draw:frame draw:style-name="media" draw:name="9" text:anchor-type="as-char" draw:z-index="9" svg:width="5.2916666666667cm" svg:height="1.0112962962963cm"><draw:image xlink:href="Pictures/93ff6da2ee14890c981a86595e7191b4.png" xlink:type="simple" xlink:show="embed" xlink:actuate="onLoad"/></draw:frame></text:p>
      <text:p text:style-name="Text_20_body">b) <draw:frame draw:style-name="media" draw:name="10" text:anchor-type="as-char" draw:z-index="10" svg:width="5.2916666666667cm" svg:height="1.0090042372881cm"><draw:image xlink:href="Pictures/df533607d7214a5527e32bfd666e7105.png" xlink:type="simple" xlink:show="embed" xlink:actuate="onLoad"/></draw:frame></text:p>
      <text:p text:style-name="Text_20_body">6.  Bestimmen Sie die Schnittpunkte der folgenden Funktionen und ermitteln Sie die durch die
Graphen der beiden Funktionen begrenzte Fläche A.</text:p>
      <text:p text:style-name="Text_20_body"><draw:frame draw:style-name="media" draw:name="11" text:anchor-type="as-char" draw:z-index="11" svg:width="15.292916666667cm" svg:height="0.66145833333333cm"><draw:image xlink:href="Pictures/f16f4957100b9449bdeb35b690eb3e38.png" xlink:type="simple" xlink:show="embed" xlink:actuate="onLoad"/></draw:frame></text:p>
      <text:p text:style-name="Text_20_body">(<text:span text:style-name="Strong_20_Emphasis">HINWEIS</text:span>: Häufig wird hier noch eine Skizze verlangt, nachdem die notwendigen Punkte
 ermittelt wurden. Bei diesen beiden Funktionen ist dies nicht möglich, da die
 Nullstellen von f(x) und g(x) nicht ganzzahlig sind.)</text:p>
      <text:h text:style-name="Heading_20_2" text:outline-level="2"><text:bookmark-start text:name="__RefHeading___loesungen_zu_folgenden_aufgaben_pfeffer_7.auflage_3"/><text:bookmark-start text:name="loesungen_zu_folgenden_aufgaben_pfeffer_7.auflage"/>Lösungen zu folgenden Aufgaben (Pfeffer 7.Auflage)<text:bookmark-end text:name="__RefHeading___loesungen_zu_folgenden_aufgaben_pfeffer_7.auflage_3"/><text:bookmark-end text:name="loesungen_zu_folgenden_aufgaben_pfeffer_7.auflage"/></text:h>
      <text:list text:style-name="List_20_1" text:continue-numbering="false">
        <text:list-item>
          <text:p text:style-name="List_20_1_Content_First"> S. 237 A6.2 c)</text:p>
        </text:list-item>
        <text:list-item>
          <text:p text:style-name="List_20_1_Content"> S. 242 A6.12 d)</text:p>
        </text:list-item>
        <text:list-item>
          <text:p text:style-name="List_20_1_Content"> S. 242 A6.10 a)</text:p>
        </text:list-item>
        <text:list-item>
          <text:p text:style-name="List_20_1_Content"> S. 243 A6.14 e)</text:p>
        </text:list-item>
        <text:list-item>
          <text:p text:style-name="List_20_1_Content_Last"> S. 247 A6.27 a) Winkelhalbierende f(x)=x</text:p>
        </text:list-item>
      </text:list>
      <text:p text:style-name="Text_20_body"><text:a xlink:type="simple" xlink:href="http://www.kopfload.de/lib/exe/fetch.php?media=lager:mathe:integral:integralaufgaben_pfeffer.zip" text:style-name="Internet_20_link" text:visited-style-name="Visited_20_Internet_20_Link">Lösungen mit Geogebr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mathe:integral:gem_integral_aufg</dc:title>
  </office:meta>
</office:document-meta>
</file>