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integral:schnittflaeche"/><text:bookmark-start text:name="__RefHeading___schnittflaechen_bestimmung_1"/><text:bookmark-start text:name="schnittflaechen_bestimmung"/>Schnittflächen Bestimmung<text:bookmark-end text:name="__RefHeading___schnittflaechen_bestimmung_1"/><text:bookmark-end text:name="schnittflaechen_bestimmung"/></text:h>
      <text:p text:style-name="Text_20_body"><text:a xlink:type="simple" xlink:href="http://www.kopfload.de/lib/exe/fetch.php?media=lager:mathe:integral:h2-07_04_berechnung_einer_unbekannten_grenze.pdf" text:style-name="Internet_20_link" text:visited-style-name="Visited_20_Internet_20_Link"> Vorgehensweise für Integralrechnung </text:a></text:p>
      <text:h text:style-name="Heading_20_3" text:outline-level="3"><text:bookmark-start text:name="__RefHeading___bestimmtes_integral_2"/><text:bookmark-start text:name="bestimmtes_integral"/>Bestimmtes Integral<text:bookmark-end text:name="__RefHeading___bestimmtes_integral_2"/><text:bookmark-end text:name="bestimmtes_integral"/></text:h>
      <text:p text:style-name="Text_20_body">Keine Beträge nutz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integral:schnittflaeche</dc:title>
  </office:meta>
</office:document-meta>
</file>