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7eeadd687f9d9bc9582dd2e89aed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python"/><text:bookmark-start text:name="__RefHeading___loesungsueberpruefung_mit_python_sympy_1"/><text:bookmark-start text:name="loesungsueberpruefung_mit_python_sympy"/>Lösungsüberprüfung mit Python/sympy<text:bookmark-end text:name="__RefHeading___loesungsueberpruefung_mit_python_sympy_1"/><text:bookmark-end text:name="loesungsueberpruefung_mit_python_sympy"/></text:h>
      <text:p text:style-name="Text_20_body">Um Aufgaben zu lösen, bei denen es um z.B. Ausklammern oder Vereinfachen geht, kann man Python mit dem Module <text:span text:style-name="Source_20_Text">sympy</text:span> verwenden.</text:p>
      <text:p text:style-name="Text_20_body">Bei der Eingabe der Terme muss man auf die korrekte Syntax achten. Anders als in der Mathematik üblich, muss zwischen jedem Operanden ein Operator stehen:</text:p>
      <text:p text:style-name="Text_20_body">Also: <text:span text:style-name="Source_20_Text">x y„ wird zu </text:span>x*y<text:span text:style-name="Source_20_Text">
Aus </text:span>x^2<text:span text:style-name="Source_20_Text"> wird </text:span>x<text:span text:style-name="Strong_20_Emphasis">2''

&lt;file pyton simplify.py&gt;
#!/usr/bin/env python3

from sympy import *

# hier werden die Symbole, als die Variablen benannt. Fehlt eine Variable, so kann man diese hinzufügen oder eine bereits bekannte nutzen
x, y, z, a, b, c, u, v, m, n = symbols('x y z a b c u v m n')

# Um die Ausgabe etwas schöner zu machen
init_printing(use_unicode=True)

# Man übergibt die Funktion als funktion und den Namen, den sie in der Ausgabe erhalten soll
# als Ergebnis erhält man eine Ausdruck, der sich direkt per Copy&amp;Paste in Libreoffice als Formel einfügen lässt
def get_odt_of(funktion, name):
    funktion= mathematica_code(simplify(funktion))
    funktion= funktion.replace(„*“, “ cdot „)
    funktion= funktion.replace(“.„, “,„)
    funktion= funktion.replace(“,0„, “„)
    funktion= funktion.replace(„Log“, „log“)
    funktion= funktion.replace(“[„, “(„)
    funktion= funktion.replace(“]„, “)„)
    funktion= funktion.replace(“{„, “„)
    funktion= funktion.replace(“}„, “„)
    funktion= funktion.replace(“/„, „over“)
    print ( name+“(x)=„, funktion)
    return funktion

# Man übergibt die Funktion als funktion und den Namen, den sie in der Ausgabe erhalten soll
# als Ergebnis erhält man eine Ausdruck, der sich direkt per Copy&amp;Paste in Geobra als Formel einfügen lässt

def get_geogebra_of(funktion, name):
    funktion= mathematica_code(simplify(funktion))
    funktion= funktion.replace(“.0„, “„)
    funktion= funktion.replace(„Log“, „log“)
    funktion= funktion.replace(“[„, “(„)
    funktion= funktion.replace(“]„, “)„)
    funktion= funktion.replace(“{„, “„)
    funktion= funktion.replace(“}„, “„)
    print ( name+“(x)=„, funktion)
    return funktion
   
# Beispiel: Der Ausdruck q soll ausgeklammert werden
q=(3*a - 5*b) *(6*x - 7*y + 9*z) - (5*x-8*y +8*z)*(4*a-5*b)
get_odt_of(sympify(q), „q“)

&lt;/file&gt;

</text:span>Ausgabe in Idle:<text:span text:style-name="Strong_20_Emphasis">
&lt;code&gt;q(x)= -2 cdot a cdot x + 11 cdot a cdot y - 5 cdot a cdot z - 5 cdot b cdot x - 5 cdot b cdot y - 5 cdot b cdot z&gt;

</text:span>Nach Copy&amp;Paste in Liberoffice:**
<draw:frame draw:style-name="media" draw:name="0" text:anchor-type="as-char" draw:z-index="0" svg:width="19.235208333333cm" style:rel-width="100%" svg:height="1.0583333333333cm" style:rel-height="scale"><draw:image xlink:href="Pictures/397eeadd687f9d9bc9582dd2e89aed5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python</dc:title>
  </office:meta>
</office:document-meta>
</file>