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binom_formel"/><text:bookmark-start text:name="__RefHeading___faktorisieren_1"/><text:bookmark-start text:name="faktorisieren"/>Faktorisieren<text:bookmark-end text:name="__RefHeading___faktorisieren_1"/><text:bookmark-end text:name="faktorisieren"/></text:h>
      <text:h text:style-name="Heading_20_2" text:outline-level="2"><text:bookmark-start text:name="__RefHeading___erklaerung_2"/><text:bookmark-start text:name="erklaerung"/>Erklärung<text:bookmark-end text:name="__RefHeading___erklaerung_2"/><text:bookmark-end text:name="erklaerung"/></text:h>
      <text:p text:style-name="Text_20_body">Unter Faktorisieren versteht man das Ausklammern von gemeinsamen Faktoren. Eine ganze Zahl kann immer in einem Produkt aus mehreren Faktoren dargestellt werden.</text:p>
      <text:p text:style-name="Text_20_body">Beispiel: &lt;m&gt; 24 = 2 * 2 * 2 * 3 &lt;/m&gt;</text:p>
      <text:p text:style-name="Text_20_body">Dabei sind die Faktor 2 und 3 nur noch durch 1 und sich selbst teilbar. Sie werden auch <text:span text:style-name="Strong_20_Emphasis">Primzahlen</text:span> genannt.
Möchte man einen Term faktorisieren sucht man von allen Zahlen die gemeinsamen Primzahlen und bildet daraus den Faktor, den man ausklammern kann.</text:p>
      <text:p text:style-name="Text_20_body">Beispiel: &lt;m&gt; 24 x + 15 y = &lt;/m&gt;</text:p>
      <text:p text:style-name="Text_20_body">&lt;m&gt; 24 = 2 * 2 * 2 * 3 &lt;/m&gt;</text:p>
      <text:p text:style-name="Text_20_body">&lt;m&gt; 15 = 3 * 5 &lt;/m&gt;</text:p>
      <text:p text:style-name="Text_20_body">In 24 und 15 kommt die 3 vor, diese kann demnach ausgeklammert werden.
Bei 24 bleibt noch &lt;m&gt; 2 * 2 * 2 = 8 &lt;/m&gt; übrig und bei 15 nur noch die 5 selbst.</text:p>
      <text:p text:style-name="Text_20_body">Also: &lt;m&gt; 24 x + 15 y = 3  (8 x + 5 y) &lt;/m&gt;</text:p>
      <text:p text:style-name="Text_20_body">Wenn nur Variablen vorkommen, so können auch hier die gemeinsamen Faktoren (in dem Fall Variablen) ausgeklammert werden.</text:p>
      <text:p text:style-name="Text_20_body">Beispiel: &lt;m&gt; a^2 b^4 + 3 b^3 = &lt;/m&gt;</text:p>
      <text:p text:style-name="Text_20_body">&lt;m&gt; a^2 b^4 = a*a * b*b*b*b  &lt;/m&gt;</text:p>
      <text:p text:style-name="Text_20_body">&lt;m&gt; 3 b^3 = 3 * b*b*b  &lt;/m&gt;</text:p>
      <text:p text:style-name="Text_20_body">Der Faktor &lt;m&gt; b * b * b &lt;/m&gt; ist in beiden Termen enthalten und kann somit ausgeklammert werden.</text:p>
      <text:p text:style-name="Text_20_body">&lt;m&gt; a^2 b^4 + 3 b^4 = b^3 ( a^2 b + 3) &lt;/m&gt;</text:p>
      <text:h text:style-name="Heading_20_2" text:outline-level="2"><text:bookmark-start text:name="__RefHeading___uebungsaufgaben_3"/><text:bookmark-start text:name="uebungsaufgaben"/>Übungsaufgaben<text:bookmark-end text:name="__RefHeading___uebungsaufgaben_3"/><text:bookmark-end text:name="uebungsaufgaben"/></text:h>
      <text:p text:style-name="Text_20_body">Faktorisieren Sie so weit wie möglich:<text:note text:id="ftn0" text:note-class="footnote"><text:note-citation text:label="1)">1)</text:note-citation><text:note-body><text:p text:style-name="Text_20_body">Urheber aller Aufgaben: U. Niedermeyer</text:p></text:note-body></text:not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Aufgabe</text:span> </text:p>
          </table:table-cell>
          <table:table-cell office:value-type="string" table:style-name="tableheader">
            <text:p text:style-name="Table_20_Heading"> <text:span text:style-name="Strong_20_Emphasis">Ergebnis</text:span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1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8a-12b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15m - 9n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22x - 11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2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ab - ac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pq - qr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y</text:p>
          </table:table-cell>
          <table:table-cell office:value-type="string" table:style-name="tableheader">
            <text:p text:style-name="Table_20_Heading">2 - xy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3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15ab - 25a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27pq - 36p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21xy - 7y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4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21a</text:p>
          </table:table-cell>
          <table:table-cell office:value-type="string" table:style-name="tableheader">
            <text:p text:style-name="Table_20_Heading">2 - 24a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45x</text:p>
          </table:table-cell>
          <table:table-cell office:value-type="string" table:style-name="tableheader">
            <text:p text:style-name="Table_20_Heading">2 - 36x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20y - 28y</text:p>
          </table:table-cell>
          <table:table-cell office:value-type="string" table:style-name="tableheader">
            <text:p text:style-name="Table_20_Heading">2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5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16a</text:p>
          </table:table-cell>
          <table:table-cell office:value-type="string" table:style-name="tableheader">
            <text:p text:style-name="Table_20_Heading">2b - 24ab</text:p>
          </table:table-cell>
          <table:table-cell office:value-type="string" table:style-name="tableheader">
            <text:p text:style-name="Table_20_Heading">2 =  &lt;/m&gt;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42x</text:p>
          </table:table-cell>
          <table:table-cell office:value-type="string" table:style-name="tableheader">
            <text:p text:style-name="Table_20_Heading">2y</text:p>
          </table:table-cell>
          <table:table-cell office:value-type="string" table:style-name="tableheader">
            <text:p text:style-name="Table_20_Heading">2 - 49xy =  &lt;/m&gt;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binomische_formeln_4"/><text:bookmark-start text:name="binomische_formeln"/>Binomische Formeln<text:bookmark-end text:name="__RefHeading___binomische_formeln_4"/><text:bookmark-end text:name="binomische_formel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binom_formel</dc:title>
  </office:meta>
</office:document-meta>
</file>