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38be655bbd430c6eb5d37b631a24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fahrplan_techniker"/><text:bookmark-start text:name="__RefHeading___techniker_zeitlicher_verlauf_zeitachse_1"/><text:bookmark-start text:name="techniker_zeitlicher_verlauf_zeitachse"/>Techniker zeitlicher Verlauf / Zeitachse<text:bookmark-end text:name="__RefHeading___techniker_zeitlicher_verlauf_zeitachse_1"/><text:bookmark-end text:name="techniker_zeitlicher_verlauf_zeitachse"/></text:h>
      <text:p text:style-name="Text_20_body"><draw:frame draw:style-name="media" draw:name=" Zeitverlauf Mathematik Techniker Legend" text:anchor-type="as-char" draw:z-index="0" svg:width="5.2916666666667cm"><draw:text-box><text:p text:style-name="legendcenter"><draw:frame draw:style-name="media" draw:name=" Zeitverlauf Mathematik Techniker" text:anchor-type="as-char" draw:z-index="0" svg:width="5.2916666666667cm" svg:height="1.7278911564626cm"><draw:image xlink:href="Pictures/e338be655bbd430c6eb5d37b631a2401.png" xlink:type="simple" xlink:show="embed" xlink:actuate="onLoad"/></draw:frame> Zeitverlauf Mathematik Techniker</text:p></draw:text-box></draw:frame></text:p>
      <text:h text:style-name="Heading_20_1" text:outline-level="1"><text:bookmark-start text:name="__RefHeading___erstes_jahr_4h_pro_woche_pflicht_2"/><text:bookmark-start text:name="erstes_jahr_4h_pro_woche_pflicht"/>Erstes Jahr (4h pro Woche) Pflicht<text:bookmark-end text:name="__RefHeading___erstes_jahr_4h_pro_woche_pflicht_2"/><text:bookmark-end text:name="erstes_jahr_4h_pro_woche_pflicht"/></text:h>
      <text:h text:style-name="Heading_20_2" text:outline-level="2"><text:bookmark-start text:name="__RefHeading___h1-h2_3"/><text:bookmark-start text:name="h1-h2"/>H1-H2<text:bookmark-end text:name="__RefHeading___h1-h2_3"/><text:bookmark-end text:name="h1-h2"/></text:h>
      <text:h text:style-name="Heading_20_2" text:outline-level="2"><text:bookmark-start text:name="__RefHeading___algebra_4"/><text:bookmark-start text:name="algebra"/>Algebra<text:bookmark-end text:name="__RefHeading___algebra_4"/><text:bookmark-end text:name="algebra"/></text:h>
      <text:list text:style-name="List_20_1" text:continue-numbering="false">
        <text:list-item>
          <text:p text:style-name="List_20_1_Content_First"> Wiederholung, Umformungen, Mengenschreibweise, Grundrechenarten, Ungleichungen</text:p>
        </text:list-item>
        <text:list-item>
          <text:p text:style-name="List_20_1_Content"> Binomische Formeln, Faktorisieren</text:p>
        </text:list-item>
        <text:list-item>
          <text:p text:style-name="List_20_1_Content"> Brüche: Kürzen, Erweitern, Termvereinfachung, Rechenoperation mit Brüchen</text:p>
        </text:list-item>
        <text:list-item>
          <text:p text:style-name="List_20_1_Content"> nach den Herbstferien (<text:span text:style-name="Strong_20_Emphasis">1. Klausur</text:span>)</text:p>
        </text:list-item>
        <text:list-item>
          <text:p text:style-name="List_20_1_Content"> Komplexe Zahlen: Definition, diverse Schreibweisen, Umrechnung, Rechenoperationen</text:p>
        </text:list-item>
        <text:list-item>
          <text:p text:style-name="List_20_1_Content"> Potenzen: Definition, Rechenoperationen, Potenzieren von Potenzen</text:p>
        </text:list-item>
        <text:list-item>
          <text:p text:style-name="List_20_1_Content"> ca. Februar (<text:span text:style-name="Strong_20_Emphasis">2. Klausur</text:span>)</text:p>
        </text:list-item>
        <text:list-item>
          <text:p text:style-name="List_20_1_Content"> Wurzeln: Definition von Wurzeln als Potenzen, Rechenoperationen</text:p>
        </text:list-item>
        <text:list-item>
          <text:p text:style-name="List_20_1_Content"> Berechnung von Binomialkoeffizienten (Pascalsches Dreieck)</text:p>
        </text:list-item>
        <text:list-item>
          <text:p text:style-name="List_20_1_Content_Last"> Logarithmen: Definition von Schreibweisen, Rechenoperationen, Dämpfung in Dezibel</text:p>
        </text:list-item>
      </text:list>
      <text:h text:style-name="Heading_20_2" text:outline-level="2"><text:bookmark-start text:name="__RefHeading___lineare_gleichungen_5"/><text:bookmark-start text:name="lineare_gleichungen"/>Lineare Gleichungen<text:bookmark-end text:name="__RefHeading___lineare_gleichungen_5"/><text:bookmark-end text:name="lineare_gleichungen"/></text:h>
      <text:list text:style-name="List_20_1" text:continue-numbering="false">
        <text:list-item>
          <text:p text:style-name="List_20_1_Content_First"> Lineare Gleichungen, Äquivalenzumformung, Klammern, Bruchgleichungen</text:p>
        </text:list-item>
        <text:list-item>
          <text:p text:style-name="List_20_1_Content"> Textaufgaben, Sonderformen linearer Gleichungen</text:p>
        </text:list-item>
        <text:list-item>
          <text:p text:style-name="List_20_1_Content_Last"> ca. Mai (<text:span text:style-name="Strong_20_Emphasis">3. Klausur</text:span>)</text:p>
        </text:list-item>
      </text:list>
      <text:h text:style-name="Heading_20_2" text:outline-level="2"><text:bookmark-start text:name="__RefHeading___prozentrechnung_6"/><text:bookmark-start text:name="prozentrechnung"/>Prozentrechnung<text:bookmark-end text:name="__RefHeading___prozentrechnung_6"/><text:bookmark-end text:name="prozentrechnung"/></text:h>
      <text:list text:style-name="List_20_1" text:continue-numbering="false">
        <text:list-item>
          <text:p text:style-name="List_20_1_Content_First"> Proportionen, Prozentrechnung</text:p>
        </text:list-item>
        <text:list-item>
          <text:p text:style-name="List_20_1_Content_Last"> Zinsrechnung, Zinseszinsrechnung, Mischungs- und Verteilungsverhältnisse</text:p>
        </text:list-item>
      </text:list>
      <text:h text:style-name="Heading_20_2" text:outline-level="2"><text:bookmark-start text:name="__RefHeading___lineare_gleichungssysteme_7"/><text:bookmark-start text:name="lineare_gleichungssysteme"/>Lineare Gleichungssysteme<text:bookmark-end text:name="__RefHeading___lineare_gleichungssysteme_7"/><text:bookmark-end text:name="lineare_gleichungssysteme"/></text:h>
      <text:list text:style-name="List_20_1" text:continue-numbering="false">
        <text:list-item>
          <text:p text:style-name="List_20_1_Content_First"> LGS mit mehreren Variablen (2×2, 3×3), Definition</text:p>
        </text:list-item>
        <text:list-item>
          <text:p text:style-name="List_20_1_Content"> Systematisches Lösen, Determinantenverfahren, Gauss-Algorithmus</text:p>
        </text:list-item>
        <text:list-item>
          <text:p text:style-name="List_20_1_Content_Last"> Sonderfälle der Lösungen</text:p>
        </text:list-item>
      </text:list>
      <text:h text:style-name="Heading_20_2" text:outline-level="2"><text:bookmark-start text:name="__RefHeading___quadratische_gleichungen_8"/><text:bookmark-start text:name="quadratische_gleichungen"/>Quadratische Gleichungen<text:bookmark-end text:name="__RefHeading___quadratische_gleichungen_8"/><text:bookmark-end text:name="quadratische_gleichungen"/></text:h>
      <text:list text:style-name="List_20_1" text:continue-numbering="false">
        <text:list-item>
          <text:p text:style-name="List_20_1_Content_First"> Quadratische Gleichungen, allgemeine Form, Sonderfälle</text:p>
        </text:list-item>
        <text:list-item>
          <text:p text:style-name="List_20_1_Content"> Quadratische Ergänzung, pq-Formel, allgemeine Lösungsformel</text:p>
        </text:list-item>
        <text:list-item>
          <text:p text:style-name="List_20_1_Content_Last"> ca. Juni (<text:span text:style-name="Strong_20_Emphasis">4. Klausur</text:span>) (- Satz von Vieta)</text:p>
        </text:list-item>
      </text:list>
      <text:h text:style-name="Heading_20_1" text:outline-level="1"><text:bookmark-start text:name="__RefHeading___zweites_jahr_2h_pro_woche_pflicht_9"/><text:bookmark-start text:name="zweites_jahr_2h_pro_woche_pflicht"/>Zweites Jahr (2h pro Woche) Pflicht<text:bookmark-end text:name="__RefHeading___zweites_jahr_2h_pro_woche_pflicht_9"/><text:bookmark-end text:name="zweites_jahr_2h_pro_woche_pflicht"/></text:h>
      <text:h text:style-name="Heading_20_2" text:outline-level="2"><text:bookmark-start text:name="__RefHeading___h3-h4_10"/><text:bookmark-start text:name="h3-h4"/>H3-H4<text:bookmark-end text:name="__RefHeading___h3-h4_10"/><text:bookmark-end text:name="h3-h4"/></text:h>
      <text:h text:style-name="Heading_20_2" text:outline-level="2"><text:bookmark-start text:name="__RefHeading___quadratische_gleichungen_11"/><text:bookmark-start text:name="quadratische_gleichungen1"/>Quadratische Gleichungen<text:bookmark-end text:name="__RefHeading___quadratische_gleichungen_11"/><text:bookmark-end text:name="quadratische_gleichungen1"/></text:h>
      <text:list text:style-name="List_20_1" text:continue-numbering="false">
        <text:list-item>
          <text:p text:style-name="List_20_1_Content_First"> Wiederholung und Sonderfälle</text:p>
        </text:list-item>
        <text:list-item>
          <text:p text:style-name="List_20_1_Content"> Herleitung der pq-Formel durch quadratische Ergänzung</text:p>
        </text:list-item>
        <text:list-item>
          <text:p text:style-name="List_20_1_Content"> biquadratische Gleichungen durch Substitution</text:p>
        </text:list-item>
        <text:list-item>
          <text:p text:style-name="List_20_1_Content"> Polynomdivision (Nullstellenbestimmung von Polynomen n-ter Ordnung)</text:p>
        </text:list-item>
        <text:list-item>
          <text:p text:style-name="List_20_1_Content"> Horner-Schema zur Lösung von Gleichungen n-ter Ordnung</text:p>
        </text:list-item>
        <text:list-item>
          <text:p text:style-name="List_20_1_Content_Last"> Beispiele und Aufstellen von Gleichungen bei gegebener Lösung</text:p>
        </text:list-item>
      </text:list>
      <text:h text:style-name="Heading_20_2" text:outline-level="2"><text:bookmark-start text:name="__RefHeading___wurzelgleichungen_12"/><text:bookmark-start text:name="wurzelgleichungen"/>Wurzelgleichungen<text:bookmark-end text:name="__RefHeading___wurzelgleichungen_12"/><text:bookmark-end text:name="wurzelgleichungen"/></text:h>
      <text:list text:style-name="List_20_1" text:continue-numbering="false">
        <text:list-item>
          <text:p text:style-name="List_20_1_Content_First"> Kennzeichen, Lösungsstrategien, Notwendigkeit der Probe</text:p>
        </text:list-item>
        <text:list-item>
          <text:p text:style-name="List_20_1_Content"> Aufwendigere Wurzelgleichungen, Exponentialgleichungen</text:p>
        </text:list-item>
        <text:list-item>
          <text:p text:style-name="List_20_1_Content_Last"> Beispiele</text:p>
        </text:list-item>
      </text:list>
      <text:h text:style-name="Heading_20_2" text:outline-level="2"><text:bookmark-start text:name="__RefHeading___lineare_funktionen_13"/><text:bookmark-start text:name="lineare_funktionen"/>Lineare Funktionen<text:bookmark-end text:name="__RefHeading___lineare_funktionen_13"/><text:bookmark-end text:name="lineare_funktionen"/></text:h>
      <text:list text:style-name="List_20_1" text:continue-numbering="false">
        <text:list-item>
          <text:p text:style-name="List_20_1_Content_First"> Unterschied Relation zu Funktion</text:p>
        </text:list-item>
        <text:list-item>
          <text:p text:style-name="List_20_1_Content"> Darstellung von Funktionen (Wertetabelle, Pfeildiagramm, Gleichung, Zuordnungsvorschrift)</text:p>
        </text:list-item>
        <text:list-item>
          <text:p text:style-name="List_20_1_Content"> Koordinatensysteme (karthesich, polar)</text:p>
        </text:list-item>
        <text:list-item>
          <text:p text:style-name="List_20_1_Content"> ca. nach den Weihnachtsferien (<text:span text:style-name="Strong_20_Emphasis">1. Klausur</text:span>)</text:p>
        </text:list-item>
        <text:list-item>
          <text:p text:style-name="List_20_1_Content"> Aufbau, Nullstellen, Punkt vs. Stelle, Skizzieren ohne Wertetabelle</text:p>
        </text:list-item>
        <text:list-item>
          <text:p text:style-name="List_20_1_Content_Last"> Schnitte, Schnittwinkel, Aufstellen von linearen Funktionen</text:p>
        </text:list-item>
      </text:list>
      <text:h text:style-name="Heading_20_2" text:outline-level="2"><text:bookmark-start text:name="__RefHeading___quadratische_funktionen_14"/><text:bookmark-start text:name="quadratische_funktionen"/>Quadratische Funktionen<text:bookmark-end text:name="__RefHeading___quadratische_funktionen_14"/><text:bookmark-end text:name="quadratische_funktionen"/></text:h>
      <text:list text:style-name="List_20_1" text:continue-numbering="false">
        <text:list-item>
          <text:p text:style-name="List_20_1_Content_First"> Verschiedene Formen, Nullstellen, Skizzieren ohne Wertetabelle</text:p>
        </text:list-item>
        <text:list-item>
          <text:p text:style-name="List_20_1_Content"> Schnitte mit linearen Funktionen oder anderen quadratischen Funktionen</text:p>
        </text:list-item>
        <text:list-item>
          <text:p text:style-name="List_20_1_Content_Last"> Aufstellen von quadratischen Funktionen mittels Eigenschaften</text:p>
        </text:list-item>
      </text:list>
      <text:h text:style-name="Heading_20_2" text:outline-level="2"><text:bookmark-start text:name="__RefHeading___potenzfunktionen_ganzrationale_funktionen_15"/><text:bookmark-start text:name="potenzfunktionen_ganzrationale_funktionen"/>Potenzfunktionen / Ganzrationale Funktionen<text:bookmark-end text:name="__RefHeading___potenzfunktionen_ganzrationale_funktionen_15"/><text:bookmark-end text:name="potenzfunktionen_ganzrationale_funktionen"/></text:h>
      <text:list text:style-name="List_20_1" text:continue-numbering="false">
        <text:list-item>
          <text:p text:style-name="List_20_1_Content_First"> Aufbau, Eigenschaften, Nullstellen, Skizzieren ohne Wertetabelle</text:p>
        </text:list-item>
        <text:list-item>
          <text:p text:style-name="List_20_1_Content"> Verkürzte Kurvendiskussion</text:p>
        </text:list-item>
        <text:list-item>
          <text:p text:style-name="List_20_1_Content_Last"> ca. Mai/Juni (<text:span text:style-name="Strong_20_Emphasis">2. Klausur</text:span>)</text:p>
        </text:list-item>
      </text:list>
      <text:h text:style-name="Heading_20_1" text:outline-level="1"><text:bookmark-start text:name="__RefHeading___mathe-zusatz_2h_pro_woche_wahlpflichtbereich_zur_erlangung_der_fachhochschulreife_16"/><text:bookmark-start text:name="mathe-zusatz_2h_pro_woche_wahlpflichtbereich_zur_erlangung_der_fachhochschulreife"/>Mathe-Zusatz (2h pro Woche) (Wahlpflichtbereich zur Erlangung der Fachhochschulreife)<text:bookmark-end text:name="__RefHeading___mathe-zusatz_2h_pro_woche_wahlpflichtbereich_zur_erlangung_der_fachhochschulreife_16"/><text:bookmark-end text:name="mathe-zusatz_2h_pro_woche_wahlpflichtbereich_zur_erlangung_der_fachhochschulreife"/></text:h>
      <text:h text:style-name="Heading_20_2" text:outline-level="2"><text:bookmark-start text:name="__RefHeading___h5-h6_bzw._h7-h8_17"/><text:bookmark-start text:name="h5-h6_bzw._h7-h8"/>H5-H6 bzw. H7-H8<text:bookmark-end text:name="__RefHeading___h5-h6_bzw._h7-h8_17"/><text:bookmark-end text:name="h5-h6_bzw._h7-h8"/></text:h>
      <text:h text:style-name="Heading_20_2" text:outline-level="2"><text:bookmark-start text:name="__RefHeading___differentialrechnung_18"/><text:bookmark-start text:name="differentialrechnung"/>Differentialrechnung<text:bookmark-end text:name="__RefHeading___differentialrechnung_18"/><text:bookmark-end text:name="differentialrechnung"/></text:h>
      <text:list text:style-name="List_20_1" text:continue-numbering="false">
        <text:list-item>
          <text:p text:style-name="List_20_1_Content_First"> Begriff der Steigung einer nicht linearen Funktion</text:p>
        </text:list-item>
        <text:list-item>
          <text:p text:style-name="List_20_1_Content"> Steigungsfunktion</text:p>
        </text:list-item>
        <text:list-item>
          <text:p text:style-name="List_20_1_Content"> Ausführliche Kurvendiskussion</text:p>
        </text:list-item>
        <text:list-item>
          <text:p text:style-name="List_20_1_Content_Last"> Aufstellen von ganzrationalen Funktionen mittels Eigenschaften</text:p>
        </text:list-item>
      </text:list>
      <text:h text:style-name="Heading_20_2" text:outline-level="2"><text:bookmark-start text:name="__RefHeading___extremwertaufgaben_19"/><text:bookmark-start text:name="extremwertaufgaben"/>Extremwertaufgaben<text:bookmark-end text:name="__RefHeading___extremwertaufgaben_19"/><text:bookmark-end text:name="extremwertaufgaben"/></text:h>
      <text:list text:style-name="List_20_1" text:continue-numbering="false">
        <text:list-item>
          <text:p text:style-name="List_20_1_Content_First"> bis zu den Weihnachtsferien (<text:span text:style-name="Strong_20_Emphasis">1. Klausur</text:span>)</text:p>
        </text:list-item>
        <text:list-item>
          <text:p text:style-name="List_20_1_Content_Last"> Optimierungsaufgaben</text:p>
        </text:list-item>
      </text:list>
      <text:h text:style-name="Heading_20_2" text:outline-level="2"><text:bookmark-start text:name="__RefHeading___integralrechnung_20"/><text:bookmark-start text:name="integralrechnung"/>Integralrechnung<text:bookmark-end text:name="__RefHeading___integralrechnung_20"/><text:bookmark-end text:name="integralrechnung"/></text:h>
      <text:list text:style-name="List_20_1" text:continue-numbering="false">
        <text:list-item>
          <text:p text:style-name="List_20_1_Content_First"> Einführung in die Integralrechnung</text:p>
        </text:list-item>
        <text:list-item>
          <text:p text:style-name="List_20_1_Content"> Flächenberechnung unter einem Graphen, Schnittfläche</text:p>
        </text:list-item>
        <text:list-item>
          <text:p text:style-name="List_20_1_Content"> bestimmtes und unbestimmtes Integral</text:p>
        </text:list-item>
        <text:list-item>
          <text:p text:style-name="List_20_1_Content_Last"> ca. Osterferien (<text:span text:style-name="Strong_20_Emphasis">2. Klausur</text:span>) vor der Abschlussprüfung.</text:p>
        </text:list-item>
      </text:list>
      <text:h text:style-name="Heading_20_2" text:outline-level="2"><text:bookmark-start text:name="__RefHeading___vertiefung_differential-_und_integralrechnung_21"/><text:bookmark-start text:name="vertiefung_differential-_und_integralrechnung"/>Vertiefung Differential- und Integralrechnung<text:bookmark-end text:name="__RefHeading___vertiefung_differential-_und_integralrechnung_21"/><text:bookmark-end text:name="vertiefung_differential-_und_integralrechnung"/></text:h>
      <text:list text:style-name="List_20_1" text:continue-numbering="false">
        <text:list-item>
          <text:p text:style-name="LastListParagraph_List_20_1_Content_First"> Weitere Ableitungs- und Integrationsregel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fahrplan_techniker</dc:title>
  </office:meta>
</office:document-meta>
</file>