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oeff_netze:dns_labor"/><text:bookmark-start text:name="__RefHeading___dns_1"/><text:bookmark-start text:name="dns"/>DNS<text:bookmark-end text:name="__RefHeading___dns_1"/><text:bookmark-end text:name="dns"/></text:h>
      <text:p text:style-name="Preformatted_20_Text"># Pfad auf weitere Konfigurationsdateien setzen<text:line-break/>include: "/home/keinpasswort/unbound/*.conf"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rver:<text:line-break/><text:s text:c="4"/>interface: ::<text:span text:style-name="highlight_nu0">0</text:span><text:line-break/><text:s text:c="4"/>interface: 0.0.0.0<text:line-break/><text:s text:c="8"/><text:span text:style-name="highlight_co0"># IPv6 Zugriffsbereich</text:span><text:line-break/><text:tab/>access-control: ::<text:span text:style-name="highlight_nu0">1</text:span> allow<text:line-break/><text:tab/>access-control: <text:span text:style-name="highlight_nu0">2001</text:span>:DB8:: allow<text:line-break/><text:s text:c="8"/><text:span text:style-name="highlight_co0"># IPv4 Zugriffsbereich </text:span><text:line-break/><text:s text:c="8"/>access-control: 10.0.0.0<text:span text:style-name="highlight_sy0">/</text:span><text:span text:style-name="highlight_nu0">8</text:span> allow <text:line-break/><text:s text:c="8"/>access-control: 127.0.0.0<text:span text:style-name="highlight_sy0">/</text:span><text:span text:style-name="highlight_nu0">8</text:span> allow<text:line-break/><text:s text:c="8"/>access-control: 192.168.0.0<text:span text:style-name="highlight_sy0">/</text:span><text:span text:style-name="highlight_nu0">16</text:span> allow <text:line-break/><text:s text:c="8"/>verbosity: <text:span text:style-name="highlight_nu0">1</text:span><text:line-break/> <text:line-break/><text:span text:style-name="highlight_co0"># Schul-DNS hier sollten andere DNS-Root-Server stehen</text:span><text:line-break/>forward-zone:<text:line-break/><text:s text:c="8"/>name: <text:span text:style-name="highlight_st0">"."</text:span><text:line-break/><text:s text:c="8"/>forward-addr: 172.22.100.2<text:line-break/> <text:line-break/><text:s text:c="8"/><text:span text:style-name="highlight_co0"># z.B. zensur- und logfreie Server mit DNSSEC-Support</text:span><text:line-break/><text:span text:style-name="highlight_co0">#<text:s text:c="8"/>forward-addr: 84.200.69.80 # DNS Watch</text:span><text:line-break/><text:span text:style-name="highlight_co0">#<text:s text:c="8"/>forward-addr: 84.200.70.40 # DNS Watch</text:span><text:line-break/><text:span text:style-name="highlight_co0">#<text:s text:c="8"/>forward-addr: 77.109.148.136 # Xiala.net</text:span><text:line-break/><text:span text:style-name="highlight_co0">#<text:s text:c="8"/>forward-addr: 77.109.148.137 # Xiala.net</text:span><text:line-break/><text:span text:style-name="highlight_co0">#<text:s text:c="8"/>forward-addr: 91.239.100.100 # censurfridns.dk</text:span><text:line-break/><text:span text:style-name="highlight_co0">#<text:s text:c="8"/>forward-addr: 89.233.43.71 # censurfridns.dk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 Namesauflösung für lokale Maschinen</text:span><text:line-break/> <text:line-break/>server:<text:line-break/><text:s text:c="2"/>unblock-lan-zones: <text:span text:style-name="highlight_kw2">yes</text:span><text:line-break/><text:s text:c="2"/>insecure-lan-zones: <text:span text:style-name="highlight_kw2">yes</text:span><text:line-break/><text:s text:c="2"/>local-zone: <text:span text:style-name="highlight_st0">"labor.netz"</text:span> static<text:line-break/><text:s text:c="4"/><text:span text:style-name="highlight_co0"># Zonen-Metadaten</text:span><text:line-break/><text:s text:c="4"/>local-data: <text:span text:style-name="highlight_st0">"labor.netz<text:s text:c="8"/>3600 IN SOA resolver01.labor.netz hostmaster 1 2h 15m 500h 1h"</text:span><text:line-break/><text:s text:c="4"/>local-data: <text:span text:style-name="highlight_st0">"labor.netz<text:s text:c="8"/>3600 IN NS<text:s text:c="2"/>resolver01.labor.netz"</text:span><text:line-break/><text:s text:c="4"/><text:span text:style-name="highlight_co0"># IPv6-Adressen</text:span><text:line-break/><text:span text:style-name="highlight_co0">#<text:s text:c="4"/>local-data: "resolver01.labor.netz<text:s text:c="4"/>3600 IN AAAA 2001:db8:10:dd::53"</text:span><text:line-break/><text:span text:style-name="highlight_co0">#<text:s text:c="4"/>local-data: "www.labor.netz<text:s text:c="4"/>3600 IN AAAA 2001:db8:10:ff::80"</text:span><text:line-break/><text:span text:style-name="highlight_co0">#<text:s text:c="4"/>local-data: "raumserver.labor.netz<text:s text:c="2"/>3600 IN AAAA 2001:db8:10:ff::123"</text:span><text:line-break/><text:s text:c="4"/><text:span text:style-name="highlight_co0"># IPv4-Adressen</text:span><text:line-break/><text:s text:c="4"/>local-data: <text:span text:style-name="highlight_st0">"raumserver.labor.netz<text:s text:c="4"/>3600 IN A 192.168.21.91"</text:span><text:line-break/><text:s text:c="4"/>local-data: <text:span text:style-name="highlight_st0">"nas.labor.netz<text:s text:c="4"/>3600 IN A 192.168.21.242"</text:span><text:line-break/><text:s text:c="4"/>local-data: <text:span text:style-name="highlight_st0">"raspi.labor.netz<text:s text:c="2"/>3600 IN A 192.168.21.16"</text:span><text:line-break/><text:s text:c="4"/>local-data: <text:span text:style-name="highlight_st0">"fb.labor.netz<text:s text:c="2"/>3600 IN A 192.168.21.1"</text:span><text:line-break/><text:s text:c="4"/>local-data: <text:span text:style-name="highlight_st0">"platz01.labor.netz<text:s text:c="2"/>3600 IN A 192.168.21.19"</text:span><text:line-break/><text:s text:c="4"/>local-data: <text:span text:style-name="highlight_st0">"platz02.labor.netz<text:s text:c="2"/>3600 IN A 192.168.21.101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oeff_netze:dns_labor</dc:title>
  </office:meta>
</office:document-meta>
</file>