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oeff_netze:mail_labor"/><text:bookmark-start text:name="__RefHeading___e-mail_laboruebung_1"/><text:bookmark-start text:name="e-mail_laboruebung"/>E-Mail Laborübung<text:bookmark-end text:name="__RefHeading___e-mail_laboruebung_1"/><text:bookmark-end text:name="e-mail_laboruebung"/></text:h>
      <text:p text:style-name="Text_20_body"><text:span text:style-name="Strong_20_Emphasis">HINWEIS:</text:span> Wenn mit virtuellen Maschinen gearbeitet wird, dann sind die <text:span text:style-name="Strong_20_Emphasis"><text:a xlink:type="simple" xlink:href="http://www.kopfload.de/doku.php?id=network:labornutzung#arbeiten_mit_virtuellen_maschinen_vm" text:style-name="Internet_20_link" text:visited-style-name="Visited_20_Internet_20_Link"> notwendigen Anpassungen</text:a></text:span> auf jeden Fall zu berücksichtigen. Ansonsten wird die Anwendung u.U. nicht funktionieren.</text:p>
      <text:p text:style-name="Text_20_body">Das <text:a xlink:type="simple" xlink:href="https://help.ubuntu.com/community/PostfixBasicSetupHowto" text:style-name="Internet_20_link" text:visited-style-name="Visited_20_Internet_20_Link"> Ubuntu Postfix Howto </text:a> erklärt die einzelnen Schritte, um einen postfix-basierten Mailserver zu konfigurieren.</text:p>
      <text:h text:style-name="Heading_20_2" text:outline-level="2"><text:bookmark-start text:name="__RefHeading___mailserver_einrichten_2"/><text:bookmark-start text:name="mailserver_einrichten"/>Mailserver einrichten<text:bookmark-end text:name="__RefHeading___mailserver_einrichten_2"/><text:bookmark-end text:name="mailserver_einrichten"/></text:h>
      <text:h text:style-name="Heading_20_3" text:outline-level="3"><text:bookmark-start text:name="__RefHeading___pakete_installieren_3"/><text:bookmark-start text:name="pakete_installieren"/>Pakete installieren<text:bookmark-end text:name="__RefHeading___pakete_installieren_3"/><text:bookmark-end text:name="pakete_installieren"/></text:h>
      <text:p text:style-name="Text_20_body">Benötigte Pakete:</text:p>
      <text:p text:style-name="Preformatted_20_Text"> <text:line-break/>apt-get install postfix<text:s text:c="2"/>mailutils </text:p>
      <text:p text:style-name="Text_20_body">Optionale Pakete: u.a. dovecot als IMAP-Server</text:p>
      <text:p text:style-name="Preformatted_20_Text"> <text:line-break/>apt-get install system-switch-mail dovecot dovecot-common dovecot-imapd</text:p>
      <text:h text:style-name="Heading_20_2" text:outline-level="2"><text:bookmark-start text:name="__RefHeading___lokalen_test-user_einrichten_4"/><text:bookmark-start text:name="lokalen_test-user_einrichten"/>Lokalen Test-User einrichten<text:bookmark-end text:name="__RefHeading___lokalen_test-user_einrichten_4"/><text:bookmark-end text:name="lokalen_test-user_einrichten"/></text:h>
      <text:p text:style-name="Text_20_body">Mit dem folgenden Befehl kann ein Testuser <text:span text:style-name="Source_20_Text">testuser</text:span> eingerichtet werden. Für diesen wird ein neuer Home-Ordner erzeugt <text:span text:style-name="Source_20_Text">-m</text:span> und die Shell vorgegeben. Im Anschluss muss diesem User noch ein Passwort zugewiesen werden. </text:p>
      <text:p text:style-name="Preformatted_20_Text">useradd -m -s /bin/bash testuser<text:line-break/>passwd testuser</text:p>
      <text:p text:style-name="Text_20_body">Damit kann der User <text:span text:style-name="Source_20_Text">testuser@MAILSERVER</text:span> mit dem vergebenen Passwort auf sein Postfach zugreifen.</text:p>
      <text:h text:style-name="Heading_20_2" text:outline-level="2"><text:bookmark-start text:name="__RefHeading___anpassen_der_postfix-konfiguration_5"/><text:bookmark-start text:name="anpassen_der_postfix-konfiguration"/>Anpassen der postfix-Konfiguration<text:bookmark-end text:name="__RefHeading___anpassen_der_postfix-konfiguration_5"/><text:bookmark-end text:name="anpassen_der_postfix-konfiguration"/></text:h>
      <text:p text:style-name="Text_20_body">Damit das System ohne DNS auskommt werden in der <text:span text:style-name="Source_20_Text">/etc/hosts</text:span> die benötigten FQDN<text:note text:id="ftn0" text:note-class="footnote"><text:note-citation text:label="1)">1)</text:note-citation><text:note-body><text:p text:style-name="Text_20_body">FQDN: <text:span text:style-name="Strong_20_Emphasis">F</text:span>ull <text:span text:style-name="Strong_20_Emphasis">Q</text:span>ualified <text:span text:style-name="Strong_20_Emphasis">D</text:span>omain <text:span text:style-name="Strong_20_Emphasis">N</text:span>ame; z.B. yourdomain.com</text:p></text:note-body></text:note> auf dem Mailserver und den eingesetzten Mailclients eingerichtet.</text:p>
      <text:p text:style-name="Text_20_body">Die <text:span text:style-name="Source_20_Text">postfix</text:span>-Konfiguration befindet sich in <text:span text:style-name="Source_20_Text">/etc/postfix/main.cf</text:span>. Diese Datei ist an die Gegebenheiten anzupassen. Es gibt zwei Möglichkeiten dies zu tun.</text:p>
      <text:list text:style-name="Numbering_20_1" text:continue-numbering="false">
        <text:list-item>
          <text:p text:style-name="Numbering_20_1_Content_First"> mittels des Befehls <text:span text:style-name="Source_20_Text">postconf</text:span></text:p>
        </text:list-item>
        <text:list-item>
          <text:p text:style-name="Numbering_20_1_Content_Last"> direkt in der Datei</text:p>
        </text:list-item>
      </text:list>
      <text:p text:style-name="Text_20_body">Wenn die zweite Variante gewählt wird, sollte zunächst eine Sicherung der <text:span text:style-name="Source_20_Text">main.cf</text:span> gemacht werden, damit die Änderungen rückgängig gemacht werden können.</text:p>
      <text:p text:style-name="Text_20_body">Die folgenden Parameter sind an das eigene System anzupassen:</text:p>
      <text:p text:style-name="Preformatted_20_Text"># Lokaler Ordner im User-Ordner, in den die Mail abgelegt werden.<text:line-break/>home_mailbox = MailBox/<text:line-break/><text:line-break/># Deaktivieren von procmail, falls dies versehentlich während der Installtion passiert ist; Optional<text:line-break/>mailbox_command =<text:line-break/><text:line-break/># FQDN des Mailservers einstellen; hier kann zu Testzwecken der Rechnername verwendet werden, wenn keine Verbindung zum Internet besteht; hier: MAILSERVERNAME<text:line-break/>mydestination =<text:s text:c="2"/>MAILSERVERNAME, localhost.localdomain, localhost<text:line-break/><text:line-break/># Das Netz, in dem der Mailserver arbeitet; hier: 192.168.0.0/24<text:line-break/>mynetworks = 127.0.0.0/8 192.168.0.0/24 [::ffff:127.0.0.0]/104 [::1]/128 <text:line-break/><text:line-break/># Aktivieren der Schnittstellen, auf denen der Mailserver lauschen soll; hier: alle<text:line-break/>inet_interfaces = all<text:line-break/><text:line-break/># Aktivieren der Protokolle auf denen der Mailserver reagieren soll; hier: alle<text:line-break/>inet_protocols = all</text:p>
      <text:p text:style-name="Text_20_body">Mit dem folgenden Befehl kann der postfix-Daemon neu gestartet werden bzw. der Status abgefragt werden.</text:p>
      <text:p text:style-name="Preformatted_20_Text">postfix status<text:line-break/><text:line-break/>service postfix start<text:line-break/>service postfix restart<text:line-break/><text:line-break/>service dovecot restart</text:p>
      <text:h text:style-name="Heading_20_2" text:outline-level="2"><text:bookmark-start text:name="__RefHeading___manueller_e-mail_versand_6"/><text:bookmark-start text:name="manueller_e-mail_versand"/>Manueller E-Mail Versand<text:bookmark-end text:name="__RefHeading___manueller_e-mail_versand_6"/><text:bookmark-end text:name="manueller_e-mail_versand"/></text:h>
      <text:p text:style-name="Text_20_body">Man kann „zu Fuß“ eine <text:a xlink:type="simple" xlink:href="http://www.nerd2nerd.org/services/email/email-versenden-per-telnet" text:style-name="Internet_20_link" text:visited-style-name="Visited_20_Internet_20_Link"> E-Mail per telnet</text:a> oder wie hier gezeigt mittels <text:span text:style-name="Source_20_Text">netcat</text:span> versenden. Hierbei werden die einzelnen Bestandteile Schritt für Schritt durchlaufen. Der Server antwortet auf jede Eingabe.</text:p>
      <text:p text:style-name="Preformatted_20_Text">netcat MailServerName 25<text:line-break/><text:line-break/>ehlo yourdomain.com<text:line-break/>mail from: root@yourdomain.com<text:line-break/>rcpt to: testuser@MAILSERVERNAME<text:line-break/>subject: BETREFF<text:line-break/><text:line-break/>BODY-TEXT<text:line-break/>.</text:p>
      <text:h text:style-name="Heading_20_2" text:outline-level="2"><text:bookmark-start text:name="__RefHeading___e-mail-empfang_lokal_7"/><text:bookmark-start text:name="e-mail-empfang_lokal"/>E-Mail-Empfang lokal<text:bookmark-end text:name="__RefHeading___e-mail-empfang_lokal_7"/><text:bookmark-end text:name="e-mail-empfang_lokal"/></text:h>
      <text:p text:style-name="Text_20_body">Die E-Mail wurde bereits an den Testuser versendet (vgl. neuer lokaler Nutzer). Um die E-Mail zu lesen können kann der Befehl <text:span text:style-name="Source_20_Text">mail</text:span> verwendet werden. <text:span text:style-name="Strong_20_Emphasis">Hinweis</text:span>: Dies muss selbstverständlich als User <text:span text:style-name="Source_20_Text">testuser</text:span> ausgeführt werden, da er der Empfänger der E-Mail war. Diese Nutzer befindet sich ja als lokaler User direkt auf dem Mailserver.</text:p>
      <text:h text:style-name="Heading_20_2" text:outline-level="2"><text:bookmark-start text:name="__RefHeading___e-mail-empfang_per_client_thunderbird_8"/><text:bookmark-start text:name="e-mail-empfang_per_client_thunderbird"/>E-Mail-Empfang per Client (Thunderbird)<text:bookmark-end text:name="__RefHeading___e-mail-empfang_per_client_thunderbird_8"/><text:bookmark-end text:name="e-mail-empfang_per_client_thunderbird"/></text:h>
      <text:p text:style-name="Text_20_body">Zunächst ist ein neues Konto im Thunderbird ein zu richten. Hierbei muss die Domain mit dem Computername übereinstimmen, da im vorliegen Szenario OHNE DNS gearbeitet wird.</text:p>
      <text:p text:style-name="Preformatted_20_Text">testuser@MAILSERVERNAME</text:p>
      <text:p text:style-name="Text_20_body">Der Mailclient Thunderbird akzeptiert diese Vorgehensweise nur widerwillig. Über eine manuelle Konfiguration kann er allerdings dennoch „überredet“ werden.</text:p>
      <text:h text:style-name="Heading_20_1" text:outline-level="1"><text:bookmark-start text:name="__RefHeading___weiterfuehrende_informationen_9"/><text:bookmark-start text:name="weiterfuehrende_informationen"/>Weiterführende Informationen<text:bookmark-end text:name="__RefHeading___weiterfuehrende_informationen_9"/><text:bookmark-end text:name="weiterfuehrende_informationen"/></text:h>
      <text:p text:style-name="Text_20_body">Mit dem folgenden Befehl lassen sich die Mail-Informationen zu einer Domain ermitteln (vgl. auch nslookup):
<text:span text:style-name="Strong_20_Emphasis">Hinweis</text:span>: Der DOMAINNAME ist als <text:span text:style-name="Source_20_Text">FQDN</text:span> anzugeben.</text:p>
      <text:p text:style-name="Preformatted_20_Text">dig mx DOMAINNAME</text:p>
      <text:p text:style-name="Text_20_body">Mehr Informationen zum <text:span text:style-name="Source_20_Text">dig</text:span>-Befehl finden sich <text:a xlink:type="simple" xlink:href="http://wiki.ubuntuusers.de/dig" text:style-name="Internet_20_link" text:visited-style-name="Visited_20_Internet_20_Link"> hie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oeff_netze:mail_labor</dc:title>
  </office:meta>
</office:document-meta>
</file>