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oeff_netze:proxy_labor"/><text:bookmark-start text:name="__RefHeading___proxy-laboruebung_1"/><text:bookmark-start text:name="proxy-laboruebung"/>Proxy-Laborübung<text:bookmark-end text:name="__RefHeading___proxy-laboruebung_1"/><text:bookmark-end text:name="proxy-laboruebung"/></text:h>
      <text:h text:style-name="Heading_20_2" text:outline-level="2"><text:bookmark-start text:name="__RefHeading___ueberblick_2"/><text:bookmark-start text:name="ueberblick"/>Überblick<text:bookmark-end text:name="__RefHeading___ueberblick_2"/><text:bookmark-end text:name="ueberblick"/></text:h>
      <text:h text:style-name="Heading_20_2" text:outline-level="2"><text:bookmark-start text:name="__RefHeading___vorbereitung_3"/><text:bookmark-start text:name="vorbereitung"/>Vorbereitung<text:bookmark-end text:name="__RefHeading___vorbereitung_3"/><text:bookmark-end text:name="vorbereitung"/></text:h>
      <text:p text:style-name="Text_20_body">Als Proxy-Server wird das Paket <text:span text:style-name="Source_20_Text">squid</text:span> eingesetzt. Diese Software bietet einen weiten Funktionsumfang im Bereich Proxy-Server an. Sollte die Software noch nicht installiert sein, so kann dies mittels:</text:p>
      <text:p text:style-name="Preformatted_20_Text">sudo apt-get install squid3</text:p>
      <text:p text:style-name="Text_20_body">nachgeholt werden. Die Version 2.7 ist veraltet und sollte für Neuinstallationen nicht mehr eingesetzt werden.
Die Default-Konfiguration findet standardmäßig in <text:span text:style-name="Source_20_Text">/etc/squid/squid.conf</text:span> statt. Der squid-Server wird mittels der folgenden Befehle gestartet bzw. gestoppt.</text:p>
      <text:p text:style-name="Preformatted_20_Text">sudo service squid [start|stop|--full-restart]</text:p>
      <text:p text:style-name="Text_20_body">ACHTUNG: Es kann immer nur einer der Befehle in den eckigen Klammern verwendet werden!
Wenn eine eigene Konfiguration statt der <text:span text:style-name="Source_20_Text">default-config</text:span> verwendet werden soll, so kann dies <text:span text:style-name="Source_20_Text">squid</text:span> mittels des Parameters <text:span text:style-name="Source_20_Text">-f</text:span> mitgeteilt werden.</text:p>
      <text:p text:style-name="Preformatted_20_Text">sudo squid -f /PFAD/squid.conf</text:p>
      <text:h text:style-name="Heading_20_2" text:outline-level="2"><text:bookmark-start text:name="__RefHeading___weiterfuehrende_informationen_zu_squid_4"/><text:bookmark-start text:name="weiterfuehrende_informationen_zu_squid"/>Weiterführende Informationen zu squid:<text:bookmark-end text:name="__RefHeading___weiterfuehrende_informationen_zu_squid_4"/><text:bookmark-end text:name="weiterfuehrende_informationen_zu_squid"/></text:h>
      <text:p text:style-name="Text_20_body">Die Konfigurationsoptionen sind hier zu finden:<text:a xlink:type="simple" xlink:href="http://wiki.ubuntuusers.de/Squid" text:style-name="Internet_20_link" text:visited-style-name="Visited_20_Internet_20_Link">http://wiki.ubuntuusers.de/Squid</text:a> (gekürzte Version)
Die vollständige Übersicht befindet sich hier: <text:a xlink:type="simple" xlink:href="http://www.squid-cache.org/Doc/config/" text:style-name="Internet_20_link" text:visited-style-name="Visited_20_Internet_20_Link">http://www.squid-cache.org/Doc/config/</text:a>
Auf derselben Seite findet man auch sehr viele Beispiele zu unterschiedlichen Szenarien: <text:a xlink:type="simple" xlink:href="http://wiki.squid-cache.org/ConfigExamples" text:style-name="Internet_20_link" text:visited-style-name="Visited_20_Internet_20_Link">http://wiki.squid-cache.org/ConfigExamples</text:a>
Sehr ausführliches deutsche Handbuch: <text:a xlink:type="simple" xlink:href="http://www.squid-handbuch.de/hb/" text:style-name="Internet_20_link" text:visited-style-name="Visited_20_Internet_20_Link">http://www.squid-handbuch.de/hb/</text:a>
Man-Page zu squid: <text:a xlink:type="simple" xlink:href="http://linux.die.net/man/8/squid" text:style-name="Internet_20_link" text:visited-style-name="Visited_20_Internet_20_Link">http://linux.die.net/man/8/squid</text:a>
Eine sehr verkürzte Konfiguration sieht wie folgt au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ttp_port 192.168.10.4:8088<text:line-break/>cache_mem 16 MB<text:line-break/>cache_dir ufs /PFAD/cache 10016 256<text:line-break/>cache_access_log /PFAD/logs/access.log<text:line-break/>cache_log /PFAD/logs/cache.log<text:line-break/># Einfach Access-Regeln<text:line-break/># Alle anderen Quellen (all) dürfen alles<text:line-break/>acl all src 0/0<text:line-break/>http_access allow all</text:p>
          </table:table-cell>
        </table:table-row>
      </table:table>
      <text:h text:style-name="Heading_20_2" text:outline-level="2"><text:bookmark-start text:name="__RefHeading___aufgabe_1_5"/><text:bookmark-start text:name="aufgabe_1"/>Aufgabe 1<text:bookmark-end text:name="__RefHeading___aufgabe_1_5"/><text:bookmark-end text:name="aufgabe_1"/></text:h>
      <text:p text:style-name="Text_20_body">Die Mitarbeiter-PC sollen über den squid-Server auf einen Internetauftritt zugreifen können. Zunächst soll dies transparent erfolgen, d.h. ohne Eingriffe durch den Proxy selbst.
Lesen Sie dazu die <text:span text:style-name="Source_20_Text">access.log</text:span> Datei aus bzw. geben Sie den Inhalt mittels des folgenden Befehls in der Kommandozeile aus:</text:p>
      <text:p text:style-name="Preformatted_20_Text">tail -f PFAD/access.log</text:p>
      <text:p text:style-name="Text_20_body">Der Pfad muss demjenigen entsprechen, den Sie in der Konfiguration vorgegeben haben.</text:p>
      <text:h text:style-name="Heading_20_2" text:outline-level="2"><text:bookmark-start text:name="__RefHeading___aufgabe_2_6"/><text:bookmark-start text:name="aufgabe_2"/>Aufgabe 2<text:bookmark-end text:name="__RefHeading___aufgabe_2_6"/><text:bookmark-end text:name="aufgabe_2"/></text:h>
      <text:p text:style-name="Text_20_body">Nun soll der Zugriff kontrolliert werden. Folgende Einschränkungen sollen ausgetestet werden:</text:p>
      <text:list text:style-name="List_20_1" text:continue-numbering="false">
        <text:list-item>
          <text:p text:style-name="List_20_1_Content_First"> Es sollen nur Maschinen aus dem vorher definierten IP-Bereich zugreifen.</text:p>
        </text:list-item>
        <text:list-item>
          <text:p text:style-name="List_20_1_Content_Last"> Es sollen bestimmte URLs nicht erreichbar sein. Hier soll statt dessen eine Hinweis-Seite erschein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proxy_labor</dc:title>
  </office:meta>
</office:document-meta>
</file>