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a3dd3a27657b33c483d8e24ba07db6.png"/>
  <manifest:file-entry manifest:media-type="image/png" manifest:full-path="Pictures/96db4f5e92e97c860db49aee0268c57c.png"/>
  <manifest:file-entry manifest:media-type="image/png" manifest:full-path="Pictures/a32751c78b5d307a6ded030186592f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oeff_netze:voip_mjsip"/><text:bookmark-start text:name="__RefHeading___laboruebung_zu_voip_mit_mjsip_1"/><text:bookmark-start text:name="laboruebung_zu_voip_mit_mjsip"/>Laborübung zu VoIP mit mjsip<text:bookmark-end text:name="__RefHeading___laboruebung_zu_voip_mit_mjsip_1"/><text:bookmark-end text:name="laboruebung_zu_voip_mit_mjsip"/></text:h>
      <text:p text:style-name="Text_20_body">Für die Übung zu VoIP wird der SIP-Proxy <text:span text:style-name="Source_20_Text">mjsip</text:span> als vermittelndes Element eingesetzt. Im folgenden ist ein kurzes Howto inklusive einer Beispielkonfiguration, die an die eigenen Bedürfnisse anzupassen ist.</text:p>
      <text:p text:style-name="Text_20_body"><draw:frame draw:style-name="mediacenter" draw:name=" Laboraufbau Legend" text:anchor-type="paragraph" draw:z-index="0" svg:width="18.520833333333cm" style:rel-width="100%"><draw:text-box><text:p text:style-name="legendcenter"><draw:frame draw:style-name="mediacenter" draw:name=" Laboraufbau" text:anchor-type="paragraph" draw:z-index="0" svg:width="18.520833333333cm" style:rel-width="100%" svg:height="9.1545833333333cm" style:rel-height="scale"><draw:image xlink:href="Pictures/32a3dd3a27657b33c483d8e24ba07db6.png" xlink:type="simple" xlink:show="embed" xlink:actuate="onLoad"/></draw:frame> Laboraufbau</text:p></draw:text-box></draw:frame></text:p>
      <text:h text:style-name="Heading_20_2" text:outline-level="2"><text:bookmark-start text:name="__RefHeading___vorbereitung_2"/><text:bookmark-start text:name="vorbereitung"/>Vorbereitung<text:bookmark-end text:name="__RefHeading___vorbereitung_2"/><text:bookmark-end text:name="vorbereitung"/></text:h>
      <text:p text:style-name="Text_20_body">Der <text:span text:style-name="Source_20_Text">mjsip</text:span>-Proxy basiert auf <text:span text:style-name="Source_20_Text">java</text:span>, daher wird eine Runtime-Umgebung für Java benötigt. Mit dem folgenden Befehl lässt sich überprüfen, welche <text:span text:style-name="Source_20_Text">java</text:span>-Version installiert ist:</text:p>
      <text:p text:style-name="Preformatted_20_Text"> java -version </text:p>
      <text:p text:style-name="Text_20_body">Mögliche Ausgabe:</text:p>
      <text:p text:style-name="Preformatted_20_Text">Java(TM) SE Runtime Environment (build 1.7.0_65-b17)<text:line-break/>Java HotSpot(TM) 64-Bit Server VM (build 24.65-b04, mixed mode)</text:p>
      <text:p text:style-name="Text_20_body">Sollte keine <text:span text:style-name="Source_20_Text">java</text:span>-Runtime-Umgebung<text:note text:id="ftn0" text:note-class="footnote"><text:note-citation text:label="1)">1)</text:note-citation><text:note-body><text:p text:style-name="Text_20_body"><text:span text:style-name="Source_20_Text">jre</text:span>: java runtime enviroment</text:p></text:note-body></text:note> installiert sein, kann sie mit dem folgenden Befehl installiert werden. </text:p>
      <text:p text:style-name="Preformatted_20_Text">sudo apt-get install openjdk-7-jre</text:p>
      <text:p text:style-name="Text_20_body">HINWEIS: Im Netzwerklabor ist eine geeignete <text:span text:style-name="Source_20_Text">java</text:span>-Version bereits installiert.</text:p>
      <text:h text:style-name="Heading_20_2" text:outline-level="2"><text:bookmark-start text:name="__RefHeading___mjsip_sip-proxy_3"/><text:bookmark-start text:name="mjsip_sip-proxy"/>mjsip SIP-Proxy<text:bookmark-end text:name="__RefHeading___mjsip_sip-proxy_3"/><text:bookmark-end text:name="mjsip_sip-proxy"/></text:h>
      <text:h text:style-name="Heading_20_3" text:outline-level="3"><text:bookmark-start text:name="__RefHeading___download_des_proxy_4"/><text:bookmark-start text:name="download_des_proxy"/>Download des Proxy<text:bookmark-end text:name="__RefHeading___download_des_proxy_4"/><text:bookmark-end text:name="download_des_proxy"/></text:h>
      <text:p text:style-name="Text_20_body">Der Proxy selbst wird unter  <text:a xlink:type="simple" xlink:href="http://www.mjsip.org/mjproxy.html" text:style-name="Internet_20_link" text:visited-style-name="Visited_20_Internet_20_Link"> www.mjsip.org</text:a> beschrieben. Dort kann er auch <text:a xlink:type="simple" xlink:href="http://www.mjsip.org/download/mjproxy_1.7.zip" text:style-name="Internet_20_link" text:visited-style-name="Visited_20_Internet_20_Link"> als mjproxy heruntergeladen</text:a> werden.
Weitere Informationen finden sich auf der Homepage der Entwickler.</text:p>
      <text:p text:style-name="Text_20_body">In der ZIP-Datei befindet sich das Start-Skript <text:span text:style-name="Source_20_Text">proxy.sh</text:span>. Unglücklicherweise haben die Entwickler als Zeilenende die DOS/Windows Variante <text:span text:style-name="Source_20_Text">^M</text:span>  verwendet. Das Skript funktioniert daher nicht direkt.</text:p>
      <text:p text:style-name="Text_20_body">Durch öffnen und wieder speichern im richtigen Format kann dieses Problem gelöst werden. Hierzu öffnet man die ausgepackte Datei mit <text:span text:style-name="Source_20_Text">gedit</text:span>. Der <text:span text:style-name="Source_20_Text">Speichern unter</text:span>-Dialog enthält die Möglichkeit das Zeilenende von <text:span text:style-name="Source_20_Text">Windows</text:span> auf <text:span text:style-name="Source_20_Text">Unix/Linux</text:span> umzustellen:
<draw:frame draw:style-name="mediacenter" draw:name=" Zeilenende korrigieren Legend" text:anchor-type="paragraph" draw:z-index="0" svg:width="15.875cm"><draw:text-box><text:p text:style-name="legendcenter"><draw:frame draw:style-name="mediacenter" draw:name=" Zeilenende korrigieren" text:anchor-type="paragraph" draw:z-index="1" svg:width="15.875cm" svg:height="4.9341216216216cm"><draw:image xlink:href="Pictures/96db4f5e92e97c860db49aee0268c57c.png" xlink:type="simple" xlink:show="embed" xlink:actuate="onLoad"/></draw:frame> Zeilenende korrigieren</text:p></draw:text-box></draw:frame></text:p>
      <text:p text:style-name="Text_20_body">Alternativ kann die Orginal-Datei durch die Folgende ersetzt werd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kw3">echo</text:span> :<text:line-break/><text:span text:style-name="highlight_kw3">echo</text:span> :<text:line-break/><text:span text:style-name="highlight_kw3">echo</text:span> : <text:span text:style-name="highlight_re5">-----------------------</text:span> SIP-Proxy <text:span text:style-name="highlight_re5">-----------------------</text:span><text:line-break/><text:span text:style-name="highlight_kw3">echo</text:span> :<text:line-break/><text:span text:style-name="highlight_kw2">java</text:span> <text:span text:style-name="highlight_re5">-classpath</text:span> lib<text:span text:style-name="highlight_sy0">/</text:span>sip.jar:lib<text:span text:style-name="highlight_sy0">/</text:span>server.jar local.server.Proxy <text:span text:style-name="highlight_re5">-f</text:span> config<text:span text:style-name="highlight_sy0">/</text:span>server.cfg <text:span text:style-name="highlight_re4">$1</text:span> <text:span text:style-name="highlight_re4">$2</text:span> <text:span text:style-name="highlight_re4">$3</text:span> <text:span text:style-name="highlight_re4">$4</text:span> <text:span text:style-name="highlight_re4">$5</text:span> <text:span text:style-name="highlight_re4">$6</text:span> <text:span text:style-name="highlight_re4">$7</text:span> <text:span text:style-name="highlight_re4">$8</text:span> <text:span text:style-name="highlight_re4">$9</text:span></text:p>
          </table:table-cell>
        </table:table-row>
      </table:table>
      <text:p text:style-name="Text_20_body">Wie immer bei Skripten muss die Datei nach dem herunterladen durch das setzen des eXecute-Bits noch ausführbar gemacht werden.</text:p>
      <text:p text:style-name="Preformatted_20_Text">chmod +x proxy.sh</text:p>
      <text:p text:style-name="Text_20_body">Im Unterordner <text:span text:style-name="Source_20_Text">config</text:span> befinden sich die Konfigurationsdateien. Der Proxy-Server selbst wird in der Datei <text:span text:style-name="Source_20_Text">server.cfg</text:span> konfiguriert. Die User können in <text:span text:style-name="Source_20_Text">aaa.db</text:span> bzw. <text:span text:style-name="Source_20_Text">user.db</text:span> angelegt werden.</text:p>
      <text:p text:style-name="Text_20_body">Die im zip-Archive enthaltene Datei <text:span text:style-name="Source_20_Text">config/mjsip.cfg.txt</text:span> enthält eine ausführliche Beschreibung der einzelnen Parameter.
Vertiefender Hinweis: Auf der <text:span text:style-name="Source_20_Text">mjsip</text:span>-Homepage findet man unter dem Menüpunkt <text:span text:style-name="Source_20_Text">Dokumentation</text:span> ein Tutorial-PDF, in dem einige Zustandsdiagramme gezeigt werden.
Hier die wichtigsten Parameter für die <text:span text:style-name="Source_20_Text">server.cfg</text:span> und deren Bedeutung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Parameter </text:p>
          </table:table-cell>
          <table:table-cell office:value-type="string" table:style-name="tableheader">
            <text:p text:style-name="Table_20_Heading">Bedeutung </text:p>
          </table:table-cell>
          <table:table-cell office:value-type="string" table:style-name="tableheader">
            <text:p text:style-name="Table_20_Heading">Beispiel </text:p>
          </table:table-cell>
        </table:table-row>
        <table:table-row>
          <table:table-cell office:value-type="string" table:style-name="tablecell">
            <text:p text:style-name="tablealignleft"> <text:span text:style-name="Source_20_Text">default_port</text:span> </text:p>
          </table:table-cell>
          <table:table-cell office:value-type="string" table:style-name="tablecell">
            <text:p text:style-name="tablealignleft"> 5060 ist der Standard Port (s. RFC 3261) für SIP </text:p>
          </table:table-cell>
          <table:table-cell office:value-type="string" table:style-name="tablecell">
            <text:p text:style-name="tablealignleft"> <text:span text:style-name="Source_20_Text">default_port=5060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ost_port</text:span> </text:p>
          </table:table-cell>
          <table:table-cell office:value-type="string" table:style-name="tablecell">
            <text:p text:style-name="tablealignleft"> <text:span text:style-name="Source_20_Text">host_port</text:span> ist der lokal genutzt Port </text:p>
          </table:table-cell>
          <table:table-cell office:value-type="string" table:style-name="tablecell">
            <text:p text:style-name="tablealignleft"> <text:span text:style-name="Source_20_Text">host_port=5060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efault_transport_protocols</text:span> </text:p>
          </table:table-cell>
          <table:table-cell office:value-type="string" table:style-name="tablecell">
            <text:p text:style-name="tablealignleft"> Protokoll auf Schicht 4; also TCP bzw. UDP; es können auch beide genutzt werden </text:p>
          </table:table-cell>
          <table:table-cell office:value-type="string" table:style-name="tablecell">
            <text:p text:style-name="tablealignleft"> <text:span text:style-name="Source_20_Text">transport_protocols=udp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all_log</text:span> </text:p>
          </table:table-cell>
          <table:table-cell office:value-type="string" table:style-name="tablecell">
            <text:p text:style-name="tablealignleft"> Aktiviert das Speichern von Signalisierungsinformationen </text:p>
          </table:table-cell>
          <table:table-cell office:value-type="string" table:style-name="tablecell">
            <text:p text:style-name="tablealignleft"> <text:span text:style-name="Source_20_Text">call_log=ye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omain_names</text:span> </text:p>
          </table:table-cell>
          <table:table-cell office:value-type="string" table:style-name="tablecell">
            <text:p text:style-name="tablealignleft"> Domains bzw. IP-Adressen, die der Proxy nutzen soll </text:p>
          </table:table-cell>
          <table:table-cell office:value-type="string" table:style-name="tablecell">
            <text:p text:style-name="tablealignleft"> <text:span text:style-name="Source_20_Text">domain_names=example.com example.net 127.0.0.2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s_registrar</text:span> </text:p>
          </table:table-cell>
          <table:table-cell office:value-type="string" table:style-name="tablecell">
            <text:p text:style-name="tablealignleft"> Steuert, ob der Proxy auch als Registrar fungiert </text:p>
          </table:table-cell>
          <table:table-cell office:value-type="string" table:style-name="tablecell">
            <text:p text:style-name="tablealignleft"> <text:span text:style-name="Source_20_Text">is_registrar=ye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egister_new_users</text:span> </text:p>
          </table:table-cell>
          <table:table-cell office:value-type="string" table:style-name="tablecell">
            <text:p text:style-name="tablealignleft"> Steuert, ob der Proxy neue User (nicht konfiguriert) akzeptiert </text:p>
          </table:table-cell>
          <table:table-cell office:value-type="string" table:style-name="tablecell">
            <text:p text:style-name="tablealignleft"> <text:span text:style-name="Source_20_Text">register_new_users=ye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s_open_proxy</text:span> </text:p>
          </table:table-cell>
          <table:table-cell office:value-type="string" table:style-name="tablecell">
            <text:p text:style-name="tablealignleft"> Steuert, ob der Proxy nur lokale User verwaltet (no) oder Anfragen auch weiterleiten kann (yes) </text:p>
          </table:table-cell>
          <table:table-cell office:value-type="string" table:style-name="tablecell">
            <text:p text:style-name="tablealignleft"> <text:span text:style-name="Source_20_Text">is_open_proxy=ye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ocation_service</text:span> </text:p>
          </table:table-cell>
          <table:table-cell office:value-type="string" table:style-name="tablecell">
            <text:p text:style-name="tablealignleft"> Hier kann der Lokationsdienst konfiguriert werden; <text:span text:style-name="Source_20_Text">local</text:span> meint damit die eigenen Config-Dateien; Alternativ kann auch <text:span text:style-name="Source_20_Text">ldap</text:span>, <text:span text:style-name="Source_20_Text">radius</text:span> oder <text:span text:style-name="Source_20_Text">mysql</text:span> verwendet werden </text:p>
          </table:table-cell>
          <table:table-cell office:value-type="string" table:style-name="tablecell">
            <text:p text:style-name="tablealignleft"> <text:span text:style-name="Source_20_Text">location_service=loca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ocation_db</text:span> </text:p>
          </table:table-cell>
          <table:table-cell office:value-type="string" table:style-name="tablecell">
            <text:p text:style-name="tablealignleft"> Datenbank für den Lokationsdienst; s. location_service  </text:p>
          </table:table-cell>
          <table:table-cell office:value-type="string" table:style-name="tablecell">
            <text:p text:style-name="tablealignleft"> <text:span text:style-name="Source_20_Text">location_db=config/users.d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o_authentication</text:span> </text:p>
          </table:table-cell>
          <table:table-cell office:value-type="string" table:style-name="tablecell">
            <text:p text:style-name="tablealignleft"> Soll authentifiziert werden (Benutzername/Passwort-Abfrage) oder nicht </text:p>
          </table:table-cell>
          <table:table-cell office:value-type="string" table:style-name="tablecell">
            <text:p text:style-name="tablealignleft"> <text:span text:style-name="Source_20_Text">do_authentication=no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uthentication_realm</text:span> </text:p>
          </table:table-cell>
          <table:table-cell office:value-type="string" table:style-name="tablecell">
            <text:p text:style-name="tablealignleft"> Domain/IP-Adresse, für die die Authentifikation aktiviert wird. </text:p>
          </table:table-cell>
          <table:table-cell office:value-type="string" table:style-name="tablecell">
            <text:p text:style-name="tablealignleft"> <text:span text:style-name="Source_20_Text">authentication_realm=127.0.0.2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authentication_db</text:span> </text:p>
          </table:table-cell>
          <table:table-cell office:value-type="string" table:style-name="tablecell">
            <text:p text:style-name="tablealignleft"> Datenbank für die Benutzernamen/Passwörter </text:p>
          </table:table-cell>
          <table:table-cell office:value-type="string" table:style-name="tablecell">
            <text:p text:style-name="tablealignleft"> <text:span text:style-name="Source_20_Text">authentication_db=config/aaa.db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debug_level</text:span> </text:p>
          </table:table-cell>
          <table:table-cell office:value-type="string" table:style-name="tablecell">
            <text:p text:style-name="tablealignleft"> Es werden zusätzliche Inforamtionen gespeichert; 0 bedeutet deaktiviert; je höher, umso mehr Informationen werden gespeichert </text:p>
          </table:table-cell>
          <table:table-cell office:value-type="string" table:style-name="tablecell">
            <text:p text:style-name="tablealignleft"> <text:span text:style-name="Source_20_Text">debug_level=3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log_path</text:span> </text:p>
          </table:table-cell>
          <table:table-cell office:value-type="string" table:style-name="tablecell">
            <text:p text:style-name="tablealignleft"> Pfad für die <text:span text:style-name="Source_20_Text">log</text:span>-Dateien </text:p>
          </table:table-cell>
          <table:table-cell office:value-type="string" table:style-name="tablecell">
            <text:p text:style-name="tablealignleft"> <text:span text:style-name="Source_20_Text">log_path=log</text:span> </text:p>
          </table:table-cell>
        </table:table-row>
      </table:table>
      <text:p text:style-name="Text_20_body">Die User werden in der Datei aaa.db (s. Parameter <text:span text:style-name="Source_20_Text">authentication_db</text:span>) eingerichtet. Die Syntax sieht wie folgt aus:</text:p>
      <text:p text:style-name="Text_20_body"><text:span text:style-name="Source_20_Text">user= 100@DOMAIN</text:span><text:line-break/>
<text:span text:style-name="Source_20_Text">passwd= 1234</text:span></text:p>
      <text:p text:style-name="Text_20_body">Hier wird ein User mit dem Account-Namen <text:span text:style-name="Source_20_Text">100@DOMAIN</text:span> und dem Passwort <text:span text:style-name="Source_20_Text">1234</text:span> angelegt. Als <text:span text:style-name="Source_20_Text">DOMAIN</text:span> kann beispielsweise die IP-Adresse des Servers genutzt werden. In realen Systemen, bei denen DNS eingesetzt wird steht hier die entsprechende Domain (z.B. <text:span text:style-name="Source_20_Text">@testdomain.de</text:span>).</text:p>
      <text:h text:style-name="Heading_20_3" text:outline-level="3"><text:bookmark-start text:name="__RefHeading___logging_des_mjsip-servers_5"/><text:bookmark-start text:name="logging_des_mjsip-servers"/>Logging des mjsip-Servers<text:bookmark-end text:name="__RefHeading___logging_des_mjsip-servers_5"/><text:bookmark-end text:name="logging_des_mjsip-servers"/></text:h>
      <text:p text:style-name="Text_20_body">Mit den folgenden Parametern lässt sich die Protokollierung der Verbindungen sowie der Anmeldungen konfigurieren.</text:p>
      <text:p text:style-name="Preformatted_20_Text">call_log=yes<text:s text:c="2"/># Sollen auch die Verbindungen gespeichert werden?<text:line-break/>debug_level=6 # Wieviele Informationen sollen gespeichert werden?<text:line-break/>log_path=log<text:s text:c="3"/># Wohin sollen die Logfiles gespeichert werden? Unterordner relativ zum Startpunkt des Servers</text:p>
      <text:h text:style-name="Heading_20_3" text:outline-level="3"><text:bookmark-start text:name="__RefHeading___weitere_betriebsarten_des_mjsip-servers_6"/><text:bookmark-start text:name="weitere_betriebsarten_des_mjsip-servers"/>Weitere Betriebsarten des mjsip-Servers<text:bookmark-end text:name="__RefHeading___weitere_betriebsarten_des_mjsip-servers_6"/><text:bookmark-end text:name="weitere_betriebsarten_des_mjsip-servers"/></text:h>
      <text:p text:style-name="Text_20_body">Zusätzlich gibt es noch die Möglichkeit einen Session-Border-Controller<text:note text:id="ftn1" text:note-class="footnote"><text:note-citation text:label="2)">2)</text:note-citation><text:note-body><text:p text:style-name="Text_20_body">SBC</text:p></text:note-body></text:note> zu starten. Die Konfigurationsdatei ist <text:span text:style-name="Source_20_Text">sbc.cfg</text:span>.</text:p>
      <text:p text:style-name="Text_20_body">In der Datei <text:span text:style-name="Source_20_Text">mjsip.cfg.txt</text:span> sind alle verfügbaren Parameter in Bereich unterteilt und ausführlich beschrieben.</text:p>
      <text:h text:style-name="Heading_20_2" text:outline-level="2"><text:bookmark-start text:name="__RefHeading___der_client_7"/><text:bookmark-start text:name="der_client"/>Der Client<text:bookmark-end text:name="__RefHeading___der_client_7"/><text:bookmark-end text:name="der_client"/></text:h>
      <text:p text:style-name="Text_20_body">Die Konfiguration des Clients ist <text:a xlink:type="simple" xlink:href="http://www.kopfload.de/doku.php?id=lager:oeff_netze:voip#sip-client_softphone_linphone" text:style-name="Internet_20_link" text:visited-style-name="Visited_20_Internet_20_Link">hier</text:a> beschrieben. 
Als Alternative zu diesem Client kann der <text:span text:style-name="Source_20_Text">yate-qt4</text:span><text:note text:id="ftn2" text:note-class="footnote"><text:note-citation text:label="3)">3)</text:note-citation><text:note-body><text:p text:style-name="Text_20_body">yate: yet another telephone engine</text:p></text:note-body></text:note> Client verwendet werden.</text:p>
      <text:p text:style-name="Preformatted_20_Text">sudo apt-get install yate-qt4</text:p>
      <text:p text:style-name="Text_20_body">Der Client wird im Untermenü <text:span text:style-name="Source_20_Text">Internet</text:span> einsortiert.</text:p>
      <text:p text:style-name="Text_20_body">Die Software ist <text:a xlink:type="simple" xlink:href="http://yateclient.yate.ro/" text:style-name="Internet_20_link" text:visited-style-name="Visited_20_Internet_20_Link">hier</text:a> beschrieben. 
Hier ein Beispiel-Dialog für den User mit der ID 200 auf dem Server mit der IP-Adresse <text:span text:style-name="Source_20_Text">192.168.0.197</text:span>.</text:p>
      <text:p text:style-name="Text_20_body"><draw:frame draw:style-name="medialeft" draw:name=" Yate Konfiguration Legend" text:anchor-type="paragraph" draw:z-index="0" svg:width="5.2916666666667cm"><draw:text-box><text:p text:style-name="legendcenter"><draw:frame draw:style-name="medialeft" draw:name=" Yate Konfiguration" text:anchor-type="paragraph" draw:z-index="2" svg:width="5.2916666666667cm" svg:height="2.7324242424242cm"><draw:image xlink:href="Pictures/a32751c78b5d307a6ded030186592f22.png" xlink:type="simple" xlink:show="embed" xlink:actuate="onLoad"/></draw:frame> Yate Konfiguration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voip_mjsip</dc:title>
  </office:meta>
</office:document-meta>
</file>