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34b7027c7bc3c291e98967150d3ad6.png"/>
  <manifest:file-entry manifest:media-type="image/png" manifest:full-path="Pictures/e3aabc41255d7ba13850c88a8c936d7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oeff_netze:vpn"/><text:bookmark-start text:name="__RefHeading___vpn-laboruebung_1"/><text:bookmark-start text:name="vpn-laboruebung"/>VPN-Laborübung<text:bookmark-end text:name="__RefHeading___vpn-laboruebung_1"/><text:bookmark-end text:name="vpn-laboruebung"/></text:h>
      <text:p text:style-name="Text_20_body">Diese Seite lässt sich als PDF<text:note text:id="ftn0" text:note-class="footnote"><text:note-citation text:label="1)">1)</text:note-citation><text:note-body><text:p text:style-name="Text_20_body">s. Symbol neben Suche oben</text:p></text:note-body></text:note> und als OpenOffice-Dokument<text:note text:id="ftn1" text:note-class="footnote"><text:note-citation text:label="2)">2)</text:note-citation><text:note-body><text:p text:style-name="Text_20_body">s. Symbol rechts oben</text:p></text:note-body></text:note> herunterladen. Nutzen Sie das OpenOffice-Dokument, um Ihre Ergebnisse festzuhalten.</text:p>
      <text:h text:style-name="Heading_20_2" text:outline-level="2"><text:bookmark-start text:name="__RefHeading___allgemeine_hinweise_fuer_die_durchfuehrung_unter_linux_2"/><text:bookmark-start text:name="allgemeine_hinweise_fuer_die_durchfuehrung_unter_linux"/>Allgemeine Hinweise für die Durchführung unter Linux<text:bookmark-end text:name="__RefHeading___allgemeine_hinweise_fuer_die_durchfuehrung_unter_linux_2"/><text:bookmark-end text:name="allgemeine_hinweise_fuer_die_durchfuehrung_unter_linux"/></text:h>
      <text:p text:style-name="Text_20_body">Im Meta-Paket <text:span text:style-name="Source_20_Text">ipsec-tools</text:span> befinden sich die notwendigen Programme, um die <text:span text:style-name="Source_20_Text">SAD</text:span><text:note text:id="ftn2" text:note-class="footnote"><text:note-citation text:label="3)">3)</text:note-citation><text:note-body><text:p text:style-name="Text_20_body">SAD: <text:span text:style-name="Strong_20_Emphasis">S</text:span>ecurity <text:span text:style-name="Strong_20_Emphasis">A</text:span>ssociation <text:span text:style-name="Strong_20_Emphasis">D</text:span>atabase</text:p></text:note-body></text:note> und <text:span text:style-name="Source_20_Text">SPD</text:span><text:note text:id="ftn3" text:note-class="footnote"><text:note-citation text:label="4)">4)</text:note-citation><text:note-body><text:p text:style-name="Text_20_body">SPD: <text:span text:style-name="Strong_20_Emphasis">S</text:span>ecurity <text:span text:style-name="Strong_20_Emphasis">P</text:span>olicy <text:span text:style-name="Strong_20_Emphasis">D</text:span>atabase</text:p></text:note-body></text:note> zu
konfigurieren. Das entscheidende Programm lautet <text:span text:style-name="Strong_20_Emphasis"><text:span text:style-name="Source_20_Text">setkey</text:span></text:span> und kann mittels einer Konfigurationsdatei
beeinflusst werden. Für beide Seiten wird eine eigene Konfigurationsdatei benötigt. Zunächst
werden mittels der beiden flush-Befehle die <text:span text:style-name="Source_20_Text">SAD</text:span> und <text:span text:style-name="Source_20_Text">SPD</text:span> gelöscht, damit es keine Beeinflussung mit
alten Einträgen gibt. Im Anschluss werden zunächst die SAs für beide Richtungen angelegt und zum
Schluss die Policies für die entsprechenden Richtungen (hier sind Source und Destination sowie die
Richtung von Bedeutung).</text:p>
      <text:h text:style-name="Heading_20_2" text:outline-level="2"><text:bookmark-start text:name="__RefHeading___aufgabeipsec_im_manuell_konfigurierten_transport-modus_end-to-end_3"/><text:bookmark-start text:name="aufgabeipsec_im_manuell_konfigurierten_transport-modus_end-to-end"/>1. Aufgabe: IPsec im manuell konfigurierten Transport-Modus (End-to-End)<text:bookmark-end text:name="__RefHeading___aufgabeipsec_im_manuell_konfigurierten_transport-modus_end-to-end_3"/><text:bookmark-end text:name="aufgabeipsec_im_manuell_konfigurierten_transport-modus_end-to-end"/></text:h>
      <text:p text:style-name="Text_20_body">Das Szenario umfasst ein vereinfachtes Modell, bei dem das öffentliche Internet über einen Router
(eigener PC) repräsentiert wird. Das folgende Schaubild zeigt den prinzipiellen Aufbau. Die beiden
Kommunikationspartner (Amy und Berny) sollen die VPN-Verbindung aufbauen.
Als IPsec Protokoll soll AH im Transport-Modus verwendet werden. Nach erfolgreichem Aufbau soll auf
dem Router die Kommunikation zwischen den beiden Endstationen mit geschnitten werden oder über
einen weiteren Hub.</text:p>
      <text:p text:style-name="Text_20_body"><text:a xlink:type="simple" xlink:href="#__RefHeading___manuell_verschluesselte_verbindungen_setkey_7" text:style-name="Local_20_link" text:visited-style-name="Visited_20_Local_20_Link"> hilfreiche Hinweise und Beispiele</text:a></text:p>
      <text:p text:style-name="Text_20_body"><draw:frame draw:style-name="mediacenter" draw:name="0" text:anchor-type="paragraph" draw:z-index="0" svg:width="17.700625cm" style:rel-width="100%" svg:height="5.3445833333333cm" style:rel-height="scale"><draw:image xlink:href="Pictures/e934b7027c7bc3c291e98967150d3ad6.png" xlink:type="simple" xlink:show="embed" xlink:actuate="onLoad"/></draw:frame></text:p>
      <text:h text:style-name="Heading_20_2" text:outline-level="2"><text:bookmark-start text:name="__RefHeading___aufgabeipsec_im_manuell_konfigurierten_tunnel-modus_end-to-end_4"/><text:bookmark-start text:name="aufgabeipsec_im_manuell_konfigurierten_tunnel-modus_end-to-end"/>2. Aufgabe: IPsec im manuell konfigurierten Tunnel-Modus (End-to-End)<text:bookmark-end text:name="__RefHeading___aufgabeipsec_im_manuell_konfigurierten_tunnel-modus_end-to-end_4"/><text:bookmark-end text:name="aufgabeipsec_im_manuell_konfigurierten_tunnel-modus_end-to-end"/></text:h>
      <text:p text:style-name="Text_20_body">Der Aufbau selbst bleibt unverändert (s. Abbildung in Aufgabe 1). Allerdings wird nun zusätzlich die Verschlüsselung und der Tunnel-Modus per <text:span text:style-name="Source_20_Text">ESP</text:span> aktiviert.
Aktivieren Sie in dieser Aufgabe ESP sowie den Tunnel-Modus und protokollieren Sie wieder auf dem Router. 
Zeichnen Sie erneut auf und notieren Sie die Änderung zu Aufgabe 1.</text:p>
      <text:p text:style-name="Text_20_body"><text:a xlink:type="simple" xlink:href="#__RefHeading___manuell_verschluesselte_verbindungen_setkey_7" text:style-name="Local_20_link" text:visited-style-name="Visited_20_Local_20_Link"> hilfreiche Hinweise und Beispiele</text:a></text:p>
      <text:h text:style-name="Heading_20_2" text:outline-level="2"><text:bookmark-start text:name="__RefHeading___aufgabeipsec_mit_automatisch_ausgehandelten_schluesseln_5"/><text:bookmark-start text:name="aufgabeipsec_mit_automatisch_ausgehandelten_schluesseln"/>3. Aufgabe: IPsec mit automatisch ausgehandelten Schlüsseln<text:bookmark-end text:name="__RefHeading___aufgabeipsec_mit_automatisch_ausgehandelten_schluesseln_5"/><text:bookmark-end text:name="aufgabeipsec_mit_automatisch_ausgehandelten_schluesseln"/></text:h>
      <text:p text:style-name="Text_20_body"><draw:frame draw:style-name="mediacenter" draw:name="  Legend" text:anchor-type="paragraph" draw:z-index="0" svg:width="25.161875cm" style:rel-width="100%"><draw:text-box><text:p text:style-name="legendcenter"><draw:frame draw:style-name="mediacenter" draw:name=" " text:anchor-type="paragraph" draw:z-index="1" svg:width="25.161875cm" style:rel-width="100%" svg:height="7.064375cm" style:rel-height="scale"><draw:image xlink:href="Pictures/e3aabc41255d7ba13850c88a8c936d79.png" xlink:type="simple" xlink:show="embed" xlink:actuate="onLoad"/></draw:frame> </text:p></draw:text-box></draw:frame></text:p>
      <text:p text:style-name="Text_20_body">Für die automatische Aushandlung der Schlüssel können unterschiedliche Produkte zum Einsatz kommen.
Allen gemeinsam ist das <text:span text:style-name="Source_20_Text">IKE</text:span> bzw. das darin verwendete <text:span text:style-name="Source_20_Text">ISAKMP</text:span>. In dieser Laborübung wird racoon
eingesetzt. StrongSWAN oder OpenSWAN 5 sind Alternativen hierzu. Weiterhin soll in dieser Aufgabe eine
Site-to-Site-Verbindung zwischen zwei LANs über zwei VPN-Gateways aufgebaut werden.
Protokollieren Sie auf der Strecke zwischen <text:span text:style-name="Strong_20_Emphasis">Amy</text:span> und <text:span text:style-name="Strong_20_Emphasis">Berny</text:span> (auf dem Router) die <text:span text:style-name="Source_20_Text">ISAKMP</text:span>-
Nachrichten sowie die Nachrichten, die zwischen Client 1 und Client 2 transportiert werden.</text:p>
      <text:p text:style-name="Text_20_body"><text:a xlink:type="simple" xlink:href="#__RefHeading___automatisch_verschluesselte_verbindungen_mittels_racoon_13" text:style-name="Local_20_link" text:visited-style-name="Visited_20_Local_20_Link"> hilfreiche Hinweise und Beispiele</text:a></text:p>
      <text:p text:style-name="Text_20_body">Gesamte Aufgabenstellung für die Laborübung in PDF-Form:
<text:a xlink:type="simple" xlink:href="http://www.kopfload.de/lib/exe/fetch.php?media=lager:oeff_netze:h6-03_vpn_ipsec_-_linux_laboruebung_13-05-07.pdf" text:style-name="Internet_20_link" text:visited-style-name="Visited_20_Internet_20_Link"> VPN IPsec Laborübung</text:a></text:p>
      <text:p text:style-name="Text_20_body">Die Grundlagen zu VPN werden auf dieser <text:a xlink:type="simple" xlink:href="http://www.kopfload.de/doku.php?id=lager:oeff_netze:vpn_theorie" text:style-name="Internet_20_link" text:visited-style-name="Visited_20_Internet_20_Link"> Seite </text:a> zusammengefasst.</text:p>
      <text:h text:style-name="Heading_20_2" text:outline-level="2"><text:bookmark-start text:name="__RefHeading___hinweise_und_howtos_6"/><text:bookmark-start text:name="hinweise_und_howtos"/>Hinweise und Howtos<text:bookmark-end text:name="__RefHeading___hinweise_und_howtos_6"/><text:bookmark-end text:name="hinweise_und_howtos"/></text:h>
      <text:p text:style-name="Text_20_body">Da Sie keinen direkten Zugriff auf den Ordner <text:span text:style-name="Source_20_Text">/etc</text:span> haben, müssen Sie die ipsec-tools mit entsprechenden Parametern aufrufen, damit
Sie Ihre Konfiguration nutzen können.
<text:a xlink:type="simple" xlink:href="http://linux.die.net/man/8/ipsec" text:style-name="Internet_20_link" text:visited-style-name="Visited_20_Internet_20_Link"> IPsec-Tools-Aufruf-Parameter</text:a></text:p>
      <text:p text:style-name="Horizontal_20_Line"/>
      <text:h text:style-name="Heading_20_2" text:outline-level="2"><text:bookmark-start text:name="__RefHeading___manuell_verschluesselte_verbindungen_setkey_7"/><text:bookmark-start text:name="manuell_verschluesselte_verbindungen_setkey"/>Manuell verschlüsselte Verbindungen setkey<text:bookmark-end text:name="__RefHeading___manuell_verschluesselte_verbindungen_setkey_7"/><text:bookmark-end text:name="manuell_verschluesselte_verbindungen_setkey"/></text:h>
      <text:p text:style-name="Text_20_body">Mittels <text:span text:style-name="Source_20_Text">setkey</text:span> lassen sich manuell verschlüsselte Verbindungen konfigurieren und aufbauen.
<text:span text:style-name="Source_20_Text">setkey</text:span> verwalten die Verbindungen, die den unterschiedlichen Datenbanken (s.u. Tabelle) hinterlegt werden.
Folgende Begriffe werden dabei verwendet:</text:p>
      <table:table table:style-name="Table">
        <table:table-column/>
        <table:table-column/>
        <table:table-column/>
        <table:table-row>
          <table:table-cell office:value-type="string" table:style-name="tableheader">
            <text:p text:style-name="Table_20_Heading"> Begriff </text:p>
          </table:table-cell>
          <table:table-cell office:value-type="string" table:style-name="tableheader">
            <text:p text:style-name="Table_20_Heading"> Bedeutung </text:p>
          </table:table-cell>
          <table:table-cell office:value-type="string" table:style-name="tableheader">
            <text:p text:style-name="Table_20_Heading"> Kommentar </text:p>
          </table:table-cell>
        </table:table-row>
        <table:table-row>
          <table:table-cell office:value-type="string" table:style-name="tablecell">
            <text:p text:style-name="tablealignleft"> SA </text:p>
          </table:table-cell>
          <table:table-cell office:value-type="string" table:style-name="tablecell">
            <text:p text:style-name="tablealignleft"> Security Association </text:p>
          </table:table-cell>
          <table:table-cell office:value-type="string" table:style-name="tablecell">
            <text:p text:style-name="tablealignleft"> eigentliche Verbindung zwischen zwei Endpunkten </text:p>
          </table:table-cell>
        </table:table-row>
        <table:table-row>
          <table:table-cell office:value-type="string" table:style-name="tablecell">
            <text:p text:style-name="tablealignleft"> SPD </text:p>
          </table:table-cell>
          <table:table-cell office:value-type="string" table:style-name="tablecell">
            <text:p text:style-name="tablealignleft"> Security Policy Database </text:p>
          </table:table-cell>
          <table:table-cell office:value-type="string" table:style-name="tablecell">
            <text:p text:style-name="tablealignleft"> Datenbank in der die SA-Konfigurationen verwaltet werden </text:p>
          </table:table-cell>
        </table:table-row>
        <table:table-row>
          <table:table-cell office:value-type="string" table:style-name="tablecell">
            <text:p text:style-name="tablealignleft"> SAD </text:p>
          </table:table-cell>
          <table:table-cell office:value-type="string" table:style-name="tablecell">
            <text:p text:style-name="tablealignleft"> Security Associations Database </text:p>
          </table:table-cell>
          <table:table-cell office:value-type="string" table:style-name="tablecell">
            <text:p text:style-name="tablealignleft"> Datenbank in der die Zustände <text:note text:id="ftn4" text:note-class="footnote"><text:note-citation text:label="5)">5)</text:note-citation><text:note-body><text:p text:style-name="Text_20_body">States</text:p></text:note-body></text:note> der SAs verwaltet werden </text:p>
          </table:table-cell>
        </table:table-row>
      </table:table>
      <text:p text:style-name="Text_20_body">Hier ist ein englisches Howto zu finden, in dem die einzelnen Konfigurationsschritte erklärt sind:
<text:a xlink:type="simple" xlink:href="https://help.ubuntu.com/community/IPSecHowTo" text:style-name="Internet_20_link" text:visited-style-name="Visited_20_Internet_20_Link"> Ubuntu Howto zu IPsec</text:a></text:p>
      <text:h text:style-name="Heading_20_3" text:outline-level="3"><text:bookmark-start text:name="__RefHeading___erklaerung_der_notwendigen_schritte_fuer_manuelle_verbindung_8"/><text:bookmark-start text:name="erklaerung_der_notwendigen_schritte_fuer_manuelle_verbindung"/>Erklärung der notwendigen Schritte für manuelle Verbindung<text:bookmark-end text:name="__RefHeading___erklaerung_der_notwendigen_schritte_fuer_manuelle_verbindung_8"/><text:bookmark-end text:name="erklaerung_der_notwendigen_schritte_fuer_manuelle_verbindung"/></text:h>
      <text:list text:style-name="Numbering_20_1" text:continue-numbering="false">
        <text:list-item>
          <text:p text:style-name="Numbering_20_1_Content_First"> Anlegen der beiden <text:span text:style-name="Source_20_Text">setkey</text:span>-Konfigurationen (s. <text:a xlink:type="simple" xlink:href="#__RefHeading___setkey-konfiguration_9" text:style-name="Local_20_link" text:visited-style-name="Visited_20_Local_20_Link"> setkey-Konfiguration</text:a>)</text:p>
        </text:list-item>
        <text:list-item>
          <text:p text:style-name="Numbering_20_1_Content"> Routing im Router aktivieren (s. <text:a xlink:type="simple" xlink:href="http://www.kopfload.de/doku.php?id=network:linux_cmds#routing-tabelle_einrichten_mit_route" text:style-name="Internet_20_link" text:visited-style-name="Visited_20_Internet_20_Link"> Router-Konfiguration </text:a>)</text:p>
        </text:list-item>
        <text:list-item>
          <text:p text:style-name="Numbering_20_1_Content"> Gateway auf den Endteilnehmern eintragen</text:p>
        </text:list-item>
        <text:list-item>
          <text:p text:style-name="Numbering_20_1_Content"> Starten der Verbindung (s. <text:a xlink:type="simple" xlink:href="#__RefHeading___setkey-aufrufparameter_12" text:style-name="Local_20_link" text:visited-style-name="Visited_20_Local_20_Link"> setkey-Aufrufparameter</text:a>)</text:p>
        </text:list-item>
        <text:list-item>
          <text:p text:style-name="Numbering_20_1_Content_Last"> Überprüfen der Verdingung mittels <text:span text:style-name="Source_20_Text">ping</text:span> und Mitschnitt mit <text:span text:style-name="Source_20_Text">wireshark</text:span> an geeigneter Stelle.</text:p>
        </text:list-item>
      </text:list>
      <text:h text:style-name="Heading_20_3" text:outline-level="3"><text:bookmark-start text:name="__RefHeading___setkey-konfiguration_9"/><text:bookmark-start text:name="setkey-konfiguration"/>setkey-Konfiguration<text:bookmark-end text:name="__RefHeading___setkey-konfiguration_9"/><text:bookmark-end text:name="setkey-konfiguration"/></text:h>
      <text:p text:style-name="Text_20_body">Erklärung der Abschnitt einer <text:span text:style-name="Source_20_Text">setkey</text:span>-Konfigurationsdatei anhand eines Beispiels:</text:p>
      <table:table table:style-name="Table">
        <table:table-column table:style-name="odt_auto_style_table_column_2_1"/>
        <table:table-row>
          <table:table-cell office:value-type="string" table:style-name="tablecell">
            <text:p text:style-name="Preformatted_20_Text"><text:span text:style-name="highlight_co2"># WICHTIG: Jede Zeile muss mit einem Semikolon ";" abschliessen.</text:span><text:line-break/><text:span text:style-name="highlight_co2"># Beispieldatei fuer AMY</text:span><text:line-break/><text:span text:style-name="highlight_co2"># Alles Loeschen SAD und SPD</text:span><text:line-break/>flush<text:span text:style-name="highlight_sy0">;</text:span><text:line-break/>spdflush<text:span text:style-name="highlight_sy0">;</text:span><text:line-break/> <text:line-break/><text:span text:style-name="highlight_co2"># Amy 3.0.0.3</text:span><text:line-break/><text:span text:style-name="highlight_co2"># Berny 2.0.0.2</text:span><text:line-break/> <text:line-break/><text:span text:style-name="highlight_co2"># Beispiel: manuelle Parameter fuer AH-SAs</text:span><text:line-break/><text:span text:style-name="highlight_co2"># syntax: add src dst proto spi -A authalgo key;</text:span><text:line-break/>add 3.0.0.3 2.0.0.2 ah <text:span text:style-name="highlight_nu0">700</text:span> <text:span text:style-name="highlight_sy0">-</text:span>A hmac<text:span text:style-name="highlight_sy0">-</text:span>md5 <text:span text:style-name="highlight_nu12">0xbf9a081e7ebdd4fa824c822ed94f5226</text:span><text:span text:style-name="highlight_sy0">;</text:span><text:line-break/>add 2.0.0.2 3.0.0.3 ah <text:span text:style-name="highlight_nu0">800</text:span> <text:span text:style-name="highlight_sy0">-</text:span>A hmac<text:span text:style-name="highlight_sy0">-</text:span>md5 <text:span text:style-name="highlight_nu12">0xbf9a081e7ebdd4fa824c822ed94f5226</text:span><text:span text:style-name="highlight_sy0">;</text:span><text:line-break/> <text:line-break/><text:span text:style-name="highlight_co2"># Beispiel: manuelle Parameter fuer ESP-SAs</text:span><text:line-break/><text:span text:style-name="highlight_co2"># syntax: add src dst proto spi -E encalgo key;</text:span><text:line-break/>add 3.0.0.3 2.0.0.2 esp <text:span text:style-name="highlight_nu0">701</text:span> <text:span text:style-name="highlight_sy0">-</text:span>E 3des<text:span text:style-name="highlight_sy0">-</text:span>cbc <text:span text:style-name="highlight_nu12">0x3f0b868ad03e68acc6e4e4644ac8bb80ecea3426d3d30ada</text:span><text:span text:style-name="highlight_sy0">;</text:span><text:line-break/>add 2.0.0.2 3.0.0.3 esp <text:span text:style-name="highlight_nu0">801</text:span> <text:span text:style-name="highlight_sy0">-</text:span>E 3des<text:span text:style-name="highlight_sy0">-</text:span>cbc <text:span text:style-name="highlight_nu12">0x3f0b868ad03e68acc6e4e4644ac8bb80ecea3426d3d30ada</text:span><text:span text:style-name="highlight_sy0">;</text:span><text:line-break/> <text:line-break/><text:span text:style-name="highlight_co2"># Richtlinien (Policies) fuer SAs anlegen</text:span><text:line-break/><text:span text:style-name="highlight_co2"># ACHTUNG: die Richtung (in/out) ist wichtig, diese Datei kann nur fuer EINE Seite verwendet werden!!</text:span><text:line-break/><text:span text:style-name="highlight_co2"># syntax: spdadd src-range dst-range upperspec policy;</text:span><text:line-break/> <text:line-break/><text:span text:style-name="highlight_co2"># Einrichten der Policy für ESP UND AH</text:span><text:line-break/>spdadd 2.0.0.2 3.0.0.3 any <text:span text:style-name="highlight_sy0">-</text:span>P in ipsec esp<text:span text:style-name="highlight_sy0">/</text:span>transport<text:span text:style-name="highlight_co1">//require ah/transport//require;</text:span><text:line-break/>spdadd 3.0.0.3 2.0.0.2 any <text:span text:style-name="highlight_sy0">-</text:span>P out ipsec esp<text:span text:style-name="highlight_sy0">/</text:span>transport<text:span text:style-name="highlight_co1">//require ah/transport//require;</text:span><text:line-break/> <text:line-break/><text:span text:style-name="highlight_co2"># Einrichten von AH OHNE ESP</text:span><text:line-break/><text:span text:style-name="highlight_co2">#spdadd 2.0.0.2 3.0.0.3 any -P in ipsec ah/transport//require;</text:span><text:line-break/><text:span text:style-name="highlight_co2">#spdadd 3.0.0.3 2.0.0.2 any -P out ipsec ah/transport//require;</text:span></text:p>
          </table:table-cell>
        </table:table-row>
      </table:table>
      <text:h text:style-name="Heading_20_3" text:outline-level="3"><text:bookmark-start text:name="__RefHeading___setkey-sas_10"/><text:bookmark-start text:name="setkey-sas"/>setkey-SAs<text:bookmark-end text:name="__RefHeading___setkey-sas_10"/><text:bookmark-end text:name="setkey-sas"/></text:h>
      <text:p text:style-name="Text_20_body">Der Befehl <text:span text:style-name="Source_20_Text">add</text:span> fügt eine neue SA in die SAD ein. Es ist darauf zu achten, dass je eine SA pro Richtung konfiguriert werden muss. D.h. für eine vollständige Verbindung (beide Richtungen) werden ZWEI SAs benötigt. Diese beiden SAs sind für beide Partner identisch. Im obigen Beispiel wurden zwei SAs für AH (SPI: 700 und 800) und zwei SAs für ESP (SPI: 701 und 801) konfiguriert. Pro Richtung können unterschiedliche Schlüssel verwendet werden.</text:p>
      <text:h text:style-name="Heading_20_3" text:outline-level="3"><text:bookmark-start text:name="__RefHeading___setkey-policies_11"/><text:bookmark-start text:name="setkey-policies"/>setkey-Policies<text:bookmark-end text:name="__RefHeading___setkey-policies_11"/><text:bookmark-end text:name="setkey-policies"/></text:h>
      <text:p text:style-name="Text_20_body">Der Befehl <text:span text:style-name="Source_20_Text">spdadd</text:span> für das Einrichten einer Policy ist etwas komplexer, daher hier eine kurze Erklärung der einzelnen Parameter. Die Policy legt die Regeln fest, wann IPsec anzuwenden ist und mit welchen Protokollen.</text:p>
      <text:p text:style-name="Text_20_body">syntax: <text:span text:style-name="Source_20_Text">spdadd src-range dst-range upperspec policy;</text:spa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Erklärung </text:p>
          </table:table-cell>
        </table:table-row>
        <table:table-row>
          <table:table-cell office:value-type="string" table:style-name="tablecell">
            <text:p text:style-name="tablealignleft">src-range </text:p>
          </table:table-cell>
          <table:table-cell office:value-type="string" table:style-name="tablecell">
            <text:p text:style-name="tablealignleft"> Quell-IP-Adressbereich </text:p>
          </table:table-cell>
        </table:table-row>
        <table:table-row>
          <table:table-cell office:value-type="string" table:style-name="tablecell">
            <text:p text:style-name="tablealignleft">dst-range </text:p>
          </table:table-cell>
          <table:table-cell office:value-type="string" table:style-name="tablecell">
            <text:p text:style-name="tablealignleft"> Ziel-IP-Adressbereich </text:p>
          </table:table-cell>
        </table:table-row>
        <table:table-row>
          <table:table-cell office:value-type="string" table:style-name="tablecell" table:number-rows-spanned="2">
            <text:p text:style-name="tablealignleft">upperspec </text:p>
          </table:table-cell>
          <table:table-cell office:value-type="string" table:style-name="tablecell">
            <text:p text:style-name="tablealignleft"> mögliche Werte für die Richtung [<text:span text:style-name="Source_20_Text">in</text:span> / <text:span text:style-name="Source_20_Text">out</text:span>] </text:p>
          </table:table-cell>
        </table:table-row>
        <table:table-row>
          <table:table-cell office:value-type="string" table:style-name="tablecell">
            <text:p text:style-name="tablealignleft"> mögliche Werte für die Behandlung [<text:span text:style-name="Source_20_Text">ipsec</text:span> / <text:span text:style-name="Source_20_Text">discard</text:span> / <text:span text:style-name="Source_20_Text">none</text:span>] </text:p>
          </table:table-cell>
        </table:table-row>
        <table:table-row>
          <table:table-cell office:value-type="string" table:style-name="tablecell" table:number-rows-spanned="5">
            <text:p text:style-name="tablealignleft"> policy </text:p>
          </table:table-cell>
          <table:table-cell office:value-type="string" table:style-name="tablecell">
            <text:p text:style-name="tablealignleft"> Aufbau: (<text:span text:style-name="Source_20_Text">protocol/mode/src_dst/level</text:span>) </text:p>
          </table:table-cell>
        </table:table-row>
        <table:table-row>
          <table:table-cell office:value-type="string" table:style-name="tablecell">
            <text:p text:style-name="tablealignleft"> mögliche Werte für <text:span text:style-name="Source_20_Text">protocol</text:span> <text:span text:style-name="Source_20_Text">[ah / esp]</text:span> </text:p>
          </table:table-cell>
        </table:table-row>
        <table:table-row>
          <table:table-cell office:value-type="string" table:style-name="tablecell">
            <text:p text:style-name="tablealignleft"> mögliche Werte für <text:span text:style-name="Source_20_Text">mode</text:span> <text:span text:style-name="Source_20_Text">[transport / tunnel]</text:span> </text:p>
          </table:table-cell>
        </table:table-row>
        <table:table-row>
          <table:table-cell office:value-type="string" table:style-name="tablecell">
            <text:p text:style-name="tablealignleft"> für <text:span text:style-name="Source_20_Text">src_dst</text:span> kann die Angabe entfallen, wenn dieselben Werte wie fuer SAs verwendet werden. </text:p>
          </table:table-cell>
        </table:table-row>
        <table:table-row>
          <table:table-cell office:value-type="string" table:style-name="tablecell">
            <text:p text:style-name="tablealignleft"> mögliche Werte für <text:span text:style-name="Source_20_Text">level</text:span> <text:span text:style-name="Source_20_Text">[use / require]</text:span>; <text:span text:style-name="Source_20_Text">use</text:span>=Verschlüsselung erwünscht; <text:span text:style-name="Source_20_Text">require</text:span>=Verschlüsselung zwingend erforderlich </text:p>
          </table:table-cell>
        </table:table-row>
      </table:table>
      <text:p text:style-name="Text_20_body"><text:span text:style-name="Strong_20_Emphasis">ACHTUNG</text:span>: In einer <text:span text:style-name="Source_20_Text">policy</text:span> kann sowohl <text:span text:style-name="Source_20_Text">AH</text:span>, als auch <text:span text:style-name="Source_20_Text">ESP</text:span> angegeben werden. Die Reihenfolge ist vorgeschrieben: erst <text:span text:style-name="Source_20_Text">ESP</text:span> dann <text:span text:style-name="Source_20_Text">AH</text:span>!</text:p>
      <text:h text:style-name="Heading_20_3" text:outline-level="3"><text:bookmark-start text:name="__RefHeading___setkey-aufrufparameter_12"/><text:bookmark-start text:name="setkey-aufrufparameter"/>setkey-Aufrufparameter<text:bookmark-end text:name="__RefHeading___setkey-aufrufparameter_12"/><text:bookmark-end text:name="setkey-aufrufparameter"/></text:h>
      <text:p text:style-name="Text_20_body">Der Befehl <text:span text:style-name="Source_20_Text">setkey</text:span> benötigt administrative Rechte, daher muss entweder <text:span text:style-name="Source_20_Text">sudo</text:span> vorangestellt werden.</text:p>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Steht für  </text:p>
          </table:table-cell>
          <table:table-cell office:value-type="string" table:style-name="tableheader">
            <text:p text:style-name="Table_20_Heading"> Erklärung </text:p>
          </table:table-cell>
        </table:table-row>
        <table:table-row>
          <table:table-cell office:value-type="string" table:style-name="tablecell">
            <text:p text:style-name="tablealignleft"> <text:span text:style-name="Source_20_Text">-D</text:span> </text:p>
          </table:table-cell>
          <table:table-cell office:value-type="string" table:style-name="tablecell">
            <text:p text:style-name="tablealignleft"> Dump </text:p>
          </table:table-cell>
          <table:table-cell office:value-type="string" table:style-name="tablecell">
            <text:p text:style-name="tablealignleft"> Ausgabe der SAD </text:p>
          </table:table-cell>
        </table:table-row>
        <table:table-row>
          <table:table-cell office:value-type="string" table:style-name="tablecell">
            <text:p text:style-name="tablealignleft"> <text:span text:style-name="Source_20_Text">-DP</text:span> </text:p>
          </table:table-cell>
          <table:table-cell office:value-type="string" table:style-name="tablecell">
            <text:p text:style-name="tablealignleft"> Dump Policys </text:p>
          </table:table-cell>
          <table:table-cell office:value-type="string" table:style-name="tablecell">
            <text:p text:style-name="tablealignleft"> Ausgabe der SPD </text:p>
          </table:table-cell>
        </table:table-row>
        <table:table-row>
          <table:table-cell office:value-type="string" table:style-name="tablecell">
            <text:p text:style-name="tablealignleft"> <text:span text:style-name="Source_20_Text">-F</text:span> </text:p>
          </table:table-cell>
          <table:table-cell office:value-type="string" table:style-name="tablecell">
            <text:p text:style-name="tablealignleft"> Flush </text:p>
          </table:table-cell>
          <table:table-cell office:value-type="string" table:style-name="tablecell">
            <text:p text:style-name="tablealignleft"> Löschen der SAD </text:p>
          </table:table-cell>
        </table:table-row>
        <table:table-row>
          <table:table-cell office:value-type="string" table:style-name="tablecell">
            <text:p text:style-name="tablealignleft"> <text:span text:style-name="Source_20_Text">-FP</text:span> </text:p>
          </table:table-cell>
          <table:table-cell office:value-type="string" table:style-name="tablecell">
            <text:p text:style-name="tablealignleft"> Flush Policys </text:p>
          </table:table-cell>
          <table:table-cell office:value-type="string" table:style-name="tablecell">
            <text:p text:style-name="tablealignleft"> Löschen der SPD </text:p>
          </table:table-cell>
        </table:table-row>
        <table:table-row>
          <table:table-cell office:value-type="string" table:style-name="tablecell">
            <text:p text:style-name="tablealignleft"> <text:span text:style-name="Source_20_Text">-f CONFIGFILE</text:span> </text:p>
          </table:table-cell>
          <table:table-cell office:value-type="string" table:style-name="tablecell">
            <text:p text:style-name="tablealignleft"> File </text:p>
          </table:table-cell>
          <table:table-cell office:value-type="string" table:style-name="tablecell">
            <text:p text:style-name="tablealignleft"> Angabe der Konfigurationsdatei; wird der Parameter weggelassen so wird <text:span text:style-name="Source_20_Text">/etc/ipsec-tools.conf</text:span> verwendet </text:p>
          </table:table-cell>
        </table:table-row>
      </table:table>
      <text:p text:style-name="Text_20_body">Beispielaufruf zum starten einer Verbindung:</text:p>
      <text:p text:style-name="Text_20_body"><text:span text:style-name="Source_20_Text">setkey -f amy_ah.conf</text:span></text:p>
      <text:p text:style-name="Horizontal_20_Line"/>
      <text:h text:style-name="Heading_20_2" text:outline-level="2"><text:bookmark-start text:name="__RefHeading___automatisch_verschluesselte_verbindungen_mittels_racoon_13"/><text:bookmark-start text:name="automatisch_verschluesselte_verbindungen_mittels_racoon"/>Automatisch verschlüsselte Verbindungen mittels racoon<text:bookmark-end text:name="__RefHeading___automatisch_verschluesselte_verbindungen_mittels_racoon_13"/><text:bookmark-end text:name="automatisch_verschluesselte_verbindungen_mittels_racoon"/></text:h>
      <text:p text:style-name="Text_20_body">Das statische Anlegen der SAs (vgl. <text:span text:style-name="Source_20_Text">add</text:span>-Befehl unter <text:a xlink:type="simple" xlink:href="#__RefHeading___setkey-sas_10" text:style-name="Local_20_link" text:visited-style-name="Visited_20_Local_20_Link">setkey-SAs</text:a>) ist bei einer automatische Aushandlung überflüssig, da die notwendigen SAs über IKE<text:note text:id="ftn5" text:note-class="footnote"><text:note-citation text:label="6)">6)</text:note-citation><text:note-body><text:p text:style-name="Text_20_body"><text:span text:style-name="Strong_20_Emphasis">I</text:span>nternet <text:span text:style-name="Strong_20_Emphasis">K</text:span>ey <text:span text:style-name="Strong_20_Emphasis">E</text:span>xchange</text:p></text:note-body></text:note> automatisch ausgehandelt werden. 
Das Tool <text:span text:style-name="Source_20_Text">racoon</text:span> startet auf Anfrage eine IPsec-Verbindung mittels IKE. <text:span text:style-name="Source_20_Text">racoon</text:span> benötigt zunächst eine <text:span text:style-name="Source_20_Text">racoon</text:span>-eigene Konfigurationsdatei in der die Eckdaten für die <text:span text:style-name="Strong_20_Emphasis">„Phase 1: IKE-SAs“</text:span> <text:note text:id="ftn6" text:note-class="footnote"><text:note-citation text:label="7)">7)</text:note-citation><text:note-body><text:p text:style-name="Text_20_body">Phase 1: Aufbau eines verschlüsselten Konfigurationskanals</text:p></text:note-body></text:note> als <text:span text:style-name="Source_20_Text">proposal</text:span> angelegt und im zweiten Teil die eigentlichen <text:span text:style-name="Strong_20_Emphasis">„Phase 2: Nutzdaten-SAs“</text:span> <text:note text:id="ftn7" text:note-class="footnote"><text:note-citation text:label="8)">8)</text:note-citation><text:note-body><text:p text:style-name="Text_20_body">Phase 2: Aushandlung der Nutzdaten-SAs</text:p></text:note-body></text:note>.
Da <text:span text:style-name="Source_20_Text">racoon</text:span> nicht selbstständig den VPN-Tunnel etabliert, müssen noch die entsprechende Policies angelegt werden (s. <text:a xlink:type="simple" xlink:href="#__RefHeading___setkey-policies_11" text:style-name="Local_20_link" text:visited-style-name="Visited_20_Local_20_Link"> setkey-Policies einrichten </text:a>). Dies geschieht wie bereits bei dem statischen Aufbau mittels <text:span text:style-name="Source_20_Text">setkey</text:span>.</text:p>
      <text:p text:style-name="Text_20_body"><text:span text:style-name="Strong_20_Emphasis">ACHTUNG: <text:span text:style-name="Source_20_Text">racoon</text:span> aktzeptiert nur sichere psk-Dateien, die bedeutet nur <text:span text:style-name="Source_20_Text">root</text:span> darf diese Datei lesen/schreiben und <text:span text:style-name="Source_20_Text">root</text:span> muss der Owner sein! Da <text:span text:style-name="Source_20_Text">keinpasswort</text:span> keine Rechte hat eine solche Datei zu erstellen, muss für die Gateway-Rechner auf eine VMs ausgewichen werden. Dort hat der User die nötigen Rechte.</text:span></text:p>
      <text:h text:style-name="Heading_20_3" text:outline-level="3"><text:bookmark-start text:name="__RefHeading___erklaerung_der_notwendigen_schritte_fuer_automatisch_aufgebauter_verbindungen_14"/><text:bookmark-start text:name="erklaerung_der_notwendigen_schritte_fuer_automatisch_aufgebauter_verbindungen"/>Erklärung der notwendigen Schritte für automatisch aufgebauter Verbindungen<text:bookmark-end text:name="__RefHeading___erklaerung_der_notwendigen_schritte_fuer_automatisch_aufgebauter_verbindungen_14"/><text:bookmark-end text:name="erklaerung_der_notwendigen_schritte_fuer_automatisch_aufgebauter_verbindungen"/></text:h>
      <text:list text:style-name="Numbering_20_1" text:continue-numbering="false">
        <text:list-item>
          <text:p text:style-name="Numbering_20_1_Content_First"> Anlegen der beiden <text:span text:style-name="Source_20_Text">setkey</text:span>-Konfigurationen (NUR SPD!)</text:p>
        </text:list-item>
        <text:list-item>
          <text:p text:style-name="Numbering_20_1_Content"> Anlegen der beiden <text:span text:style-name="Source_20_Text">racoon</text:span>-Konfigurationen (s. <text:a xlink:type="simple" xlink:href="#__RefHeading___racoon-konfiguration_15" text:style-name="Local_20_link" text:visited-style-name="Visited_20_Local_20_Link"> racoon-Konfiguration</text:a>)</text:p>
        </text:list-item>
        <text:list-item>
          <text:p text:style-name="Numbering_20_1_Content"> Routing im Router aktivieren (s. <text:a xlink:type="simple" xlink:href="http://www.kopfload.de/doku.php?id=network:linux_cmds#routing-tabelle_einrichten_mit_route" text:style-name="Internet_20_link" text:visited-style-name="Visited_20_Internet_20_Link"> Router-Konfiguration </text:a>)</text:p>
        </text:list-item>
        <text:list-item>
          <text:p text:style-name="Numbering_20_1_Content"> Gateway auf den Endteilnehmern eintragen</text:p>
        </text:list-item>
        <text:list-item>
          <text:p text:style-name="Numbering_20_1_Content"> Starten der Verbindung (s. <text:a xlink:type="simple" xlink:href="#__RefHeading___racoon-aufrufparameter_16" text:style-name="Local_20_link" text:visited-style-name="Visited_20_Local_20_Link"> racoon-Aufrufparameter</text:a>)</text:p>
        </text:list-item>
        <text:list-item>
          <text:p text:style-name="Numbering_20_1_Content_Last"> Überprüfen der Verdingung mittels <text:span text:style-name="Source_20_Text">ping</text:span> und Mitschnitt mit <text:span text:style-name="Source_20_Text">wireshark</text:span> an geeigneter Stelle.</text:p>
        </text:list-item>
      </text:list>
      <text:h text:style-name="Heading_20_3" text:outline-level="3"><text:bookmark-start text:name="__RefHeading___racoon-konfiguration_15"/><text:bookmark-start text:name="racoon-konfiguration"/>racoon-Konfiguration<text:bookmark-end text:name="__RefHeading___racoon-konfiguration_15"/><text:bookmark-end text:name="racoon-konfiguration"/></text:h>
      <text:p text:style-name="Text_20_body">Erklärung der Parameter anhand einer <text:span text:style-name="Source_20_Text">racoon</text:span>-Beispiel-Konfiguration.</text:p>
      <table:table table:style-name="Table">
        <table:table-column table:style-name="odt_auto_style_table_column_5_1"/>
        <table:table-row>
          <table:table-cell office:value-type="string" table:style-name="tablecell">
            <text:p text:style-name="Preformatted_20_Text"><text:span text:style-name="highlight_co2"># racoon</text:span><text:line-break/><text:span text:style-name="highlight_co2"># local: amy 3.0.0.3<text:s text:c="2"/>Netz: 10.0.0.0/8</text:span><text:line-break/><text:span text:style-name="highlight_co2"># remote: berny 2.0.0.2 Netz: 20.0.0.0/8</text:span><text:line-break/> <text:line-break/><text:span text:style-name="highlight_co2"># Pfad zur PSK-Datei</text:span><text:line-break/>path pre_shared_key <text:span text:style-name="highlight_st0">"/home/USER/vpn/ike/psk.txt"</text:span><text:span text:style-name="highlight_sy0">;</text:span><text:line-break/> <text:line-break/><text:span text:style-name="highlight_co2"># Proposal für Berny(2.0.0.2) als Gegenstelle einrichten</text:span><text:line-break/>remote 2.0.0.2 <text:span text:style-name="highlight_br0">{</text:span><text:line-break/><text:tab/>exchange_mode main<text:span text:style-name="highlight_sy0">;</text:span><text:line-break/><text:tab/>proposal <text:span text:style-name="highlight_br0">{</text:span><text:line-break/><text:tab/><text:tab/>encryption_algorithm aes<text:span text:style-name="highlight_sy0">;</text:span><text:line-break/><text:tab/><text:tab/>hash_algorithm sha256<text:span text:style-name="highlight_sy0">;</text:span><text:line-break/><text:tab/><text:tab/>authentication_method pre_shared_key<text:span text:style-name="highlight_sy0">;</text:span><text:line-break/><text:tab/><text:tab/>dh_group modp1024<text:span text:style-name="highlight_sy0">;</text:span><text:line-break/><text:tab/><text:span text:style-name="highlight_br0">}</text:span><text:line-break/><text:span text:style-name="highlight_br0">}</text:span><text:line-break/> <text:line-break/><text:span text:style-name="highlight_co2"># Eigentliche SA für Nutzdatenverbindung Remote: 20.0.0.0/8 Local: 10.0.0.0/8</text:span><text:line-break/>sainfo address 10.0.0.0<text:span text:style-name="highlight_sy0">/</text:span><text:span text:style-name="highlight_nu0">8</text:span> any address 20.0.0.0<text:span text:style-name="highlight_sy0">/</text:span><text:span text:style-name="highlight_nu0">8</text:span> any <text:span text:style-name="highlight_br0">{</text:span><text:line-break/><text:tab/>pfs_group modp1536<text:span text:style-name="highlight_sy0">;</text:span><text:line-break/><text:tab/>encryption_algorithm aes <text:span text:style-name="highlight_nu0">256</text:span><text:span text:style-name="highlight_sy0">;</text:span><text:line-break/><text:tab/>authentication_algorithm hmac_sha256<text:span text:style-name="highlight_sy0">;</text:span><text:line-break/><text:tab/>compression_algorithm deflate<text:span text:style-name="highlight_sy0">;</text:span><text:line-break/><text:span text:style-name="highlight_br0">}</text:span></text:p>
          </table:table-cell>
        </table:table-row>
      </table:table>
      <text:p text:style-name="Text_20_body">Die PSK-Datei enthält den gemeinsamen Key für die Verbindung. Es muss jeweils die IP-Adresse der Gegenstelle eingetragen werden.
Beispiel einer psk.txt:</text:p>
      <table:table table:style-name="Table">
        <table:table-column table:style-name="odt_auto_style_table_column_6_1"/>
        <table:table-row>
          <table:table-cell office:value-type="string" table:style-name="tablecell">
            <text:p text:style-name="Preformatted_20_Text">2.0.0.2<text:s text:c="5"/>gemeinsamerkey</text:p>
          </table:table-cell>
        </table:table-row>
      </table:table>
      <text:p text:style-name="Text_20_body">Diese Datei muss mit den folgenden Befehlen für <text:span text:style-name="Source_20_Text">racoon</text:span> vorbereitet werden.</text:p>
      <text:p text:style-name="Preformatted_20_Text">chown root psk.txt<text:line-break/>chgrp root psk.txt<text:line-break/>chmode 0600 psk.txt</text:p>
      <text:p text:style-name="Text_20_body">Damit <text:span text:style-name="Source_20_Text">racoon</text:span> vom Linux-Kernel angestoßen werden kann, werden noch entsprechende Policies benötigt. Diese können über <text:span text:style-name="Source_20_Text">setkey</text:span> eingerichtet werden. Die einzelnen Parameter sind <text:a xlink:type="simple" xlink:href="#__RefHeading___setkey-policies_11" text:style-name="Local_20_link" text:visited-style-name="Visited_20_Local_20_Link"> hier</text:a> erklärt. Hier eine Beispiel-Datei</text:p>
      <table:table table:style-name="Table">
        <table:table-column table:style-name="odt_auto_style_table_column_7_1"/>
        <table:table-row>
          <table:table-cell office:value-type="string" table:style-name="tablecell">
            <text:p text:style-name="Preformatted_20_Text"><text:span text:style-name="highlight_co2"># WICHTIG: Jede Zeile muss mit einem Semikolon ";" abschliessen.</text:span><text:line-break/><text:span text:style-name="highlight_co2"># Datei fuer AMY</text:span><text:line-break/><text:span text:style-name="highlight_co2"># Alles Loeschen SAD und SPD</text:span><text:line-break/>flush<text:span text:style-name="highlight_sy0">;</text:span><text:line-break/>spdflush<text:span text:style-name="highlight_sy0">;</text:span><text:line-break/> <text:line-break/><text:span text:style-name="highlight_co2"># amy: 3.0.0.3 (Netz: 10.0.0.0/8)</text:span><text:line-break/><text:span text:style-name="highlight_co2"># berny: 2.0.0.2 (Netz: 20.0.0.0/8)</text:span><text:line-break/> <text:line-break/><text:span text:style-name="highlight_co2"># Richtlinien (Policies) fuer SAs anlegen</text:span><text:line-break/><text:span text:style-name="highlight_co2"># ACHTUNG: die Richtung (in/out) ist wichtig, diese Datei kann nur fuer EINE Seite verwendet werden!!</text:span><text:line-break/><text:span text:style-name="highlight_co2"># syntax: spdadd src-range dst-range upperspec policy;</text:span><text:line-break/>spdadd 20.0.0.0<text:span text:style-name="highlight_sy0">/</text:span><text:span text:style-name="highlight_nu0">8</text:span> 10.0.0.0<text:span text:style-name="highlight_sy0">/</text:span><text:span text:style-name="highlight_nu0">8</text:span> any <text:span text:style-name="highlight_sy0">-</text:span>P in ipsec esp<text:span text:style-name="highlight_sy0">/</text:span>tunnel<text:span text:style-name="highlight_sy0">/</text:span>2.0.0.2<text:span text:style-name="highlight_sy0">-</text:span>3.0.0.3<text:span text:style-name="highlight_sy0">/</text:span>require<text:span text:style-name="highlight_sy0">;</text:span><text:line-break/>spdadd 10.0.0.0<text:span text:style-name="highlight_sy0">/</text:span><text:span text:style-name="highlight_nu0">8</text:span> 20.0.0.0<text:span text:style-name="highlight_sy0">/</text:span><text:span text:style-name="highlight_nu0">8</text:span> any <text:span text:style-name="highlight_sy0">-</text:span>P out ipsec esp<text:span text:style-name="highlight_sy0">/</text:span>tunnel<text:span text:style-name="highlight_sy0">/</text:span>3.0.0.3<text:span text:style-name="highlight_sy0">-</text:span>2.0.0.2<text:span text:style-name="highlight_sy0">/</text:span>require<text:span text:style-name="highlight_sy0">;</text:span></text:p>
          </table:table-cell>
        </table:table-row>
      </table:table>
      <text:h text:style-name="Heading_20_3" text:outline-level="3"><text:bookmark-start text:name="__RefHeading___racoon-aufrufparameter_16"/><text:bookmark-start text:name="racoon-aufrufparameter"/>racoon-Aufrufparameter<text:bookmark-end text:name="__RefHeading___racoon-aufrufparameter_16"/><text:bookmark-end text:name="racoon-aufrufparameter"/></text:h>
      <text:p text:style-name="Text_20_body">Der Befehl <text:span text:style-name="Source_20_Text">racoon</text:span> benötigt administrative Rechte, daher muss entweder <text:span text:style-name="Source_20_Text">sudo</text:span> vorangestellt werden.</text:p>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Steht für  </text:p>
          </table:table-cell>
          <table:table-cell office:value-type="string" table:style-name="tableheader">
            <text:p text:style-name="Table_20_Heading"> Erklärung </text:p>
          </table:table-cell>
        </table:table-row>
        <table:table-row>
          <table:table-cell office:value-type="string" table:style-name="tablecell">
            <text:p text:style-name="tablealignleft"> <text:span text:style-name="Source_20_Text">-f CONFIGFILE</text:span> </text:p>
          </table:table-cell>
          <table:table-cell office:value-type="string" table:style-name="tablecell">
            <text:p text:style-name="tablealignleft"> File </text:p>
          </table:table-cell>
          <table:table-cell office:value-type="string" table:style-name="tablecell">
            <text:p text:style-name="tablealignleft"> Angabe des Speicherort der Konfigurationsdatei <text:span text:style-name="Source_20_Text">CONFIGFILE</text:span>; wird der Parameter weggelassen so wird <text:span text:style-name="Source_20_Text">/etc/racoon/racoon.conf</text:span> verwendet </text:p>
          </table:table-cell>
        </table:table-row>
        <table:table-row>
          <table:table-cell office:value-type="string" table:style-name="tablecell">
            <text:p text:style-name="tablealignleft"> <text:span text:style-name="Source_20_Text">-F</text:span> </text:p>
          </table:table-cell>
          <table:table-cell office:value-type="string" table:style-name="tablecell">
            <text:p text:style-name="tablealignleft"> Foreground </text:p>
          </table:table-cell>
          <table:table-cell office:value-type="string" table:style-name="tablecell">
            <text:p text:style-name="tablealignleft"> Alle Ausgaben werden im Terminal ausgegeben. Sehr gut für Testzwecke </text:p>
          </table:table-cell>
        </table:table-row>
        <table:table-row>
          <table:table-cell office:value-type="string" table:style-name="tablecell">
            <text:p text:style-name="tablealignleft"> <text:span text:style-name="Source_20_Text">-l LOGFILE</text:span> </text:p>
          </table:table-cell>
          <table:table-cell office:value-type="string" table:style-name="tablecell">
            <text:p text:style-name="tablealignleft"> Logfile </text:p>
          </table:table-cell>
          <table:table-cell office:value-type="string" table:style-name="tablecell"/>
        </table:table-row>
      </table:table>
      <text:p text:style-name="Text_20_body">Beispielaufruf zum starten einer Verbindung:</text:p>
      <text:p text:style-name="Text_20_body"><text:span text:style-name="Source_20_Text">racoon-f amy_ike.conf -F -l racoon.log</text:span></text:p>
      <text:p text:style-name="Horizontal_20_Line"/>
      <text:h text:style-name="Heading_20_2" text:outline-level="2"><text:bookmark-start text:name="__RefHeading___nicht_eingesetzte_varianteautomatisch_verschluesselte_verbindungen_openswan_17"/><text:bookmark-start text:name="nicht_eingesetzte_varianteautomatisch_verschluesselte_verbindungen_openswan"/>Nicht eingesetzte Variante: automatisch verschlüsselte Verbindungen OpenSWAN<text:bookmark-end text:name="__RefHeading___nicht_eingesetzte_varianteautomatisch_verschluesselte_verbindungen_openswan_17"/><text:bookmark-end text:name="nicht_eingesetzte_varianteautomatisch_verschluesselte_verbindungen_openswan"/></text:h>
      <text:p text:style-name="Text_20_body">Mittels OpenSWAN lassen sich automatisch verschlüsselte Verbindungen herstellen.
Begriffsklärung: <text:a xlink:type="simple" xlink:href="http://www.shonalanguage.info/tech/vpn_ipsec.html" text:style-name="Internet_20_link" text:visited-style-name="Visited_20_Internet_20_Link"> Begriffe </text:a> rund um OpenSWAN<text:note text:id="ftn8" text:note-class="footnote"><text:note-citation text:label="9)">9)</text:note-citation><text:note-body><text:p text:style-name="Text_20_body"><text:span text:style-name="Strong_20_Emphasis">SWAN</text:span> steht für <text:span text:style-name="Strong_20_Emphasis">S</text:span>ecure <text:span text:style-name="Strong_20_Emphasis">WAN</text:span></text:p></text:note-body></text:note>.</text:p>
      <text:p text:style-name="Text_20_body"><text:a xlink:type="simple" xlink:href="http://www.kopfload.de/doku.php?id=lager:oeff_netze:vpn_openswan" text:style-name="Internet_20_link" text:visited-style-name="Visited_20_Internet_20_Link"> OpenSWAN im Detai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oeff_netze:vpn</dc:title>
  </office:meta>
</office:document-meta>
</file>