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start:haupt"/><text:bookmark-start text:name="__RefHeading___einfuehrung_1"/><text:bookmark-start text:name="einfuehrung"/>Einführung<text:bookmark-end text:name="__RefHeading___einfuehrung_1"/><text:bookmark-end text:name="einfuehrung"/></text:h>
      <text:list text:style-name="List_20_1" text:continue-numbering="false">
        <text:list-item>
          <text:p text:style-name="List_20_1_Content_First"> <text:a xlink:type="simple" xlink:href="http://www.kopfload.de/doku.php?id=lager:mathe:start:fahrplan" text:style-name="Internet_20_link" text:visited-style-name="Visited_20_Internet_20_Link"> Themengebiete / zeitlicher Ablauf</text:a></text:p>
        </text:list-item>
        <text:list-item>
          <text:p text:style-name="List_20_1_Content"> <text:a xlink:type="simple" xlink:href="http://www.kopfload.de/doku.php?id=lager:mathe:start:faktorisieren" text:style-name="Internet_20_link" text:visited-style-name="Visited_20_Internet_20_Link"> Faktorisieren (Ausklammern/Ausmultiplizieren)</text:a></text:p>
        </text:list-item>
        <text:list-item>
          <text:p text:style-name="List_20_1_Content"> <text:a xlink:type="simple" xlink:href="http://www.kopfload.de/doku.php?id=lager:mathe:start:mengen" text:style-name="Internet_20_link" text:visited-style-name="Visited_20_Internet_20_Link"> Mengen</text:a></text:p>
        </text:list-item>
        <text:list-item>
          <text:p text:style-name="List_20_1_Content"> <text:a xlink:type="simple" xlink:href="http://www.kopfload.de/doku.php?id=lager:mathe:start:binom_formel" text:style-name="Internet_20_link" text:visited-style-name="Visited_20_Internet_20_Link"> Binomische Formel </text:a></text:p>
        </text:list-item>
        <text:list-item>
          <text:p text:style-name="List_20_1_Content"> <text:a xlink:type="simple" xlink:href="http://www.kopfload.de/doku.php?id=lager:mathe:start:binom_koeff" text:style-name="Internet_20_link" text:visited-style-name="Visited_20_Internet_20_Link"> Binomialkoeffizient </text:a></text:p>
        </text:list-item>
        <text:list-item>
          <text:p text:style-name="List_20_1_Content"> <text:a xlink:type="simple" xlink:href="http://www.kopfload.de/doku.php?id=lager:mathe:start:lgs2x2" text:style-name="Internet_20_link" text:visited-style-name="Visited_20_Internet_20_Link"> Lineare Gleichungssysteme 2x2 </text:a></text:p>
        </text:list-item>
        <text:list-item>
          <text:p text:style-name="List_20_1_Content"> <text:a xlink:type="simple" xlink:href="http://www.kopfload.de/doku.php?id=lager:mathe:start:lgs3x3allg" text:style-name="Internet_20_link" text:visited-style-name="Visited_20_Internet_20_Link"> Lineare Gleichungssysteme 3x3 Entwicklungssatz für Determinanten (und beliebig große NxN) </text:a></text:p>
        </text:list-item>
        <text:list-item>
          <text:p text:style-name="List_20_1_Content"> <text:a xlink:type="simple" xlink:href="http://www.kopfload.de/doku.php?id=lager:mathe:start:lgs3x3sarrus" text:style-name="Internet_20_link" text:visited-style-name="Visited_20_Internet_20_Link"> Lineare Gleichungssysteme 3x3"Regel von Sarrus" (gilt **NUR für 3x3**) </text:a></text:p>
        </text:list-item>
        <text:list-item>
          <text:p text:style-name="List_20_1_Content"> <text:a xlink:type="simple" xlink:href="http://www.kopfload.de/doku.php?id=lager:mathe:start:lgsnxngauss" text:style-name="Internet_20_link" text:visited-style-name="Visited_20_Internet_20_Link"> Lineare Gleichungssysteme NxN "Gauß Algorithmus" </text:a></text:p>
        </text:list-item>
        <text:list-item>
          <text:p text:style-name="List_20_1_Content_Last"> <text:a xlink:type="simple" xlink:href="http://www.kopfload.de/doku.php?id=lager:mathe:start:aufgaben" text:style-name="Internet_20_link" text:visited-style-name="Visited_20_Internet_20_Link"> Einführgende Aufgaben aus dem Buch </text:a></text:p>
        </text:list-item>
      </text:list>
      <text:h text:style-name="Heading_20_3" text:outline-level="3"><text:bookmark-start text:name="__RefHeading___buchempfehlung_2"/><text:bookmark-start text:name="buchempfehlung"/>Buchempfehlung:<text:bookmark-end text:name="__RefHeading___buchempfehlung_2"/><text:bookmark-end text:name="buchempfehlung"/></text:h>
      <text:p text:style-name="Text_20_body">Formelsammlung Mathematik für die Fachhochschulreife<text:line-break/>
Vektorrechnung und Stochastik<text:line-break/>
ISBN:9 783808 585146</text:p>
      <text:p text:style-name="Text_20_body">Merkhilfe<text:line-break/>
Mathematik an Gymnasien Baden-Württemberg<text:line-break/>
ISBN: 978 3 12 718510-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start:haupt</dc:title>
  </office:meta>
</office:document-meta>
</file>