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twork:shell_scripting"/><text:bookmark-start text:name="__RefHeading___kurzeinfuehrung_in_skripting_1"/><text:bookmark-start text:name="kurzeinfuehrung_in_skripting"/>Kurzeinführung in Skripting<text:bookmark-end text:name="__RefHeading___kurzeinfuehrung_in_skripting_1"/><text:bookmark-end text:name="kurzeinfuehrung_in_skripting"/></text:h>
      <text:p text:style-name="Text_20_body">Um immer wiederkehrende Aufgaben zu automatisieren, können sogenannte Skripte verwendet werden. Diese Skripte sind Textdateien, die z.B. Befehlsabfolgen enthalten, die normalerweise sequenziell auf der Kommandozeile eingegeben würden. Beim Ausführen werden diese Texte von einem Interpreter <text:note text:id="ftn0" text:note-class="footnote"><text:note-citation text:label="1)">1)</text:note-citation><text:note-body><text:p text:style-name="Text_20_body">z.B. <text:span text:style-name="Source_20_Text">bash</text:span> oder <text:span text:style-name="Source_20_Text">perl</text:span></text:p></text:note-body></text:note> analysiert und die enthaltenen Befehle werden ausgeführt. Die einfachste Variante sind die <text:span text:style-name="Source_20_Text">bash</text:span>-Skripte, da hier die Befehle wie auf der Kommandozeile eingegeben werden. Die Kommandozeile ist nämlich nichts anderes als das Programm <text:span text:style-name="Source_20_Text">/bin/bash</text:span>.</text:p>
      <text:p text:style-name="Text_20_body">Am Anfang eines Skriptes muss man Linux mitteilen, mit welchem Interpreter der folgende Text analysiert werden soll. Dies geschieht durch einen speziellen Kommentar<text:note text:id="ftn1" text:note-class="footnote"><text:note-citation text:label="2)">2)</text:note-citation><text:note-body><text:p text:style-name="Text_20_body"># ist das Kommentarzeichen; alles dahinter wird vom Interpreter selbst ignoriert</text:p></text:note-body></text:note>.</text:p>
      <table:table table:style-name="Table">
        <table:table-column table:style-name="odt_auto_style_table_column_1_1"/>
        <table:table-row>
          <table:table-cell office:value-type="string" table:style-name="tablecell">
            <text:p text:style-name="Preformatted_20_Text"><text:span text:style-name="highlight_co0">#!/bin/bash</text:span><text:line-break/><text:span text:style-name="highlight_kw3">echo</text:span> <text:span text:style-name="highlight_st0">"Das ist ein Test und gibt nur diesen Text aus."</text:span><text:line-break/><text:span text:style-name="highlight_kw3">echo</text:span> <text:span text:style-name="highlight_st0">"Jetzt wird der Ordnerinhalt angezeigt:"</text:span><text:line-break/><text:span text:style-name="highlight_kw2">ls</text:span> <text:span text:style-name="highlight_re5">-l</text:span></text:p>
          </table:table-cell>
        </table:table-row>
      </table:table>
      <text:p text:style-name="Text_20_body">Damit das Skript von Linux überhaupt ausgeführt werden kann, muss es zunächst als ausführbar gekennzeichnet werden (s.o.). </text:p>
      <text:p text:style-name="Preformatted_20_Text">chmod +x test.sh</text:p>
      <text:p text:style-name="Text_20_body">Dabei bedeutet <text:span text:style-name="Source_20_Text">chmod</text:span> so viel wie <text:span text:style-name="Source_20_Text">change modus</text:span> und <text:span text:style-name="Source_20_Text">+x</text:span> setzt das <text:span text:style-name="Source_20_Text">eXecute</text:span> Bit. Danach wird die Datei als ausführbar gelistet, was unter Ubuntu standardmäßig mit einer grünen Schrift angezeigt wird.
Ausführen lässt sich das Skript nun, indem man den vollständigen Pfad angibt. Wenn man sich im Ordner befindet, in dem das Skript gespeichert wurde, wäre dies:</text:p>
      <text:p text:style-name="Preformatted_20_Text">./test.sh</text:p>
      <text:p text:style-name="Text_20_body">Mit <text:span text:style-name="Source_20_Text">./</text:span> ist der aktuelle Pfad gemeint <text:note text:id="ftn2" text:note-class="footnote"><text:note-citation text:label="3)">3)</text:note-citation><text:note-body><text:p text:style-name="Text_20_body">vgl. <text:span text:style-name="Source_20_Text">pwd</text:span></text:p></text:note-body></text:note>.
Alternativ kann man ein Skript auch in einen Ordner des Default-Suchpfades <text:note text:id="ftn3" text:note-class="footnote"><text:note-citation text:label="4)">4)</text:note-citation><text:note-body><text:p text:style-name="Text_20_body">vgl. <text:span text:style-name="Source_20_Text">PATH</text:span>-Umgebungsvariable</text:p></text:note-body></text:note> also z.B. <text:span text:style-name="Source_20_Text">/home/USER/.bin/HIERHIN</text:span></text:p>
      <text:p text:style-name="Text_20_body">Die zweite Variante hängt aber vom jeweiligen System ab.</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network:shell_scripting</dc:title>
  </office:meta>
</office:document-meta>
</file>