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1d9559cb49f109061845b55462c8329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twork:tools"/><text:bookmark-start text:name="__RefHeading___tools_und_programme_1"/><text:bookmark-start text:name="tools_und_programme"/>Tools und Programme<text:bookmark-end text:name="__RefHeading___tools_und_programme_1"/><text:bookmark-end text:name="tools_und_programme"/></text:h>
      <text:h text:style-name="Heading_20_2" text:outline-level="2"><text:bookmark-start text:name="__RefHeading___dokumentation_von_netzwerken_2"/><text:bookmark-start text:name="dokumentation_von_netzwerken"/>Dokumentation von Netzwerken<text:bookmark-end text:name="__RefHeading___dokumentation_von_netzwerken_2"/><text:bookmark-end text:name="dokumentation_von_netzwerken"/></text:h>
      <text:h text:style-name="Heading_20_3" text:outline-level="3"><text:bookmark-start text:name="__RefHeading___openoffice_libreoffice_3"/><text:bookmark-start text:name="openoffice_libreoffice"/>OpenOffice / Libreoffice<text:bookmark-end text:name="__RefHeading___openoffice_libreoffice_3"/><text:bookmark-end text:name="openoffice_libreoffice"/></text:h>
      <text:p text:style-name="Text_20_body">Als Textverarbeitung und Präsentationssoftware lässt sich <text:span text:style-name="Strong_20_Emphasis"><text:a xlink:type="simple" xlink:href="http://www.openoffice.org/de/" text:style-name="Internet_20_link" text:visited-style-name="Visited_20_Internet_20_Link"> OpenOffice</text:a></text:span>/<text:span text:style-name="Strong_20_Emphasis"><text:a xlink:type="simple" xlink:href="http://de.libreoffice.org/" text:style-name="Internet_20_link" text:visited-style-name="Visited_20_Internet_20_Link"> Libreoffice</text:a></text:span> so ziemlich alles machen, was innerhalb der Ausbildung anfällt. Dabei ist es Geschmackssache welche Variante man wählt. Libreoffice wird zu Zeit <text:note text:id="ftn0" text:note-class="footnote"><text:note-citation text:label="1)">1)</text:note-citation><text:note-body><text:p text:style-name="Text_20_body">Stand: 2012</text:p></text:note-body></text:note> aktiver 
gepflegt und erhält in kürzen Abständen Erweiterungen.</text:p>
      <text:h text:style-name="Heading_20_3" text:outline-level="3"><text:bookmark-start text:name="__RefHeading___oxygenoffice_extension_cisco-icons_4"/><text:bookmark-start text:name="oxygenoffice_extension_cisco-icons"/>OxygenOffice Extension (Cisco-Icons)<text:bookmark-end text:name="__RefHeading___oxygenoffice_extension_cisco-icons_4"/><text:bookmark-end text:name="oxygenoffice_extension_cisco-icons"/></text:h>
      <text:p text:style-name="Text_20_body">Eine sehr schöne Extension für OpenOffice/Libreoffice enthält sehr viele
<text:span text:style-name="Strong_20_Emphasis"><text:a xlink:type="simple" xlink:href="http://extensions.services.openoffice.org/de/taxonomy/term/34?page=1" text:style-name="Internet_20_link" text:visited-style-name="Visited_20_Internet_20_Link"> Cisco Icons </text:a></text:span>. Die oxt-Datei muss einfach mit OpenOffice/Libreoffice geöffnet werden oder über „Extras → Extension-Manager“ installiert werden. Die Icons lassen sich dann über „Extras → Gallery“ einblenden und in allen Programmen (Writer, Presenter, usw.) nutzen. Die Extension läuft unter Windows und Linux.</text:p>
      <text:h text:style-name="Heading_20_3" text:outline-level="3"><text:bookmark-start text:name="__RefHeading___dia_5"/><text:bookmark-start text:name="dia"/>Dia<text:bookmark-end text:name="__RefHeading___dia_5"/><text:bookmark-end text:name="dia"/></text:h>
      <text:p text:style-name="Text_20_body">Ein weiteres sehr nettes Tool für die Dokumentation von Netzen ist das Programm <text:span text:style-name="Strong_20_Emphasis"><text:a xlink:type="simple" xlink:href="http://dia-installer.de/index.html.de" text:style-name="Internet_20_link" text:visited-style-name="Visited_20_Internet_20_Link"> Dia </text:a></text:span><text:note text:id="ftn1" text:note-class="footnote"><text:note-citation text:label="2)">2)</text:note-citation><text:note-body><text:p text:style-name="Text_20_body">kommt von  DIAgramm</text:p></text:note-body></text:note>. Dia hat ebenfalls eine große Sammlung an Netzwerksymbolen u.a. auch die Cisco-Icons. Dia lässt sich darüberhinaus auch für andere Diagramme hervorragend nutzen.</text:p>
      <text:h text:style-name="Heading_20_3" text:outline-level="3"><text:bookmark-start text:name="__RefHeading___yed_graph_editor_6"/><text:bookmark-start text:name="yed_graph_editor"/>yEd Graph Editor<text:bookmark-end text:name="__RefHeading___yed_graph_editor_6"/><text:bookmark-end text:name="yed_graph_editor"/></text:h>
      <text:p text:style-name="Text_20_body">Mit <text:span text:style-name="Strong_20_Emphasis"><text:a xlink:type="simple" xlink:href="http://www.yworks.com/de/products_yed_about.html" text:style-name="Internet_20_link" text:visited-style-name="Visited_20_Internet_20_Link"> yEd Graph Editor</text:a></text:span> lassen sich Graphen aufbauen. Die Idee dahinter ist es dem Programm die Anordnung der Symbole zu überlassen. Es lassen sich damit hervorragend „Baum“, „Stern“ und andere Strukturen aufbauen.</text:p>
      <text:h text:style-name="Heading_20_3" text:outline-level="3"><text:bookmark-start text:name="__RefHeading___focuswriter_7"/><text:bookmark-start text:name="focuswriter"/>FocusWriter<text:bookmark-end text:name="__RefHeading___focuswriter_7"/><text:bookmark-end text:name="focuswriter"/></text:h>
      <text:p text:style-name="Text_20_body">Wer es ganz puristisch mag, um sich von allem anderen nicht ablenken zu lassen, der greift auf den <text:span text:style-name="Strong_20_Emphasis"><text:a xlink:type="simple" xlink:href="http://gottcode.org/focuswriter/" text:style-name="Internet_20_link" text:visited-style-name="Visited_20_Internet_20_Link"> Focuswriter</text:a></text:span> zurück. Die Idee dahinter ist es, sich nicht mehr von Menüs oder einem Desktop ablenken zu lassen, sondern noch ein „leeren Blattpapier in einer Schreibmaschine“ vorzufinden. Etwas gewöhnungsbedürftig.</text:p>
      <text:h text:style-name="Heading_20_3" text:outline-level="3"><text:bookmark-start text:name="__RefHeading___adobe_sourcecode_font_8"/><text:bookmark-start text:name="adobe_sourcecode_font"/>Adobe SourceCode Font<text:bookmark-end text:name="__RefHeading___adobe_sourcecode_font_8"/><text:bookmark-end text:name="adobe_sourcecode_font"/></text:h>
      <text:p text:style-name="Text_20_body">Adobe hat ein kostenloses <text:span text:style-name="Strong_20_Emphasis"><text:a xlink:type="simple" xlink:href="http://sourceforge.net/projects/sourcecodepro.adobe/" text:style-name="Internet_20_link" text:visited-style-name="Visited_20_Internet_20_Link"> SourceCode Pro-Font</text:a></text:span> herausgebracht, der besonders gut für die Darstellung von Sourcecode geeignet ist. Wem also Courier New zu „langweilig“ ist, hat hiermit eine Alternative. </text:p>
      <text:h text:style-name="Heading_20_2" text:outline-level="2"><text:bookmark-start text:name="__RefHeading___dokuwiki_9"/><text:bookmark-start text:name="dokuwiki"/>DokuWiki<text:bookmark-end text:name="__RefHeading___dokuwiki_9"/><text:bookmark-end text:name="dokuwiki"/></text:h>
      <text:p text:style-name="Text_20_body">Diese Seite ist mit <text:span text:style-name="Strong_20_Emphasis"><text:a xlink:type="simple" xlink:href="https://www.dokuwiki.org/" text:style-name="Internet_20_link" text:visited-style-name="Visited_20_Internet_20_Link"> DokuWiki</text:a></text:span> erstellt worden. Das CMS<text:note text:id="ftn2" text:note-class="footnote"><text:note-citation text:label="3)">3)</text:note-citation><text:note-body><text:p text:style-name="Text_20_body">Content Management System</text:p></text:note-body></text:note> ist zwar sehr schlank und bietet aber eine ideale Plattform, um schnell und unkompliziert Inhalte bereitstellen zu können. Im folgenden werden noch einige nützliche Erweiterungen und Tools für DokuWiki aufgeführt.</text:p>
      <text:h text:style-name="Heading_20_3" text:outline-level="3"><text:bookmark-start text:name="__RefHeading___dw2pdf-plugin_10"/><text:bookmark-start text:name="dw2pdf-plugin"/>dw2pdf-Plugin<text:bookmark-end text:name="__RefHeading___dw2pdf-plugin_10"/><text:bookmark-end text:name="dw2pdf-plugin"/></text:h>
      <text:p text:style-name="Text_20_body">Das <text:span text:style-name="Strong_20_Emphasis"><text:a xlink:type="simple" xlink:href="https://www.dokuwiki.org/plugin:dw2pdf" text:style-name="Internet_20_link" text:visited-style-name="Visited_20_Internet_20_Link"> dw2pdf-Plugin</text:a></text:span> ermöglicht den Export einer beliebigen Seite als PDF-Dokument. Damit können Teile des Wikis sehr komfortabel „archiviert“ werden.</text:p>
      <text:h text:style-name="Heading_20_3" text:outline-level="3"><text:bookmark-start text:name="__RefHeading___odt-plugin_11"/><text:bookmark-start text:name="odt-plugin"/>odt-Plugin<text:bookmark-end text:name="__RefHeading___odt-plugin_11"/><text:bookmark-end text:name="odt-plugin"/></text:h>
      <text:p text:style-name="Text_20_body">Das <text:span text:style-name="Strong_20_Emphasis"><text:a xlink:type="simple" xlink:href="https://www.dokuwiki.org/plugin:odt" text:style-name="Internet_20_link" text:visited-style-name="Visited_20_Internet_20_Link"> odt-Plugin</text:a></text:span> funktioniert ähnlich wie das PDF-Plugin, nur eben als OpenOffice/Libreoffice Export.</text:p>
      <text:h text:style-name="Heading_20_3" text:outline-level="3"><text:bookmark-start text:name="__RefHeading___mathpublish-plugin_12"/><text:bookmark-start text:name="mathpublish-plugin"/>mathpublish-Plugin<text:bookmark-end text:name="__RefHeading___mathpublish-plugin_12"/><text:bookmark-end text:name="mathpublish-plugin"/></text:h>
      <text:p text:style-name="Text_20_body">Ebenfalls ein Plugin für DokuWiki. Mit dem <text:span text:style-name="Strong_20_Emphasis"><text:a xlink:type="simple" xlink:href="https://www.dokuwiki.org/plugin:mathpublish" text:style-name="Internet_20_link" text:visited-style-name="Visited_20_Internet_20_Link"> mathpublish-Plugin</text:a></text:span> wird die Darstellung von mathematischen Ausdrücken ermöglicht.</text:p>
      <text:h text:style-name="Heading_20_3" text:outline-level="3"><text:bookmark-start text:name="__RefHeading___writer2dokuwiki-extension_13"/><text:bookmark-start text:name="writer2dokuwiki-extension"/>Writer2DokuWiki-Extension<text:bookmark-end text:name="__RefHeading___writer2dokuwiki-extension_13"/><text:bookmark-end text:name="writer2dokuwiki-extension"/></text:h>
      <text:p text:style-name="Text_20_body">Die Extension <text:span text:style-name="Strong_20_Emphasis"><text:a xlink:type="simple" xlink:href="http://www.ooowiki.de/Writer2DokuWiki" text:style-name="Internet_20_link" text:visited-style-name="Visited_20_Internet_20_Link"> Writer2DokuWiki </text:a></text:span> ist ein Makro für OpenOffice/Libreoffice, die einen beliebiges odt-Dokument in die DokuWiki-Formatierung umsetzt. Das spart enorm Zeit, wenn bereits odt-Dokumente existieren. Die oxt-Datei muss einfach mit OpenOffice/Libreoffice geöffnet werden oder über „Extras → Extension-Manager“ installiert werden. Danach sollte man sich noch ein Verknüpfung zu dem Makro <text:note text:id="ftn3" text:note-class="footnote"><text:note-citation text:label="4)">4)</text:note-citation><text:note-body><text:p text:style-name="Text_20_body">Extras → Makro</text:p></text:note-body></text:note> in der Symbolleiste legen, damit man nicht bei jeder Benutzung über Extras → Makro usw. auf das Makro zugreifen muss.
Je nach Formatierung des ursprünglichen Dokuments, muss ggf. noch nach bearbeitet werden. Je „ordentlicher“ mit Formatvorlagen gearbeitet wurde, umso geringer die Nachbereitung <draw:frame draw:style-name="media" draw:name="0" text:anchor-type="as-char" draw:z-index="0" svg:width="" svg:rel-width="100%" svg:height="0cm"><draw:image xlink:href="Pictures/1d9559cb49f109061845b55462c83299.svg" xlink:type="simple" xlink:show="embed" xlink:actuate="onLoad"/></draw:frame>.</text:p>
      <text:h text:style-name="Heading_20_2" text:outline-level="2"><text:bookmark-start text:name="__RefHeading___entwicklung_14"/><text:bookmark-start text:name="entwicklung"/>Entwicklung<text:bookmark-end text:name="__RefHeading___entwicklung_14"/><text:bookmark-end text:name="entwicklung"/></text:h>
      <text:p text:style-name="Text_20_body">Ein mächtiger Editor, mit dem man unter diversen Programmiersprachen u.a. perl arbeiten kann, ist 
<text:a xlink:type="simple" xlink:href="http://www.activestate.com/komodo-edit/downloads" text:style-name="Internet_20_link" text:visited-style-name="Visited_20_Internet_20_Link"> **Komodoedit**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etwork:tools</dc:title>
  </office:meta>
</office:document-meta>
</file>