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a730c4f6ae919798d429bbd2573b36e.gif"/>
  <manifest:file-entry manifest:media-type="image/png" manifest:full-path="Pictures/c17d419bb5fd26f06b8fefbc426eba04.png"/>
  <manifest:file-entry manifest:media-type="image/png" manifest:full-path="Pictures/726d5b39b518b75842d33ec087c14c49.png"/>
  <manifest:file-entry manifest:media-type="image/png" manifest:full-path="Pictures/775216ab5f49c8beaff5ff10da4d2606.png"/>
  <manifest:file-entry manifest:media-type="image/png" manifest:full-path="Pictures/f47c550fe571f933f3e19aa6fb6039a3.png"/>
  <manifest:file-entry manifest:media-type="image/png" manifest:full-path="Pictures/016c7d798b919bd92230a67ad57acf0e.png"/>
  <manifest:file-entry manifest:media-type="image/png" manifest:full-path="Pictures/4a2f18d3c696347fa2d61ac63e81b4b7.png"/>
  <manifest:file-entry manifest:media-type="image/png" manifest:full-path="Pictures/71e4943a1fca9ac02d9004303bc5b4b9.png"/>
  <manifest:file-entry manifest:media-type="image/png" manifest:full-path="Pictures/2c4604def89b964131979779844cd381.png"/>
  <manifest:file-entry manifest:media-type="image/png" manifest:full-path="Pictures/fbef8939875d5c00c1bfee8f03d54802.png"/>
  <manifest:file-entry manifest:media-type="image/png" manifest:full-path="Pictures/38bff04d282cb1479daf33a91fef57d4.png"/>
  <manifest:file-entry manifest:media-type="image/png" manifest:full-path="Pictures/70369b3bca1089a913537f324cd7e812.png"/>
  <manifest:file-entry manifest:media-type="image/jpeg" manifest:full-path="Pictures/cca978ae3d685dd05ec9ff5eaf7d74a0.jpg"/>
  <manifest:file-entry manifest:media-type="image/png" manifest:full-path="Pictures/b78ed14d52c9a1ae9f72f2862bd31162.png"/>
  <manifest:file-entry manifest:media-type="image/png" manifest:full-path="Pictures/97c2ba753fcbdfc7d3fc01a7b69f40e8.png"/>
  <manifest:file-entry manifest:media-type="image/png" manifest:full-path="Pictures/ce1e6456659f011a8d644cdfa06f8524.png"/>
  <manifest:file-entry manifest:media-type="image/png" manifest:full-path="Pictures/fcdd807d7fea3e906718000b9261e49b.png"/>
  <manifest:file-entry manifest:media-type="image/jpeg" manifest:full-path="Pictures/45d24ec266ae1a69f4d8b9e54770560e.jpg"/>
  <manifest:file-entry manifest:media-type="image/png" manifest:full-path="Pictures/216cec07d93f7f7fc854b89e75dce205.png"/>
  <manifest:file-entry manifest:media-type="image/jpeg" manifest:full-path="Pictures/cc632891225df23cdc260c52ac929ce5.jpg"/>
  <manifest:file-entry manifest:media-type="image/png" manifest:full-path="Pictures/3e046d5844cbc3d9aa4cb54738227e9f.png"/>
  <manifest:file-entry manifest:media-type="image/png" manifest:full-path="Pictures/0b05435059502e445b3f7de6ecee4d5e.png"/>
  <manifest:file-entry manifest:media-type="image/png" manifest:full-path="Pictures/920c3e4e29bbeb4eb3ecb46b6f6a9b88.png"/>
  <manifest:file-entry manifest:media-type="image/png" manifest:full-path="Pictures/60071b7d1d0c0e5e456534307fe9ab9c.png"/>
  <manifest:file-entry manifest:media-type="image/png" manifest:full-path="Pictures/63975b68d8a7fb5dee200be89df2abb7.png"/>
  <manifest:file-entry manifest:media-type="image/png" manifest:full-path="Pictures/1ac323db75247f94fd872683b006fed7.png"/>
  <manifest:file-entry manifest:media-type="image/png" manifest:full-path="Pictures/786d62ef4527bc294bf337a4ab3cfbbf.png"/>
  <manifest:file-entry manifest:media-type="image/jpeg" manifest:full-path="Pictures/6e975b97fa485ae6334689809d921b00.jpg"/>
  <manifest:file-entry manifest:media-type="image/png" manifest:full-path="Pictures/b7cf7556657c46775dd26a0b713f3228.png"/>
  <manifest:file-entry manifest:media-type="image/png" manifest:full-path="Pictures/4f117d3b9c598355edf46574b36791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llgemein:howto:makerbuino_bauanleitung1"/>IN ARBEIT/WORK in PROGRESS</text:span></text:p>
      <text:h text:style-name="Heading_20_1" text:outline-level="1"><text:bookmark-start text:name="__RefHeading___makerbuino_bauanleitung_1"/><text:bookmark-start text:name="makerbuino_bauanleitung"/>MAKERbuino Bauanleitung<text:bookmark-end text:name="__RefHeading___makerbuino_bauanleitung_1"/><text:bookmark-end text:name="makerbuino_bauanleitung"/></text:h>
      <text:p text:style-name="Text_20_body">Die Bauanleitung wird Schritt für Schritt erklärt. Damit die Lötpunkte später richtig funktionieren, sollte darauf geachtet werden, dass nicht zu viel bzw. zu wenig Lötzinn benutzt wird. Auch sogenannte „Kaltlötstellen“ sind zu vermeiden. Diese entstehen, wenn das Lötzinn nicht warm genug wurde bzw. der Lötkolben zu schnell abgezogen wurde.</text:p>
      <text:p text:style-name="Text_20_body"><text:a xlink:type="simple" xlink:href="http://makerbuino.com/wp-content/uploads/2017/08/44.jpg" text:style-name="Internet_20_link" text:visited-style-name="Visited_20_Internet_20_Link">Lötstellenbespiele</text:a></text:p>
      <text:p text:style-name="Text_20_body">Die Originalbilder stammen vom <text:span text:style-name="Strong_20_Emphasis">MAKERbuino</text:span>-Projekt: <text:a xlink:type="simple" xlink:href="https://www.makerbuino.com" text:style-name="Internet_20_link" text:visited-style-name="Visited_20_Internet_20_Link">www.makerbuino.com</text:a>.
Eine Erlaubnis sie hier zu veröffentlichen liegt vor.</text:p>
      <text:p text:style-name="Text_20_body">Viel Spaß beim Zusammenbauen!</text:p>
      <text:h text:style-name="Heading_20_2" text:outline-level="2"><text:bookmark-start text:name="__RefHeading___schritt_1sdcard-sockel_2"/><text:bookmark-start text:name="schritt_1sdcard-sockel"/>Schritt 1: SDCard-Sockel<text:bookmark-end text:name="__RefHeading___schritt_1sdcard-sockel_2"/><text:bookmark-end text:name="schritt_1sdcard-sockel"/></text:h>
      <text:p text:style-name="Text_20_body">Die SDCard wird das Speichermedium des MAKERbuino. Sie ist zwar mit lediglich 128MB für heutige Verhältnisse recht klein, allerdings benötigen die meisten Programme für den MAKERbuino nur ca. 30kB. Es passen also gut 4000 Programme dieser Größe auf die Speicherkarte.</text:p>
      <text:p text:style-name="Text_20_body">Damit die Speicherkarte vom MAKERbuino genutzt werden kann, benötigt man einen SDCard-Sockel, der auf die Platine gelötet wird. Der SDCard-Sockel sieht so aus:</text:p>
      <text:p text:style-name="Text_20_body"><draw:frame draw:style-name="media" draw:name=" SDCard-Sockel Legend" text:anchor-type="as-char" draw:z-index="0" svg:width="10.583333333333cm"><draw:text-box><text:p text:style-name="legendcenter"><draw:frame draw:style-name="media" draw:name=" SDCard-Sockel" text:anchor-type="as-char" draw:z-index="0" svg:width="10.583333333333cm" svg:height="7.8224637681159cm"><draw:image xlink:href="Pictures/ca730c4f6ae919798d429bbd2573b36e.gif" xlink:type="simple" xlink:show="embed" xlink:actuate="onLoad"/></draw:frame> SDCard-Sockel</text:p></draw:text-box></draw:frame></text:p>
      <text:p text:style-name="Text_20_body">Der Sockel wird auf die Rückseite der Platine an der Stelle <text:span text:style-name="Source_20_Text">SD SOCKET</text:span><text:note text:id="ftn0" text:note-class="footnote"><text:note-citation text:label="1)">1)</text:note-citation><text:note-body><text:p text:style-name="Text_20_body">SOCKET: Sockel</text:p></text:note-body></text:note> gelötet und es soll so aussehen, wenn er eingelötet ist:</text:p>
      <text:p text:style-name="Text_20_body"><draw:frame draw:style-name="media" draw:name="SDCard-Sockel eingelötet Legend" text:anchor-type="as-char" draw:z-index="0" svg:width="10.583333333333cm"><draw:text-box><text:p text:style-name="legendcenter"><draw:frame draw:style-name="media" draw:name="SDCard-Sockel eingelötet" text:anchor-type="as-char" draw:z-index="1" svg:width="10.583333333333cm" svg:height="7.0511458333333cm"><draw:image xlink:href="Pictures/c17d419bb5fd26f06b8fefbc426eba04.png" xlink:type="simple" xlink:show="embed" xlink:actuate="onLoad"/></draw:frame>SDCard-Sockel eingelötet</text:p></draw:text-box></draw:frame></text:p>
      <text:p text:style-name="Text_20_body">Dazu sind zunächst die äußeren vier Kontakte an der Seite anzulöten:</text:p>
      <text:p text:style-name="Text_20_body"><draw:frame draw:style-name="media" draw:name="SDCard-Sockel an der Seite löten Legend" text:anchor-type="as-char" draw:z-index="0" svg:width="10.583333333333cm"><draw:text-box><text:p text:style-name="legendcenter"><draw:frame draw:style-name="media" draw:name="SDCard-Sockel an der Seite löten" text:anchor-type="as-char" draw:z-index="2" svg:width="10.583333333333cm" svg:height="7.0511458333333cm"><draw:image xlink:href="Pictures/726d5b39b518b75842d33ec087c14c49.png" xlink:type="simple" xlink:show="embed" xlink:actuate="onLoad"/></draw:frame>SDCard-Sockel an der Seite löten</text:p></draw:text-box></draw:frame></text:p>
      <text:p text:style-name="Text_20_body">Im Anschluss werden die unteren Kontakt angelötet. Die rechten drei Kontakte werden <text:span text:style-name="Strong_20_Emphasis">NICHT</text:span> angelötet (s. grüner Rahmen). Sie werden nicht benötigt.</text:p>
      <text:p text:style-name="Text_20_body"><draw:frame draw:style-name="media" draw:name="SDCard-Sockel unten löten Legend" text:anchor-type="as-char" draw:z-index="0" svg:width="10.583333333333cm"><draw:text-box><text:p text:style-name="legendcenter"><draw:frame draw:style-name="media" draw:name="SDCard-Sockel unten löten" text:anchor-type="as-char" draw:z-index="3" svg:width="10.583333333333cm" svg:height="7.0511458333333cm"><draw:image xlink:href="Pictures/775216ab5f49c8beaff5ff10da4d2606.png" xlink:type="simple" xlink:show="embed" xlink:actuate="onLoad"/></draw:frame>SDCard-Sockel unten löten</text:p></draw:text-box></draw:frame></text:p>
      <text:h text:style-name="Heading_20_2" text:outline-level="2"><text:bookmark-start text:name="__RefHeading___schritt_2microcontroller-sockel_3"/><text:bookmark-start text:name="schritt_2microcontroller-sockel"/>Schritt 2: Microcontroller-Sockel<text:bookmark-end text:name="__RefHeading___schritt_2microcontroller-sockel_3"/><text:bookmark-end text:name="schritt_2microcontroller-sockel"/></text:h>
      <text:p text:style-name="Text_20_body">Als nächstes wird der 28 Pin Microcontroller-Sockel befestigt. </text:p>
      <text:p text:style-name="Text_20_body"><text:span text:style-name="Strong_20_Emphasis">ACHTUNG: Die Orientierung ist wichtig! Der Sockel hat eine kleine Vertiefung (grüner Rahmen), die in die gleiche Richtung wie auf der Platine zeigen muss.</text:span></text:p>
      <text:p text:style-name="Text_20_body"><draw:frame draw:style-name="media" draw:name="Microcontroller-Sockel Ausrichtung Legend" text:anchor-type="as-char" draw:z-index="0" svg:width="10.583333333333cm"><draw:text-box><text:p text:style-name="legendcenter"><draw:frame draw:style-name="media" draw:name="Microcontroller-Sockel Ausrichtung" text:anchor-type="as-char" draw:z-index="4" svg:width="10.583333333333cm" svg:height="7.0511458333333cm"><draw:image xlink:href="Pictures/f47c550fe571f933f3e19aa6fb6039a3.png" xlink:type="simple" xlink:show="embed" xlink:actuate="onLoad"/></draw:frame>Microcontroller-Sockel Ausrichtung</text:p></draw:text-box></draw:frame></text:p>
      <text:p text:style-name="Text_20_body">Der Sockel wird in die Platine gesteckt (vorsichtig, damit keine Beinchen abknicken) und von der anderen Seite verlötet.</text:p>
      <text:p text:style-name="Text_20_body"><draw:frame draw:style-name="media" draw:name="Microcontroller-Sockel verlötet Legend" text:anchor-type="as-char" draw:z-index="0" svg:width="10.583333333333cm"><draw:text-box><text:p text:style-name="legendcenter"><draw:frame draw:style-name="media" draw:name="Microcontroller-Sockel verlötet" text:anchor-type="as-char" draw:z-index="5" svg:width="10.583333333333cm" svg:height="7.0511458333333cm"><draw:image xlink:href="Pictures/016c7d798b919bd92230a67ad57acf0e.png" xlink:type="simple" xlink:show="embed" xlink:actuate="onLoad"/></draw:frame>Microcontroller-Sockel verlötet</text:p></draw:text-box></draw:frame></text:p>
      <text:p text:style-name="Text_20_body"><text:span text:style-name="Strong_20_Emphasis">TIPP:</text:span> Zuerst zwei diagonal gegenüberliegende Pins verlöten und dann den Rest. So kann der Sockel nicht verrutschen.</text:p>
      <text:p text:style-name="Text_20_body"><draw:frame draw:style-name="media" draw:name="Microcontroller-Sockel löten Legend" text:anchor-type="as-char" draw:z-index="0" svg:width="10.583333333333cm"><draw:text-box><text:p text:style-name="legendcenter"><draw:frame draw:style-name="media" draw:name="Microcontroller-Sockel löten" text:anchor-type="as-char" draw:z-index="6" svg:width="10.583333333333cm" svg:height="7.0511458333333cm"><draw:image xlink:href="Pictures/4a2f18d3c696347fa2d61ac63e81b4b7.png" xlink:type="simple" xlink:show="embed" xlink:actuate="onLoad"/></draw:frame>Microcontroller-Sockel löten</text:p></draw:text-box></draw:frame></text:p>
      <text:h text:style-name="Heading_20_2" text:outline-level="2"><text:bookmark-start text:name="__RefHeading___schritt_310k_ohm_widerstand_4"/><text:bookmark-start text:name="schritt_310k_ohm_widerstand"/>Schritt 3: 10k Ohm Widerstand<text:bookmark-end text:name="__RefHeading___schritt_310k_ohm_widerstand_4"/><text:bookmark-end text:name="schritt_310k_ohm_widerstand"/></text:h>
      <text:p text:style-name="Text_20_body">Der 10k Ohm Widerstand (Farben: braun, schwarz, schwarz, rot, braun) wird auf der Vorderseite an der Markierung <text:span text:style-name="Source_20_Text">R2</text:span> am unteren Ende der Platine eingelötet. Er wird für das Display benötigt.</text:p>
      <text:p text:style-name="Text_20_body"><draw:frame draw:style-name="media" draw:name="10k Ohm Widerstand Ausrichtung Legend" text:anchor-type="as-char" draw:z-index="0" svg:width="10.583333333333cm"><draw:text-box><text:p text:style-name="legendcenter"><draw:frame draw:style-name="media" draw:name="10k Ohm Widerstand Ausrichtung" text:anchor-type="as-char" draw:z-index="7" svg:width="10.583333333333cm" svg:height="7.0511458333333cm"><draw:image xlink:href="Pictures/71e4943a1fca9ac02d9004303bc5b4b9.png" xlink:type="simple" xlink:show="embed" xlink:actuate="onLoad"/></draw:frame>10k Ohm Widerstand Ausrichtung</text:p></draw:text-box></draw:frame></text:p>
      <text:p text:style-name="Text_20_body">In diese Richtung soll der Widerstand eingelötet werden. </text:p>
      <text:p text:style-name="Text_20_body"><draw:frame draw:style-name="media" draw:name="10k Ohm Widerstand eingelötet Legend" text:anchor-type="as-char" draw:z-index="0" svg:width="10.583333333333cm"><draw:text-box><text:p text:style-name="legendcenter"><draw:frame draw:style-name="media" draw:name="10k Ohm Widerstand eingelötet" text:anchor-type="as-char" draw:z-index="8" svg:width="10.583333333333cm" svg:height="7.0511458333333cm"><draw:image xlink:href="Pictures/2c4604def89b964131979779844cd381.png" xlink:type="simple" xlink:show="embed" xlink:actuate="onLoad"/></draw:frame>10k Ohm Widerstand eingelötet</text:p></draw:text-box></draw:frame></text:p>
      <text:p text:style-name="Text_20_body"><text:span text:style-name="Strong_20_Emphasis">TIPP:</text:span> Damit der Widerstand beim Löten nicht verrutscht, biegt man die Beinchen um.</text:p>
      <text:p text:style-name="Text_20_body"><draw:frame draw:style-name="media" draw:name="10k Ohm Widerstand fixiert Legend" text:anchor-type="as-char" draw:z-index="0" svg:width="10.583333333333cm"><draw:text-box><text:p text:style-name="legendcenter"><draw:frame draw:style-name="media" draw:name="10k Ohm Widerstand fixiert" text:anchor-type="as-char" draw:z-index="9" svg:width="10.583333333333cm" svg:height="7.0511458333333cm"><draw:image xlink:href="Pictures/fbef8939875d5c00c1bfee8f03d54802.png" xlink:type="simple" xlink:show="embed" xlink:actuate="onLoad"/></draw:frame>10k Ohm Widerstand fixiert</text:p></draw:text-box></draw:frame></text:p>
      <text:p text:style-name="Text_20_body"><text:span text:style-name="Strong_20_Emphasis">WICHTIG: Nach dem Einlöten werden die Beinchen mit dem Seidenschneider gekürzt. Dies wird im übrigen bei allen Pins getan. Ansonsten kann es zu Kurzschlüssen kommen.</text:span></text:p>
      <text:p text:style-name="Text_20_body"><draw:frame draw:style-name="media" draw:name="10k Ohm Widerstand Pins abschneiden Legend" text:anchor-type="as-char" draw:z-index="0" svg:width="10.583333333333cm"><draw:text-box><text:p text:style-name="legendcenter"><draw:frame draw:style-name="media" draw:name="10k Ohm Widerstand Pins abschneiden" text:anchor-type="as-char" draw:z-index="10" svg:width="10.583333333333cm" svg:height="7.0511458333333cm"><draw:image xlink:href="Pictures/38bff04d282cb1479daf33a91fef57d4.png" xlink:type="simple" xlink:show="embed" xlink:actuate="onLoad"/></draw:frame>10k Ohm Widerstand Pins abschneiden</text:p></draw:text-box></draw:frame></text:p>
      <text:p text:style-name="Text_20_body"><text:span text:style-name="Strong_20_Emphasis">Die abgeschnittenen Pins werden später noch benötigt, also gut weglegen!!</text:span></text:p>
      <text:p text:style-name="Text_20_body"><draw:frame draw:style-name="media" draw:name="10k Ohm Widerstand Pins gut weglegen. Legend" text:anchor-type="as-char" draw:z-index="0" svg:width="10.583333333333cm"><draw:text-box><text:p text:style-name="legendcenter"><draw:frame draw:style-name="media" draw:name="10k Ohm Widerstand Pins gut weglegen." text:anchor-type="as-char" draw:z-index="11" svg:width="10.583333333333cm" svg:height="7.0511458333333cm"><draw:image xlink:href="Pictures/70369b3bca1089a913537f324cd7e812.png" xlink:type="simple" xlink:show="embed" xlink:actuate="onLoad"/></draw:frame>10k Ohm Widerstand Pins gut weglegen.</text:p></draw:text-box></draw:frame></text:p>
      <text:h text:style-name="Heading_20_2" text:outline-level="2"><text:bookmark-start text:name="__RefHeading___schritt_416mhz_quarz_5"/><text:bookmark-start text:name="schritt_416mhz_quarz"/>Schritt 4: 16MHz Quarz<text:bookmark-end text:name="__RefHeading___schritt_416mhz_quarz_5"/><text:bookmark-end text:name="schritt_416mhz_quarz"/></text:h>
      <text:p text:style-name="Text_20_body">Ein Quarz wird für die Taktung des Microcontrollers benötigt. Er gibt quasi den „Herzschlag“ des Prozessors und der restlichen Systeme vor.</text:p>
      <text:p text:style-name="Text_20_body"><draw:frame draw:style-name="media" draw:name="Quarz Legend" text:anchor-type="as-char" draw:z-index="0" svg:width="10.583333333333cm"><draw:text-box><text:p text:style-name="legendcenter"><draw:frame draw:style-name="media" draw:name="Quarz" text:anchor-type="as-char" draw:z-index="12" svg:width="10.583333333333cm" svg:height="7.9375cm"><draw:image xlink:href="Pictures/cca978ae3d685dd05ec9ff5eaf7d74a0.jpg" xlink:type="simple" xlink:show="embed" xlink:actuate="onLoad"/></draw:frame>Quarz</text:p></draw:text-box></draw:frame></text:p>
      <text:p text:style-name="Text_20_body">Der 16MHz<text:note text:id="ftn1" text:note-class="footnote"><text:note-citation text:label="2)">2)</text:note-citation><text:note-body><text:p text:style-name="Text_20_body">MHz: Millionen Schwingungen pro Sekunde</text:p></text:note-body></text:note>-Quarz wird an die Stelle <text:span text:style-name="Source_20_Text">Q1</text:span> auf die Vorderseite der Platine eingelötet. </text:p>
      <text:p text:style-name="Text_20_body"><draw:frame draw:style-name="media" draw:name="Quarz auf der Vorderseite Legend" text:anchor-type="as-char" draw:z-index="0" svg:width="10.583333333333cm"><draw:text-box><text:p text:style-name="legendcenter"><draw:frame draw:style-name="media" draw:name="Quarz auf der Vorderseite" text:anchor-type="as-char" draw:z-index="13" svg:width="10.583333333333cm" svg:height="7.0511458333333cm"><draw:image xlink:href="Pictures/b78ed14d52c9a1ae9f72f2862bd31162.png" xlink:type="simple" xlink:show="embed" xlink:actuate="onLoad"/></draw:frame>Quarz auf der Vorderseite</text:p></draw:text-box></draw:frame></text:p>
      <text:p text:style-name="Text_20_body">Auch hier werden wieder die Pins umgebogen, damit er beim Einlöten nicht verrutscht.</text:p>
      <text:p text:style-name="Text_20_body"><draw:frame draw:style-name="media" draw:name="Quarz auf der Rückseite Legend" text:anchor-type="as-char" draw:z-index="0" svg:width="10.583333333333cm"><draw:text-box><text:p text:style-name="legendcenter"><draw:frame draw:style-name="media" draw:name="Quarz auf der Rückseite" text:anchor-type="as-char" draw:z-index="14" svg:width="10.583333333333cm" svg:height="7.0511458333333cm"><draw:image xlink:href="Pictures/97c2ba753fcbdfc7d3fc01a7b69f40e8.png" xlink:type="simple" xlink:show="embed" xlink:actuate="onLoad"/></draw:frame>Quarz auf der Rückseite</text:p></draw:text-box></draw:frame></text:p>
      <text:h text:style-name="Heading_20_2" text:outline-level="2"><text:bookmark-start text:name="__RefHeading___schritt_5zwei_22pf_kondensatoren_6"/><text:bookmark-start text:name="schritt_5zwei_22pf_kondensatoren"/>Schritt 5: zwei 22pF Kondensatoren<text:bookmark-end text:name="__RefHeading___schritt_5zwei_22pf_kondensatoren_6"/><text:bookmark-end text:name="schritt_5zwei_22pf_kondensatoren"/></text:h>
      <text:p text:style-name="Text_20_body">Ein Kondensator kann eine kleine Menge elektrischer Energie zwischenspeichern. Sie werden auf der Platine benötigt, damit der Quarz schwingen kann. </text:p>
      <text:p text:style-name="Text_20_body"><draw:frame draw:style-name="media" draw:name="Keramikkondensator 22pF Legend" text:anchor-type="as-char" draw:z-index="0" svg:width="10.583333333333cm"><draw:text-box><text:p text:style-name="legendcenter"><draw:frame draw:style-name="media" draw:name="Keramikkondensator 22pF" text:anchor-type="as-char" draw:z-index="15" svg:width="10.583333333333cm" svg:height="10.583333333333cm"><draw:image xlink:href="Pictures/ce1e6456659f011a8d644cdfa06f8524.png" xlink:type="simple" xlink:show="embed" xlink:actuate="onLoad"/></draw:frame>Keramikkondensator 22pF</text:p></draw:text-box></draw:frame></text:p>
      <text:p text:style-name="Text_20_body">Die beiden Kondensatoren <text:span text:style-name="Source_20_Text">C1</text:span> und <text:span text:style-name="Source_20_Text">C2</text:span> werden neben den Quarz <text:span text:style-name="Source_20_Text">Q1</text:span> eingelötet.
Die Ausrichtung dieser Kondensatoren ist egal. Bei den Elektrolytkondensatoren ist das nicht egal vgl. Schritt 7.</text:p>
      <text:p text:style-name="Text_20_body"><draw:frame draw:style-name="media" draw:name="Keramikkondensato 22pF Legend" text:anchor-type="as-char" draw:z-index="0" svg:width="10.583333333333cm"><draw:text-box><text:p text:style-name="legendcenter"><draw:frame draw:style-name="media" draw:name="Keramikkondensato 22pF" text:anchor-type="as-char" draw:z-index="16" svg:width="10.583333333333cm" svg:height="7.0511458333333cm"><draw:image xlink:href="Pictures/fcdd807d7fea3e906718000b9261e49b.png" xlink:type="simple" xlink:show="embed" xlink:actuate="onLoad"/></draw:frame>Keramikkondensato 22pF</text:p></draw:text-box></draw:frame></text:p>
      <text:h text:style-name="Heading_20_2" text:outline-level="2"><text:bookmark-start text:name="__RefHeading___schritt_6zwei_schiebeschalter_7"/><text:bookmark-start text:name="schritt_6zwei_schiebeschalter"/>Schritt 6: zwei Schiebeschalter<text:bookmark-end text:name="__RefHeading___schritt_6zwei_schiebeschalter_7"/><text:bookmark-end text:name="schritt_6zwei_schiebeschalter"/></text:h>
      <text:p text:style-name="Text_20_body">Die beiden nächsten Schiebeschalter <text:span text:style-name="Source_20_Text">SWITCH1</text:span> und <text:span text:style-name="Source_20_Text">SWITCH2</text:span>, werden zum ein-/ausschalten der Konsole und zum stummschalten des Lautsprechers (Speaker) verwendet.</text:p>
      <text:p text:style-name="Text_20_body"><draw:frame draw:style-name="media" draw:name="Schiebeschalter Legend" text:anchor-type="as-char" draw:z-index="0" svg:width="10.583333333333cm"><draw:text-box><text:p text:style-name="legendcenter"><draw:frame draw:style-name="media" draw:name="Schiebeschalter" text:anchor-type="as-char" draw:z-index="17" svg:width="10.583333333333cm" svg:height="10.583333333333cm"><draw:image xlink:href="Pictures/45d24ec266ae1a69f4d8b9e54770560e.jpg" xlink:type="simple" xlink:show="embed" xlink:actuate="onLoad"/></draw:frame>Schiebeschalter</text:p></draw:text-box></draw:frame></text:p>
      <text:p text:style-name="Text_20_body">Die Schiebeschalter werden auf die Frontseite an den Positionen <text:span text:style-name="Source_20_Text">SWITCH1</text:span> und <text:span text:style-name="Source_20_Text">SWITCH2</text:span> eingelötet. Dabei sollen die Schalter gut auf der Platine aufsitzen, damit sie beim Schalten nicht abbrechen.</text:p>
      <text:p text:style-name="Text_20_body"><draw:frame draw:style-name="media" draw:name="Schiebeschalter Vorderseite Legend" text:anchor-type="as-char" draw:z-index="0" svg:width="10.583333333333cm"><draw:text-box><text:p text:style-name="legendcenter"><draw:frame draw:style-name="media" draw:name="Schiebeschalter Vorderseite" text:anchor-type="as-char" draw:z-index="18" svg:width="10.583333333333cm" svg:height="7.0511458333333cm"><draw:image xlink:href="Pictures/216cec07d93f7f7fc854b89e75dce205.png" xlink:type="simple" xlink:show="embed" xlink:actuate="onLoad"/></draw:frame>Schiebeschalter Vorderseite</text:p></draw:text-box></draw:frame></text:p>
      <text:p text:style-name="Text_20_body">Der linke schaltet den Lautsprecher. Der rechte schaltet die Konsole ein bzw. aus.</text:p>
      <text:h text:style-name="Heading_20_2" text:outline-level="2"><text:bookmark-start text:name="__RefHeading___schritt_7drei_100uf_elektrolytkondensatoren_8"/><text:bookmark-start text:name="schritt_7drei_100uf_elektrolytkondensatoren"/>Schritt 7: drei 100uF Elektrolytkondensatoren<text:bookmark-end text:name="__RefHeading___schritt_7drei_100uf_elektrolytkondensatoren_8"/><text:bookmark-end text:name="schritt_7drei_100uf_elektrolytkondensatoren"/></text:h>
      <text:p text:style-name="Text_20_body">Die 100µF Elektrolytkondensatoren<text:note text:id="ftn2" text:note-class="footnote"><text:note-citation text:label="3)">3)</text:note-citation><text:note-body><text:p text:style-name="Text_20_body">µF: mikro Farad; also tausendstel Farad; wird häufig mit <text:span text:style-name="Source_20_Text">u</text:span> abgekürzt, weil das griechische <text:span text:style-name="Source_20_Text">mü</text:span> nicht in jeder Schriftart verfügbar ist.</text:p></text:note-body></text:note> <text:span text:style-name="Source_20_Text">C4</text:span>, <text:span text:style-name="Source_20_Text">C5</text:span> und <text:span text:style-name="Source_20_Text">C7</text:span> sehen aus wie kleine „Tönnchen“. </text:p>
      <text:p text:style-name="Text_20_body"><draw:frame draw:style-name="media" draw:name="100µF-Elektrolytkondensator Legend" text:anchor-type="as-char" draw:z-index="0" svg:width="10.583333333333cm"><draw:text-box><text:p text:style-name="legendcenter"><draw:frame draw:style-name="media" draw:name="100µF-Elektrolytkondensator" text:anchor-type="as-char" draw:z-index="19" svg:width="10.583333333333cm" svg:height="10.583333333333cm"><draw:image xlink:href="Pictures/cc632891225df23cdc260c52ac929ce5.jpg" xlink:type="simple" xlink:show="embed" xlink:actuate="onLoad"/></draw:frame>100µF-Elektrolytkondensator</text:p></draw:text-box></draw:frame></text:p>
      <text:p text:style-name="Text_20_body">Sie werden auf die Vorderseite eingelötet.</text:p>
      <text:p text:style-name="Text_20_body"><text:span text:style-name="Strong_20_Emphasis">WICHTIG: Anders als bei Keramikkondensatoren haben Elektrolytkondensatoren einen <text:span text:style-name="Source_20_Text">plus</text:span>- und <text:span text:style-name="Source_20_Text">minus</text:span>-Pin. Der <text:span text:style-name="Source_20_Text">minus</text:span>-Pin ist mit einem dicken weißen Streifen versehen.</text:span></text:p>
      <text:p text:style-name="Text_20_body"><draw:frame draw:style-name="media" draw:name="100µF-Elektrolytkondensator Polung Legend" text:anchor-type="as-char" draw:z-index="0" svg:width="10.583333333333cm"><draw:text-box><text:p text:style-name="legendcenter"><draw:frame draw:style-name="media" draw:name="100µF-Elektrolytkondensator Polung" text:anchor-type="as-char" draw:z-index="20" svg:width="10.583333333333cm" svg:height="7.0511458333333cm"><draw:image xlink:href="Pictures/3e046d5844cbc3d9aa4cb54738227e9f.png" xlink:type="simple" xlink:show="embed" xlink:actuate="onLoad"/></draw:frame>100µF-Elektrolytkondensator Polung</text:p></draw:text-box></draw:frame></text:p>
      <text:h text:style-name="Heading_20_2" text:outline-level="2"><text:bookmark-start text:name="__RefHeading___schritt_83.3v_spannungsregler_und_2n2222_transistor_9"/><text:bookmark-start text:name="schritt_83.3v_spannungsregler_und_2n2222_transistor"/>Schritt 8: 3.3V Spannungsregler und 2n2222 Transistor<text:bookmark-end text:name="__RefHeading___schritt_83.3v_spannungsregler_und_2n2222_transistor_9"/><text:bookmark-end text:name="schritt_83.3v_spannungsregler_und_2n2222_transistor"/></text:h>
      <text:p text:style-name="Text_20_body"><text:span text:style-name="Strong_20_Emphasis">WICHTIG: Die nächsten beiden Komponenten sind kaum zu unterscheiden. Auf dem Transistor steht etwas wie <text:span text:style-name="Source_20_Text">KSP 2222A - 708</text:span>. Der Text kann aber je nach Hersteller variieren.</text:span></text:p>
      <text:p text:style-name="Text_20_body"><draw:frame draw:style-name="media" draw:name="Spannungsregler und Transistor Legend" text:anchor-type="as-char" draw:z-index="0" svg:width="10.583333333333cm"><draw:text-box><text:p text:style-name="legendcenter"><draw:frame draw:style-name="media" draw:name="Spannungsregler und Transistor" text:anchor-type="as-char" draw:z-index="21" svg:width="10.583333333333cm" svg:height="7.0511458333333cm"><draw:image xlink:href="Pictures/0b05435059502e445b3f7de6ecee4d5e.png" xlink:type="simple" xlink:show="embed" xlink:actuate="onLoad"/></draw:frame>Spannungsregler und Transistor</text:p></draw:text-box></draw:frame></text:p>
      <text:p text:style-name="Text_20_body">Beide Komponenten werden auf die Vorderseite der Platine gelötet. Der Spannungsregler gehört an die Position <text:span text:style-name="Source_20_Text">IC2 3.3V</text:span> und der Transistor an die Position <text:span text:style-name="Source_20_Text">T1 2N2222</text:span>. </text:p>
      <text:p text:style-name="Text_20_body"><draw:frame draw:style-name="media" draw:name="Spannungsregler und Transistor von oben Legend" text:anchor-type="as-char" draw:z-index="0" svg:width="10.583333333333cm"><draw:text-box><text:p text:style-name="legendcenter"><draw:frame draw:style-name="media" draw:name="Spannungsregler und Transistor von oben" text:anchor-type="as-char" draw:z-index="22" svg:width="10.583333333333cm" svg:height="7.0511458333333cm"><draw:image xlink:href="Pictures/920c3e4e29bbeb4eb3ecb46b6f6a9b88.png" xlink:type="simple" xlink:show="embed" xlink:actuate="onLoad"/></draw:frame>Spannungsregler und Transistor von oben</text:p></draw:text-box></draw:frame></text:p>
      <text:p text:style-name="Text_20_body"><text:span text:style-name="Strong_20_Emphasis">WICHTIG: Die Richtung ist wichtig. Die flache Seite soll in Richtung Platine gebogen werden, so dass die Komponenten im eingezeichneten Viereck liegt. Die wird durch vorsichtiges Umbiegen der Komponeten erreicht.</text:span></text:p>
      <text:p text:style-name="Text_20_body"><draw:frame draw:style-name="media" draw:name="Spannungsregler und Transistor fertig eingelötet Legend" text:anchor-type="as-char" draw:z-index="0" svg:width="10.583333333333cm"><draw:text-box><text:p text:style-name="legendcenter"><draw:frame draw:style-name="media" draw:name="Spannungsregler und Transistor fertig eingelötet" text:anchor-type="as-char" draw:z-index="23" svg:width="10.583333333333cm" svg:height="7.0511458333333cm"><draw:image xlink:href="Pictures/60071b7d1d0c0e5e456534307fe9ab9c.png" xlink:type="simple" xlink:show="embed" xlink:actuate="onLoad"/></draw:frame>Spannungsregler und Transistor fertig eingelötet</text:p></draw:text-box></draw:frame></text:p>
      <text:h text:style-name="Heading_20_2" text:outline-level="2"><text:bookmark-start text:name="__RefHeading___schritt_9nokia_5110_lcd_bildschirm_10"/><text:bookmark-start text:name="schritt_9nokia_5110_lcd_bildschirm"/>Schritt 9: Nokia 5110 LCD Bildschirm<text:bookmark-end text:name="__RefHeading___schritt_9nokia_5110_lcd_bildschirm_10"/><text:bookmark-end text:name="schritt_9nokia_5110_lcd_bildschirm"/></text:h>
      <text:p text:style-name="Text_20_body">Der LCD-Bildschirm<text:note text:id="ftn3" text:note-class="footnote"><text:note-citation text:label="4)">4)</text:note-citation><text:note-body><text:p text:style-name="Text_20_body">LCD: liquid crystal display; Flüssigkristallbildschrim</text:p></text:note-body></text:note> wird als Anzeige verwendet. Hier gibt es zwei Varianten eine <text:span text:style-name="Source_20_Text">alte</text:span> und eine <text:span text:style-name="Source_20_Text">neue</text:span>. Also muss zunächst überprüft werden, welche Variante im Paket enthalten ist.</text:p>
      <text:p text:style-name="Text_20_body"><draw:frame draw:style-name="media" draw:name="LCD-Varianten neu und alt Legend" text:anchor-type="as-char" draw:z-index="0" svg:width="10.583333333333cm"><draw:text-box><text:p text:style-name="legendcenter"><draw:frame draw:style-name="media" draw:name="LCD-Varianten neu und alt" text:anchor-type="as-char" draw:z-index="24" svg:width="10.583333333333cm" svg:height="7.0511458333333cm"><draw:image xlink:href="Pictures/63975b68d8a7fb5dee200be89df2abb7.png" xlink:type="simple" xlink:show="embed" xlink:actuate="onLoad"/></draw:frame>LCD-Varianten neu und alt</text:p></draw:text-box></draw:frame></text:p>
      <text:p text:style-name="Text_20_body">Die folgenden Schritte beziehen sich auf die <text:span text:style-name="Strong_20_Emphasis"><text:span text:style-name="Source_20_Text">neue</text:span> Variante</text:span>. Hier geht zu einer eigenen Seite für die <text:span text:style-name="Source_20_Text">alte</text:span> Variante.</text:p>
      <text:p text:style-name="Text_20_body">Für den Einbau des Bildschirms werden die M2-Schrauben, Muttern und Abstandshalter benötigt. </text:p>
      <text:p text:style-name="Text_20_body"><draw:frame draw:style-name="media" draw:name="LCD mit M2-Schrauben fixieren Legend" text:anchor-type="as-char" draw:z-index="0" svg:width="10.583333333333cm"><draw:text-box><text:p text:style-name="legendcenter"><draw:frame draw:style-name="media" draw:name="LCD mit M2-Schrauben fixieren" text:anchor-type="as-char" draw:z-index="25" svg:width="10.583333333333cm" svg:height="7.0511458333333cm"><draw:image xlink:href="Pictures/1ac323db75247f94fd872683b006fed7.png" xlink:type="simple" xlink:show="embed" xlink:actuate="onLoad"/></draw:frame>LCD mit M2-Schrauben fixieren</text:p></draw:text-box></draw:frame></text:p>
      <text:p text:style-name="Text_20_body"><text:span text:style-name="Strong_20_Emphasis">WICHTIG: BEVOR der Bildschirm eingelötet wird, sollten nochmal alle Lötstellen des Microcontroller-Sockel überprüft werden. Sie sollten alle aussehen wie kleine <text:span text:style-name="Source_20_Text">Vulkane</text:span> und keine Kaltlötstellen haben. Nachdem der Bildschirm eingelötet wurde, kommt man nicht mehr an diese Lötstellen heran!</text:span></text:p>
      <text:p text:style-name="Text_20_body"><text:span text:style-name="Strong_20_Emphasis">WICHTIG:</text:span> Bevor der Bildschirm selbst gelötet wird. Sollte dieser mit zwei M2-Schrauben und Abstandshalter auf der Platine verschraubt werden. <text:note text:id="ftn4" text:note-class="footnote"><text:note-citation text:label="5)">5)</text:note-citation><text:note-body><text:p text:style-name="Text_20_body">Am unteren Ende bei den Schaltern</text:p></text:note-body></text:note> Dies verhindert das Verrutschen während des Lötens. Beim Löten muss darauf geachtet werden, dass keine Verbindungen zwischen den Pins hergestellt werden. Falls dies passiert, dann muss das Lötzinn mit der Pumpe oder Entlötlitze entfernt werden und die Lötpunkte neu gesetzt werden.</text:p>
      <text:p text:style-name="Text_20_body"><draw:frame draw:style-name="media" draw:name="LCD eingebaut Legend" text:anchor-type="as-char" draw:z-index="0" svg:width="10.583333333333cm"><draw:text-box><text:p text:style-name="legendcenter"><draw:frame draw:style-name="media" draw:name="LCD eingebaut" text:anchor-type="as-char" draw:z-index="26" svg:width="10.583333333333cm" svg:height="7.0511458333333cm"><draw:image xlink:href="Pictures/786d62ef4527bc294bf337a4ab3cfbbf.png" xlink:type="simple" xlink:show="embed" xlink:actuate="onLoad"/></draw:frame>LCD eingebaut</text:p></draw:text-box></draw:frame></text:p>
      <text:h text:style-name="Heading_20_2" text:outline-level="2"><text:bookmark-start text:name="__RefHeading___schritt_10fehlt_in_der_originalanleitung_11"/><text:bookmark-start text:name="schritt_10fehlt_in_der_originalanleitung"/>Schritt 10: fehlt in der Originalanleitung<text:bookmark-end text:name="__RefHeading___schritt_10fehlt_in_der_originalanleitung_11"/><text:bookmark-end text:name="schritt_10fehlt_in_der_originalanleitung"/></text:h>
      <text:p text:style-name="Text_20_body">Dieser Schritt fehlt in der Originalanleitung.</text:p>
      <text:h text:style-name="Heading_20_2" text:outline-level="2"><text:bookmark-start text:name="__RefHeading___schritt_11atmega328_mikrocontroller_12"/><text:bookmark-start text:name="schritt_11atmega328_mikrocontroller"/>Schritt 11: ATmega328 Mikrocontroller<text:bookmark-end text:name="__RefHeading___schritt_11atmega328_mikrocontroller_12"/><text:bookmark-end text:name="schritt_11atmega328_mikrocontroller"/></text:h>
      <text:p text:style-name="Text_20_body">Jetzt wird nicht gelötet, sondern „nur“ gesteckt. Das „Hirn“ der Konsole der Mikrocontroller wird jetzt eingesetzt. Häufig gemachte Fehler dabei sind eine falsche Ausrichtung des Prozessors, des Sockels oder das Umbiegen der Pins. Hier ist eine ruhige Hand gefragt und etwas Geduld.</text:p>
      <text:p text:style-name="Text_20_body">Die Richtung kann durch eine kleine Vertiefung (<text:span text:style-name="Source_20_Text">notch</text:span>) an einer der beiden kurzen Seiten festgelegt werden. Diese Vertiefung gehört in Richtung der Vertiefung des Sockels vgl. Schritt 2 so wie auf der Platine aufgezeichnet.</text:p>
      <text:p text:style-name="Text_20_body"><draw:frame draw:style-name="media" draw:name=" Mikrocontroller Vertiefung (&quot;notch&quot;)finden Legend" text:anchor-type="as-char" draw:z-index="0" svg:width="10.583333333333cm"><draw:text-box><text:p text:style-name="legendcenter"><draw:frame draw:style-name="media" draw:name=" Mikrocontroller Vertiefung (&quot;notch&quot;)finden" text:anchor-type="as-char" draw:z-index="27" svg:width="10.583333333333cm" svg:height="10.583333333333cm"><draw:image xlink:href="Pictures/6e975b97fa485ae6334689809d921b00.jpg" xlink:type="simple" xlink:show="embed" xlink:actuate="onLoad"/></draw:frame> Mikrocontroller Vertiefung ("notch")finden</text:p></draw:text-box></draw:frame></text:p>
      <text:p text:style-name="Text_20_body">Bevor es ans Einsetzen geht, müssen die Pins geprüft werden. Sie sollen alle gerade in einer Linie sein. Falls nötig kann dies durch vorsichtiges Biegen korrigiert werden.</text:p>
      <text:p text:style-name="Text_20_body"><draw:frame draw:style-name="media" draw:name=" Mirkocontroller Pins prüfen Legend" text:anchor-type="as-char" draw:z-index="0" svg:width="10.583333333333cm"><draw:text-box><text:p text:style-name="legendcenter"><draw:frame draw:style-name="media" draw:name=" Mirkocontroller Pins prüfen" text:anchor-type="as-char" draw:z-index="28" svg:width="10.583333333333cm" svg:height="7.0511458333333cm"><draw:image xlink:href="Pictures/b7cf7556657c46775dd26a0b713f3228.png" xlink:type="simple" xlink:show="embed" xlink:actuate="onLoad"/></draw:frame> Mirkocontroller Pins prüfen</text:p></draw:text-box></draw:frame></text:p>
      <text:p text:style-name="Text_20_body">Der Prozessor sollte vorsichtig in den Sockel gelegt werden, so dass alle Pins in den vorgesehenen Kontakten liegen. Erst dann wird der Prozessor vorsichtig und gleichmäßig in den Sockel gedrückt. Da der Prozessor relativ lang ist, können die Pins leicht verkanten und umbiegen.</text:p>
      <text:p text:style-name="Text_20_body">Wenn der Prozessor richtig sitzt, sollte er mit dem schwarzen Gehäuse auf dem Sockel aufliegen.</text:p>
      <text:p text:style-name="Text_20_body"><draw:frame draw:style-name="media" draw:name=" Mirkocontroller eingesetzt Legend" text:anchor-type="as-char" draw:z-index="0" svg:width="10.583333333333cm"><draw:text-box><text:p text:style-name="legendcenter"><draw:frame draw:style-name="media" draw:name=" Mirkocontroller eingesetzt" text:anchor-type="as-char" draw:z-index="29" svg:width="10.583333333333cm" svg:height="7.0511458333333cm"><draw:image xlink:href="Pictures/4f117d3b9c598355edf46574b367917b.png" xlink:type="simple" xlink:show="embed" xlink:actuate="onLoad"/></draw:frame> Mirkocontroller eingesetzt</text:p></draw:text-box></draw:frame></text:p>
      <text:h text:style-name="Heading_20_2" text:outline-level="2"><text:bookmark-start text:name="__RefHeading___schritt_12erster_funktionstest_13"/><text:bookmark-start text:name="schritt_12erster_funktionstest"/>Schritt 12: Erster Funktionstest<text:bookmark-end text:name="__RefHeading___schritt_12erster_funktionstest_13"/><text:bookmark-end text:name="schritt_12erster_funktionstest"/></text:h>
      <text:p text:style-name="Text_20_body">Nun sind alle Kernkomponenten auf dem MAKERbuino verlötet. Das heisst es kann ein erster Funktionstest gemacht werden, ob bis hierher alles korrekt verbaut wurde.</text:p>
      <text:p text:style-name="Text_20_body">Zunächst wird die Batterie an die Platine angeschlossen. Anschließend wird mit dem Ein-/Ausschalter der MAKERbuino gestartet. Wenn alles korrekt funktioniert, dann sollte jetzt eine Textnachricht auf dem Bildschirm erscheinen. Falls der Bildschirm zu dunkel ist, ist das normal. Die Regelung für den Bildschirm wird später eingebaut.</text:p>
      <text:p text:style-name="Text_20_body">Auch kann eine Anzeige wie <text:span text:style-name="Source_20_Text">battery low, please turn off</text:span> sinngemäß: <text:span text:style-name="Source_20_Text">Batterie ist leer, bitte abschalten</text:span> erscheinen. Die Ladeplatinen für die Batterie wird ebenfalls später verbaut.</text:p>
      <text:p text:style-name="Text_20_body"><text:span text:style-name="Strong_20_Emphasis">WICHTIG: Falls der Bildschirm nichts anzeigt: NERVEN BEHALTEN!</text:span></text:p>
      <text:p text:style-name="Text_20_body">Folgende Punkte können probiert werden, um das Problem zu lösen:</text:p>
      <text:list text:style-name="List_20_1" text:continue-numbering="false">
        <text:list-item>
          <text:p text:style-name="List_20_1_Content_First"> Ist der Mikrocontroller in der richtigen Richtung eingesetzt worden? (vergleiche Schritt 11 und Vertiefung beachten!)</text:p>
        </text:list-item>
        <text:list-item>
          <text:p text:style-name="List_20_1_Content"> Wurde der Spannungsregler und Transistor nicht vertauscht (vergleiche Schritt 8)</text:p>
        </text:list-item>
        <text:list-item>
          <text:p text:style-name="List_20_1_Content"> Wurde der Spannungsregler und Transistor richtig herum verlötet? (vergleiche Schritt 8)</text:p>
        </text:list-item>
        <text:list-item>
          <text:p text:style-name="List_20_1_Content"> Alle Lötpunkte überprüfen, ob sie wie schöne „Vulkan“ aussehen (vergleiche Lötstellen am Anfang). Auffällige Lötstellen sollten mit dem Lötkolben nochmals vorsichtig nachgelötet werden.</text:p>
        </text:list-item>
        <text:list-item>
          <text:p text:style-name="List_20_1_Content"> Alle Kontakt überprüfen, ob Brücken zwischen den Kontakten entstanden sind. Diese müssen getrennt werden, um Kurzschlüsse zu verhindern. (vergleiche Lötstellen am Anfang)</text:p>
        </text:list-item>
        <text:list-item>
          <text:p text:style-name="List_20_1_Content_Last"> Sind die Elektrolytkondensatoren richtig herum eingelötet. (vergleiche Schritt 7 und Polarität prüfen)</text:p>
        </text:list-item>
      </text:list>
      <text:p text:style-name="Text_20_body"><text:span text:style-name="Strong_20_Emphasis">Falls die obigen Punkte alle überprüft wurden und der Fehler immer noch besteht</text:span>, so empfiehlt der Anbieter eine Forumsbeitrag mit einem Foto der Vorder- und Rückseite im <text:a xlink:type="simple" xlink:href="https://community.makerbuino.com/c/support" text:style-name="Internet_20_link" text:visited-style-name="Visited_20_Internet_20_Link">community Forum</text:a>  zu öffnen ODER eine freundliche <text:a xlink:type="simple" xlink:href="mailto:contact@makerbuino.com" text:style-name="Internet_20_link" text:visited-style-name="Visited_20_Internet_20_Link">Mail</text:a> mit den Bildern an den Anbieter zu senden ODER den Anbieter per Facebook-Messenger <text:a xlink:type="simple" xlink:href="http://www.facebook.com/makerbuino" text:style-name="Internet_20_link" text:visited-style-name="Visited_20_Internet_20_Link">http://www.facebook.com/makerbuino</text:a> zu kontakt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makerbuino_bauanleitung1</dc:title>
  </office:meta>
</office:document-meta>
</file>