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LastListParagraph_Text_20_body"><text:span text:style-name="Strong_20_Emphasis"><text:bookmark text:name="allgemein:howto:makerbuino_bauanleitung2"/>IN ARBEIT/WORK in PROGRESS</text:span></text:p>
      <text:h text:style-name="Heading_20_1" text:outline-level="1"><text:bookmark-start text:name="__RefHeading___makerbuino_bauanleitung_teil_2_1"/><text:bookmark-start text:name="makerbuino_bauanleitung_teil_2"/>MAKERbuino Bauanleitung Teil 2<text:bookmark-end text:name="__RefHeading___makerbuino_bauanleitung_teil_2_1"/><text:bookmark-end text:name="makerbuino_bauanleitung_teil_2"/></text:h>
      <text:p text:style-name="Text_20_body">Die Originalbilder stammen vom <text:span text:style-name="Strong_20_Emphasis">MAKERbuino</text:span>-Projekt: <text:a xlink:type="simple" xlink:href="https://www.makerbuino.com" text:style-name="Internet_20_link" text:visited-style-name="Visited_20_Internet_20_Link">www.makerbuino.com</text:a>.
Eine Erlaubnis sie hier zu veröffentlichen liegt vor.</text:p>
      <text:p text:style-name="Text_20_body">Viel Spaß beim Zusammenbauen!</text:p>
      <text:h text:style-name="Heading_20_2" text:outline-level="2"><text:bookmark-start text:name="__RefHeading___schritt_13der_zweite_10kohm_widerstand_2"/><text:bookmark-start text:name="schritt_13der_zweite_10kohm_widerstand"/>Schritt 13: Der zweite 10kOhm Widerstand<text:bookmark-end text:name="__RefHeading___schritt_13der_zweite_10kohm_widerstand_2"/><text:bookmark-end text:name="schritt_13der_zweite_10kohm_widerstand"/></text:h>
      <text:p text:style-name="Text_20_body">Dieser Widerstand <text:span text:style-name="Source_20_Text">R3</text:span> ist wichtig für die UART-Programmierplatine. Er wird auf der Vorderseite links neben dem Bildschirm eingelötet.
Sein Farbecodierung lautet: braun, schwarz, schwarz, rot, braun.</text:p>
      <text:h text:style-name="Heading_20_2" text:outline-level="2"><text:bookmark-start text:name="__RefHeading___schritt_146-pin_weibliche_stifleiste_3"/><text:bookmark-start text:name="schritt_146-pin_weibliche_stifleiste"/>Schritt 14: 6-Pin weibliche Stifleiste<text:bookmark-end text:name="__RefHeading___schritt_146-pin_weibliche_stifleiste_3"/><text:bookmark-end text:name="schritt_146-pin_weibliche_stifleiste"/></text:h>
      <text:p text:style-name="Text_20_body">Diese Stiftleiste ist schwarz und wird an die Position <text:span text:style-name="Source_20_Text">JP2, serial programmer</text:span> gelötet. Diese befindet sich an der oberen Kante ganz links. Hier wird später die serielle UART-Programmierplatine <text:note text:id="ftn0" text:note-class="footnote"><text:note-citation text:label="1)">1)</text:note-citation><text:note-body><text:p text:style-name="Text_20_body">UART: <text:span text:style-name="Strong_20_Emphasis">U</text:span>niversal <text:span text:style-name="Strong_20_Emphasis">A</text:span>synchronous <text:span text:style-name="Strong_20_Emphasis">R</text:span>eceiver <text:span text:style-name="Strong_20_Emphasis">T</text:span>ransmitter; universelle asynchrone Sende-/Empfangseinheit</text:p></text:note-body></text:note> eingesteckt, über später die Konsole an einen PC angeschlossen werden kann. </text:p>
      <text:p text:style-name="Text_20_body"><text:span text:style-name="Strong_20_Emphasis">WICHTIG</text:span>: Die Ausrichtung der Stiftleiste ist wichtig, damit die Buchsen richtig mit der UART-Platine verbunden werden können.</text:p>
      <text:p text:style-name="Text_20_body"><text:span text:style-name="Strong_20_Emphasis">TIPP</text:span>: Falls die Stiftleiste beim Löten aus der Platine fällt, dann kann man etwas unterlegen z.B. den Seitenschneidergriff.</text:p>
      <text:h text:style-name="Heading_20_2" text:outline-level="2"><text:bookmark-start text:name="__RefHeading___schritt_15zwei_drehpotentiometer_4"/><text:bookmark-start text:name="schritt_15zwei_drehpotentiometer"/>Schritt 15: zwei Drehpotentiometer<text:bookmark-end text:name="__RefHeading___schritt_15zwei_drehpotentiometer_4"/><text:bookmark-end text:name="schritt_15zwei_drehpotentiometer"/></text:h>
      <text:p text:style-name="Text_20_body">Die Drehpotentiometer <text:span text:style-name="Source_20_Text">TR1</text:span> und <text:span text:style-name="Source_20_Text">TR2</text:span> sind zur Regelung der Hintergrundbeleuchtung des Bildschirms (links) und der Lautstärke (rechts).</text:p>
      <text:p text:style-name="Text_20_body"><text:span text:style-name="Strong_20_Emphasis">TIPP</text:span>: Auch hier können die Bauteile wieder herausfallen. Wie oben sollte etwas untergelegt werden z.B. den Seitenschneidergriff.</text:p>
      <text:h text:style-name="Heading_20_2" text:outline-level="2"><text:bookmark-start text:name="__RefHeading___schritt_163x2_stiftleiste_und_100nf_kondensator_5"/><text:bookmark-start text:name="schritt_163x2_stiftleiste_und_100nf_kondensator"/>Schritt 16: 3x2 Stiftleiste und 100nF Kondensator<text:bookmark-end text:name="__RefHeading___schritt_163x2_stiftleiste_und_100nf_kondensator_5"/><text:bookmark-end text:name="schritt_163x2_stiftleiste_und_100nf_kondensator"/></text:h>
      <text:p text:style-name="Text_20_body">Die 3×2 Stiftleiste <text:span text:style-name="Source_20_Text">JP1 ICSP_port</text:span> <text:note text:id="ftn1" text:note-class="footnote"><text:note-citation text:label="2)">2)</text:note-citation><text:note-body><text:p text:style-name="Text_20_body">drei Pins nebeneinander und davon zwei Reihen</text:p></text:note-body></text:note> dient als ICSP-Anschluss<text:note text:id="ftn2" text:note-class="footnote"><text:note-citation text:label="3)">3)</text:note-citation><text:note-body><text:p text:style-name="Text_20_body">ICSP:  <text:span text:style-name="Strong_20_Emphasis">I</text:span>n-<text:span text:style-name="Strong_20_Emphasis">C</text:span>ircuit <text:span text:style-name="Strong_20_Emphasis">S</text:span>erial <text:span text:style-name="Strong_20_Emphasis">P</text:span>rogramming; serielle In System Programmierschnittstelle</text:p></text:note-body></text:note> über die der Mikrocontroller ohne ihn ausbauen zu müssen (in system) programmiert werden kann.</text:p>
      <text:p text:style-name="Text_20_body">Rechts neben der 3×2 Stiftleiste wird der 100nF-Kondensator <text:span text:style-name="Source_20_Text">C6</text:span> und direkt neben dem Bildschirm der zweite 100nF-Kondensator <text:span text:style-name="Source_20_Text">C1</text:span>. Beides sind Keramikkondensatoren. Die Einbaurichtung spielt also keine Rolle.</text:p>
      <text:h text:style-name="Heading_20_2" text:outline-level="2"><text:bookmark-start text:name="__RefHeading___schritt_17noch_ein_paar_widerstaende_6"/><text:bookmark-start text:name="schritt_17noch_ein_paar_widerstaende"/>Schritt 17: Noch ein paar Widerstände<text:bookmark-end text:name="__RefHeading___schritt_17noch_ein_paar_widerstaende_6"/><text:bookmark-end text:name="schritt_17noch_ein_paar_widerstaende"/></text:h>
      <text:p text:style-name="Text_20_body">Nun werden die restlichen Widerstände und die Diode verlötet. </text:p>
      <table:table table:style-name="Table">
        <table:table-column/>
        <table:table-column/>
        <table:table-column/>
        <table:table-row>
          <table:table-cell office:value-type="string" table:style-name="tableheader">
            <text:p text:style-name="Table_20_Heading"> Bezeichnung </text:p>
          </table:table-cell>
          <table:table-cell office:value-type="string" table:style-name="tableheader">
            <text:p text:style-name="Table_20_Heading"> Wert </text:p>
          </table:table-cell>
          <table:table-cell office:value-type="string" table:style-name="tableheader">
            <text:p text:style-name="Table_20_Heading"> Farbcode </text:p>
          </table:table-cell>
        </table:table-row>
        <table:table-row>
          <table:table-cell office:value-type="string" table:style-name="tablecell">
            <text:p text:style-name="tablealignleft"> <text:span text:style-name="Source_20_Text">R1</text:span> </text:p>
          </table:table-cell>
          <table:table-cell office:value-type="string" table:style-name="tablecell">
            <text:p text:style-name="tablealignleft"> 2,2kOhm </text:p>
          </table:table-cell>
          <table:table-cell office:value-type="string" table:style-name="tablecell">
            <text:p text:style-name="tablealignleft"> rot rot rot gold </text:p>
          </table:table-cell>
        </table:table-row>
        <table:table-row>
          <table:table-cell office:value-type="string" table:style-name="tablecell">
            <text:p text:style-name="tablealignleft"> <text:span text:style-name="Source_20_Text">R6</text:span> </text:p>
          </table:table-cell>
          <table:table-cell office:value-type="string" table:style-name="tablecell">
            <text:p text:style-name="tablealignleft"> 100Ohm </text:p>
          </table:table-cell>
          <table:table-cell office:value-type="string" table:style-name="tablecell">
            <text:p text:style-name="tablealignleft"> braun schwarz braun gold </text:p>
          </table:table-cell>
        </table:table-row>
        <table:table-row>
          <table:table-cell office:value-type="string" table:style-name="tablecell">
            <text:p text:style-name="tablealignleft"> <text:span text:style-name="Source_20_Text">R4</text:span>, <text:span text:style-name="Source_20_Text">R5</text:span> </text:p>
          </table:table-cell>
          <table:table-cell office:value-type="string" table:style-name="tablecell">
            <text:p text:style-name="tablealignleft"> 4,7kOhm </text:p>
          </table:table-cell>
          <table:table-cell office:value-type="string" table:style-name="tablecell">
            <text:p text:style-name="tablealignleft"> gelb lila rot gold </text:p>
          </table:table-cell>
        </table:table-row>
      </table:table>
      <text:p text:style-name="Text_20_body">Die Diode <text:span text:style-name="Source_20_Text">D1 1N4148</text:span> hat wie die Elektrolytkondensatoren eine Polarität (+- Pol). 
<text:span text:style-name="Strong_20_Emphasis">WICHTIG: Der schwarze Ring auf der Diode muss in Richtung der Markierung auf der Platine zeigen.</text:span></text:p>
      <text:h text:style-name="Heading_20_2" text:outline-level="2"><text:bookmark-start text:name="__RefHeading___schritt_18kopfhoehrerbuchse_7"/><text:bookmark-start text:name="schritt_18kopfhoehrerbuchse"/>Schritt 18: Kopfhöhrerbuchse<text:bookmark-end text:name="__RefHeading___schritt_18kopfhoehrerbuchse_7"/><text:bookmark-end text:name="schritt_18kopfhoehrerbuchse"/></text:h>
      <text:p text:style-name="Text_20_body">Die Kopfhöhrerbuchse <text:span text:style-name="Source_20_Text">X1, STEREOJACK</text:span> ist zwar mit „stereo“ beschriftet, sie gibt aber nur Töne in mono aus. Aus diesem Grund sind der linke und rechte Ausgang gebrückt und auf den Sound-Ausgabe-Pin des Mikrocontrollers gelegt.</text:p>
      <text:p text:style-name="Text_20_body"><text:span text:style-name="Strong_20_Emphasis">TIPP:</text:span> Auch hier sollte wieder etwas untergelegt werden, damit die Buchse beim Löten nicht herausfällt.</text:p>
      <text:h text:style-name="Heading_20_2" text:outline-level="2"><text:bookmark-start text:name="__RefHeading___schritt_19li-po_batterieladeplatine_8"/><text:bookmark-start text:name="schritt_19li-po_batterieladeplatine"/>Schritt 19: Li-Po Batterieladeplatine<text:bookmark-end text:name="__RefHeading___schritt_19li-po_batterieladeplatine_8"/><text:bookmark-end text:name="schritt_19li-po_batterieladeplatine"/></text:h>
      <text:p text:style-name="Text_20_body">Zum Befestigen der Li-Po Batterieladeplatine werden nun die aufgehobenen Drähte der Widerstände benötigt (vgl. Schritt 3). Die vier längsten Drähte werden durch die vorgesehenen Löcher der Ladeplatine und der Hauptplatine geschoben und vor dem Löten wieder umgebogen. Die Kontakte müssen auf der Vorder- und Rückseite verlötet werden.</text:p>
      <text:p text:style-name="Text_20_body"><text:span text:style-name="Strong_20_Emphasis">Electronik 1 mal 1:</text:span> Diese Art des Platinenstapelns wird auch <text:span text:style-name="Source_20_Text">child board design</text:span><text:note text:id="ftn3" text:note-class="footnote"><text:note-citation text:label="4)">4)</text:note-citation><text:note-body><text:p text:style-name="Text_20_body">child board design: Kind-Platinen Design</text:p></text:note-body></text:note> genannt.</text:p>
      <text:h text:style-name="Heading_20_2" text:outline-level="2"><text:bookmark-start text:name="__RefHeading___schritt_204-pin_maennlich_abgewinkelte_stiftleiste_9"/><text:bookmark-start text:name="schritt_204-pin_maennlich_abgewinkelte_stiftleiste"/>Schritt 20: 4-Pin männlich abgewinkelte Stiftleiste<text:bookmark-end text:name="__RefHeading___schritt_204-pin_maennlich_abgewinkelte_stiftleiste_9"/><text:bookmark-end text:name="schritt_204-pin_maennlich_abgewinkelte_stiftleiste"/></text:h>
      <text:p text:style-name="Text_20_body">Die beiden 4-Pin Stiftleiste <text:span text:style-name="Source_20_Text">JP3</text:span> und <text:span text:style-name="Source_20_Text">JP4</text:span> werden rechts und links neben dem Bildschrim eingelötet.</text:p>
      <text:p text:style-name="Text_20_body">Auch hier sollte wieder etwas untergelegt werden, da die Stiftleiste schon herausfallen könnten.</text:p>
      <text:h text:style-name="Heading_20_2" text:outline-level="2"><text:bookmark-start text:name="__RefHeading___schritt_21sieben_taster_10"/><text:bookmark-start text:name="schritt_21sieben_taster"/>Schritt 21: sieben Taster<text:bookmark-end text:name="__RefHeading___schritt_21sieben_taster_10"/><text:bookmark-end text:name="schritt_21sieben_taster"/></text:h>
      <text:p text:style-name="Text_20_body">Damit etwas gesteuert werden kann, werden die sieben gelben Taster eingelötet. </text:p>
      <text:p text:style-name="Text_20_body"><text:span text:style-name="Strong_20_Emphasis">WICHTIG:</text:span> Die Pins der Taster müssen ganz in die Platine geschoben werden, damit sie später bei Betätigen der Taster nicht umgebogen werden und abbrechen.</text:p>
      <text:h text:style-name="Heading_20_2" text:outline-level="2"><text:bookmark-start text:name="__RefHeading___schritt_22lautsprecher_11"/><text:bookmark-start text:name="schritt_22lautsprecher"/>Schritt 22: Lautsprecher<text:bookmark-end text:name="__RefHeading___schritt_22lautsprecher_11"/><text:bookmark-end text:name="schritt_22lautsprecher"/></text:h>
      <text:p text:style-name="Text_20_body">Nun wird noch der Lautsprecher <text:span text:style-name="Source_20_Text">SPEAKER</text:span> eingelötet. Auch hier gibt es eine Polarität. <text:span text:style-name="Source_20_Text">rot</text:span> steht für <text:span text:style-name="Source_20_Text">plus</text:span> und <text:span text:style-name="Source_20_Text">schwarz</text:span> für <text:span text:style-name="Source_20_Text">minus</text:span>.</text:p>
      <text:p text:style-name="Text_20_body"><text:span text:style-name="Strong_20_Emphasis">WICHTIG:</text:span> Wenn Drähte auf eine Platine gelötet werden sollen, dann sollte man zunächst etwas Lötzinn auf die Lötstellen der Platine aufbringen und anschließend die Drähte darin fixieren.</text:p>
      <text:p text:style-name="Text_20_body">Der Lautsprecher wird mit etwas Isolierband, Heißkleber oder Sekundenklebe im Gehäuse fixiert.</text:p>
      <text:h text:style-name="Heading_20_2" text:outline-level="2"><text:bookmark-start text:name="__RefHeading___extraschrittbreakout-stiftleiste_12"/><text:bookmark-start text:name="extraschrittbreakout-stiftleiste"/>Extraschritt : Breakout-Stiftleiste<text:bookmark-end text:name="__RefHeading___extraschrittbreakout-stiftleiste_12"/><text:bookmark-end text:name="extraschrittbreakout-stiftleiste"/></text:h>
      <text:p text:style-name="Text_20_body">Dieser Schritt ist nicht notwendig, wenn das Gerät nur „normal“ betrieben werden soll. Die Breakout-Stiftleiste wird nur für spätere eigene Hacks, Modifikationen oder Anpassungen benötigt.</text:p>
      <text:h text:style-name="Heading_20_2" text:outline-level="2"><text:bookmark-start text:name="__RefHeading___schritt_23finaler_funktionstest_13"/><text:bookmark-start text:name="schritt_23finaler_funktionstest"/>Schritt 23: Finaler Funktionstest<text:bookmark-end text:name="__RefHeading___schritt_23finaler_funktionstest_13"/><text:bookmark-end text:name="schritt_23finaler_funktionstest"/></text:h>
      <text:p text:style-name="Text_20_body">Nun kommt der finale Funktionstest. Hierzu werden zunächst die Potentiometer (Drehräder am unteren Rand) nach ganz links (im Uhrzeigersinn) gedreht. 
Danach wird wieder die Batterie angeschlossen und der MAKERbuino eingeschaltet.</text:p>
      <text:p text:style-name="Text_20_body">Nun sollte versucht werden mit dem linken Potentiometer <text:span text:style-name="Source_20_Text">TM2</text:span> die Hintergrundbeleuchtung zu reduzieren.</text:p>
      <text:p text:style-name="Text_20_body">Man hat die Möglichkeit den Kontrast des Bildschirm einzustellen, was aber bei den meisten neueren Display nicht nötig ist, da sie einen fest Kontrast haben.</text:p>
      <text:p text:style-name="Text_20_body">Nun kann man den <text:span text:style-name="Source_20_Text">checkup wizard</text:span><text:note text:id="ftn4" text:note-class="footnote"><text:note-citation text:label="5)">5)</text:note-citation><text:note-body><text:p text:style-name="Text_20_body">checkup wizard: Prüfassistent</text:p></text:note-body></text:note> durchlaufen und überprüfen, ob alle Taster funktionieren. Ist dieser durchlaufen, sollte der Ton aktiviert werden. Dieser kann mit dem rechten Potentiometer <text:span text:style-name="Source_20_Text">TM1</text:span> eingestellt werden.</text:p>
      <text:p text:style-name="Text_20_body">Im Anschluss wird die Lautstärke mit dem rechten Potentiometer <text:span text:style-name="Source_20_Text">TM1</text:span> eingestellt. Wenn alles wie beschrieben funktioniert, können die Einstellungen gespeichert werden und der MAKERbuino ausgeschaltet werden. Nun wird die SDCard in den Sockel gesteckt und der MAKERbuino wieder eingeschaltet. Es erscheint ein Ladedialog <text:span text:style-name="Source_20_Text">Flashing loader… Don't TURN OFF!</text:span> <text:span text:style-name="Strong_20_Emphasis">Bis der Vorgang abgeschlossen ist, darf der MAKERbuino NICHT ausgeschaltet werden.</text:span> Mit dem Taster <text:span text:style-name="Source_20_Text">C</text:span> (links neben dem Bildschirm) können Spiele oder Programme gestartet werden.</text:p>
      <text:h text:style-name="Heading_20_3" text:outline-level="3"><text:bookmark-start text:name="__RefHeading___kurzanleitung_fuer_finalen_funktionstest_14"/><text:bookmark-start text:name="kurzanleitung_fuer_finalen_funktionstest"/>Kurzanleitung für finalen Funktionstest<text:bookmark-end text:name="__RefHeading___kurzanleitung_fuer_finalen_funktionstest_14"/><text:bookmark-end text:name="kurzanleitung_fuer_finalen_funktionstest"/></text:h>
      <text:list text:style-name="Numbering_20_1" text:continue-numbering="false">
        <text:list-item>
          <text:p text:style-name="Numbering_20_1_Content_First"> Potentiometer nach ganz links (im Uhrzeigersinn) drehen</text:p>
        </text:list-item>
        <text:list-item>
          <text:p text:style-name="Numbering_20_1_Content"> Batterie anschließen</text:p>
        </text:list-item>
        <text:list-item>
          <text:p text:style-name="Numbering_20_1_Content"> MAKERbuino einschalten (rechter Schalter nach links)</text:p>
        </text:list-item>
        <text:list-item>
          <text:p text:style-name="Numbering_20_1_Content"> mit linkem Potentiometer <text:span text:style-name="Source_20_Text">TM2</text:span> Bildschirmhelligkeit einstellen</text:p>
        </text:list-item>
        <text:list-item>
          <text:p text:style-name="Numbering_20_1_Content"> ggf. Kontrast einstellen</text:p>
        </text:list-item>
        <text:list-item>
          <text:p text:style-name="Numbering_20_1_Content"> <text:span text:style-name="Source_20_Text">checkup wizard</text:span> zum Testen der Taster durchlaufen</text:p>
        </text:list-item>
        <text:list-item>
          <text:p text:style-name="Numbering_20_1_Content"> Lautstärke des Tons mit rechtem Potentiometer <text:span text:style-name="Source_20_Text">TM1</text:span> einstellen</text:p>
        </text:list-item>
        <text:list-item>
          <text:p text:style-name="Numbering_20_1_Content"> Wenn alles funktioniert die Einstellungen speichern und den MAKERbuino ausschalten</text:p>
        </text:list-item>
        <text:list-item>
          <text:p text:style-name="Numbering_20_1_Content"> SDCard in den Sockel stecken und MAKERbuino wieder anschalten.</text:p>
        </text:list-item>
        <text:list-item>
          <text:p text:style-name="Numbering_20_1_Content"> Mit dem Taster <text:span text:style-name="Source_20_Text">C</text:span> <text:note text:id="ftn5" text:note-class="footnote"><text:note-citation text:label="6)">6)</text:note-citation><text:note-body><text:p text:style-name="Text_20_body">links oben neben dem Bildschirm</text:p></text:note-body></text:note> können Spiele oder Programme im Hauptmenü geladen werden.</text:p>
        </text:list-item>
      </text:list>
      <text:p text:style-name="Text_20_body"><text:span text:style-name="Strong_20_Emphasis">WICHTIG:</text:span> Das Laden der Programme kann einige Zeit (bis zu 30 Sekunden dauern). Also Nerven behalten.</text:p>
      <text:h text:style-name="Heading_20_3" text:outline-level="3"><text:bookmark-start text:name="__RefHeading___wichtige_hinweise_und_fehlerbehebung_weisser_bildschirm_15"/><text:bookmark-start text:name="wichtige_hinweise_und_fehlerbehebung_weisser_bildschirm"/>Wichtige Hinweise und Fehlerbehebung "weißer Bildschirm"<text:bookmark-end text:name="__RefHeading___wichtige_hinweise_und_fehlerbehebung_weisser_bildschirm_15"/><text:bookmark-end text:name="wichtige_hinweise_und_fehlerbehebung_weisser_bildschirm"/></text:h>
      <text:p text:style-name="Text_20_body"><text:span text:style-name="Strong_20_Emphasis">ACHTUNG: Wenn <text:span text:style-name="Source_20_Text">Flashing loader… Don't TURN OFF!</text:span> im Bildschirm erscheint, wird ein Programm geladen. Bis der Vorgang abgeschlossen ist, darf der MAKERbuino NICHT ausgeschaltet werden.</text:span></text:p>
      <text:p text:style-name="Text_20_body">Hintergrund: Während diese sogenannten <text:span text:style-name="Source_20_Text">Flashens</text:span> werden Daten in den Speicher des Mikrocontrollers geschrieben. Durch einen abrupten Spannungsabfall kann es passieren, das der Speicher mit fehlerhaften Informationen oder an den falschen Stellen beschrieben wird. Die Folge kann ein nicht mehr startender MAKERbuino sein.</text:p>
      <text:p text:style-name="Text_20_body">In diesem Fall erhält man einen „weißen“ Bildschirm. Glücklicherweise lässt sich dieses Problem leicht lösen:</text:p>
      <text:list text:style-name="Numbering_20_1" text:continue-numbering="false">
        <text:list-item>
          <text:p text:style-name="Numbering_20_1_Content_First"> MAKERbuino ausschalten</text:p>
        </text:list-item>
        <text:list-item>
          <text:p text:style-name="Numbering_20_1_Content"> SDCard einstecken</text:p>
        </text:list-item>
        <text:list-item>
          <text:p text:style-name="Numbering_20_1_Content"> Taster <text:span text:style-name="Source_20_Text">C</text:span> drücken und gedrückt halten</text:p>
        </text:list-item>
        <text:list-item>
          <text:p text:style-name="Numbering_20_1_Content"> MAKERbuino einschalten</text:p>
        </text:list-item>
        <text:list-item>
          <text:p text:style-name="Numbering_20_1_Content"> Taster <text:span text:style-name="Source_20_Text">C</text:span> lösen</text:p>
        </text:list-item>
        <text:list-item>
          <text:p text:style-name="Numbering_20_1_Content_Last"> 30 Sekunden warten</text:p>
        </text:list-item>
      </text:list>
      <text:p text:style-name="Text_20_body">Das SDCard-Ladeprogramm sollte nun wieder erschein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allgemein:howto:makerbuino_bauanleitung2</dc:title>
  </office:meta>
</office:document-meta>
</file>