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2f5bd11350866aa2358825e9f7aee9.png"/>
  <manifest:file-entry manifest:media-type="image/png" manifest:full-path="Pictures/106dcd7913d92e951b69d52bc57d73ce.png"/>
  <manifest:file-entry manifest:media-type="image/png" manifest:full-path="Pictures/a422d9b1b0e9f46be98854971036854b.png"/>
  <manifest:file-entry manifest:media-type="image/png" manifest:full-path="Pictures/8c94a8606cbb67835327afe846bd8e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howto:makerbuino_bauanleitung3"/><text:bookmark-start text:name="__RefHeading___makerbuino_bauanleitung_teil_3_endmontate_1"/><text:bookmark-start text:name="makerbuino_bauanleitung_teil_3_endmontate"/>MAKERbuino Bauanleitung Teil 3 Endmontate<text:bookmark-end text:name="__RefHeading___makerbuino_bauanleitung_teil_3_endmontate_1"/><text:bookmark-end text:name="makerbuino_bauanleitung_teil_3_endmontate"/></text:h>
      <text:p text:style-name="Text_20_body">Die Originalbilder stammen vom <text:span text:style-name="Strong_20_Emphasis">MAKERbuino</text:span>-Projekt: <text:a xlink:type="simple" xlink:href="https://www.makerbuino.com" text:style-name="Internet_20_link" text:visited-style-name="Visited_20_Internet_20_Link">www.makerbuino.com</text:a>.
Eine Erlaubnis sie hier zu veröffentlichen liegt vor.</text:p>
      <text:p text:style-name="Text_20_body">Viel Spaß beim Zusammenbauen!</text:p>
      <text:h text:style-name="Heading_20_2" text:outline-level="2"><text:bookmark-start text:name="__RefHeading___gehaeuse_zusammenbauen_2"/><text:bookmark-start text:name="gehaeuse_zusammenbauen"/>Gehäuse zusammenbauen<text:bookmark-end text:name="__RefHeading___gehaeuse_zusammenbauen_2"/><text:bookmark-end text:name="gehaeuse_zusammenbauen"/></text:h>
      <text:p text:style-name="Text_20_body">Wenn alle elektronischen Bauteile korrekt funtionieren, dann kann das Gehäuse zusammengebaut werden. Dazu wird zunächst die Rückseite zusammengesetzt.</text:p>
      <text:p text:style-name="Text_20_body"><draw:frame draw:style-name="media" draw:name=" Endmontage Rückseite zusammensetzen Legend" text:anchor-type="as-char" draw:z-index="0" svg:width="10.583333333333cm"><draw:text-box><text:p text:style-name="legendcenter"><draw:frame draw:style-name="media" draw:name=" Endmontage Rückseite zusammensetzen" text:anchor-type="as-char" draw:z-index="0" svg:width="10.583333333333cm" svg:height="7.0511458333333cm"><draw:image xlink:href="Pictures/ca2f5bd11350866aa2358825e9f7aee9.png" xlink:type="simple" xlink:show="embed" xlink:actuate="onLoad"/></draw:frame> Endmontage Rückseite zusammensetzen</text:p></draw:text-box></draw:frame></text:p>
      <text:p text:style-name="Text_20_body">Hierzu werden zunächst die Kappen auf die Taster gesetzt. Es erfordert ein wenig Kraft, die Kappen einrasten zu lassen. Also vorsichtig drücken, damit nichts bricht.</text:p>
      <text:p text:style-name="Text_20_body"><draw:frame draw:style-name="media" draw:name=" Endmontage Kappen auf Taster befestigen Legend" text:anchor-type="as-char" draw:z-index="0" svg:width="10.583333333333cm"><draw:text-box><text:p text:style-name="legendcenter"><draw:frame draw:style-name="media" draw:name=" Endmontage Kappen auf Taster befestigen" text:anchor-type="as-char" draw:z-index="1" svg:width="10.583333333333cm" svg:height="7.0511458333333cm"><draw:image xlink:href="Pictures/106dcd7913d92e951b69d52bc57d73ce.png" xlink:type="simple" xlink:show="embed" xlink:actuate="onLoad"/></draw:frame> Endmontage Kappen auf Taster befestigen</text:p></draw:text-box></draw:frame></text:p>
      <text:p text:style-name="Text_20_body">Nun wird die Vorderseite mit dem M3-Abstandshaltern und Muttern befestigt. Wenn eine Handschlaufe im Packet ist, dann kann diese an rechten unteren Abstandshalter befestigt werden.</text:p>
      <text:p text:style-name="Text_20_body"><draw:frame draw:style-name="media" draw:name=" Endmontage M3-Schrauben und Schlaufe befestigen Legend" text:anchor-type="as-char" draw:z-index="0" svg:width="10.583333333333cm"><draw:text-box><text:p text:style-name="legendcenter"><draw:frame draw:style-name="media" draw:name=" Endmontage M3-Schrauben und Schlaufe befestigen" text:anchor-type="as-char" draw:z-index="2" svg:width="10.583333333333cm" svg:height="7.0511458333333cm"><draw:image xlink:href="Pictures/a422d9b1b0e9f46be98854971036854b.png" xlink:type="simple" xlink:show="embed" xlink:actuate="onLoad"/></draw:frame> Endmontage M3-Schrauben und Schlaufe befestigen</text:p></draw:text-box></draw:frame></text:p>
      <text:p text:style-name="Text_20_body">So sollte der MAKERbuino aussehen, wenn alles zusammengebaut ist.</text:p>
      <text:p text:style-name="Text_20_body"><draw:frame draw:style-name="media" draw:name=" Endmontage fertig Legend" text:anchor-type="as-char" draw:z-index="0" svg:width="10.583333333333cm"><draw:text-box><text:p text:style-name="legendcenter"><draw:frame draw:style-name="media" draw:name=" Endmontage fertig" text:anchor-type="as-char" draw:z-index="3" svg:width="10.583333333333cm" svg:height="7.0362630208333cm"><draw:image xlink:href="Pictures/8c94a8606cbb67835327afe846bd8ecb.png" xlink:type="simple" xlink:show="embed" xlink:actuate="onLoad"/></draw:frame> Endmontage fertig</text:p></draw:text-box></draw:frame></text:p>
      <text:p text:style-name="Text_20_body">Ab kann man mit dem MAKERbuino spielen oder Programmieren lernen oder vielleicht sogar eine eigene Hardware-Erweiterung bauen.</text:p>
      <text:p text:style-name="Text_20_body">Wie das geht, wird ausführlich im <text:span text:style-name="Strong_20_Emphasis"><text:a xlink:type="simple" xlink:href="https://www.makerbuino.com/build-6/" text:style-name="Internet_20_link" text:visited-style-name="Visited_20_Internet_20_Link">sechsten Kapitel der englischen Bauanleitung</text:a></text:span> erklärt.</text:p>
      <text:p text:style-name="Text_20_body">Vielleicht wird dieser Bereich auch hier noch in deutsch beschrie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gemein:howto:makerbuino_bauanleitung3</dc:title>
  </office:meta>
</office:document-meta>
</file>