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bc2d9a9aecb89186b38768fc423b30e.jpg"/>
  <manifest:file-entry manifest:media-type="image/png" manifest:full-path="Pictures/3023d3d8846fd5e93c90b2c030ee324c.png"/>
  <manifest:file-entry manifest:media-type="image/png" manifest:full-path="Pictures/935cf6101c6deac469c7bc87450752d3.png"/>
  <manifest:file-entry manifest:media-type="image/png" manifest:full-path="Pictures/6bf41100bdb9bf0bf0892d5c1247a088.png"/>
  <manifest:file-entry manifest:media-type="image/png" manifest:full-path="Pictures/3ead8162d69a1af0300208cb419cc1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howto:minecraft"/><text:bookmark-start text:name="__RefHeading___tutorial_zu_installation_eines_minecraft-servers_auf_einem_raspberry_pi_3_1"/><text:bookmark-start text:name="tutorial_zu_installation_eines_minecraft-servers_auf_einem_raspberry_pi_3"/>Tutorial zu Installation eines Minecraft-Servers auf einem Raspberry Pi 3<text:bookmark-end text:name="__RefHeading___tutorial_zu_installation_eines_minecraft-servers_auf_einem_raspberry_pi_3_1"/><text:bookmark-end text:name="tutorial_zu_installation_eines_minecraft-servers_auf_einem_raspberry_pi_3"/></text:h>
      <text:p text:style-name="Text_20_body">Das folgende Tutorial richtet sich an Kinder und ihre Eltern, die mit wenig Vorwissen einen heimischen Minecraft-Server aufsetzen möchten und auf diesem sogar Mods<text:note text:id="ftn0" text:note-class="footnote"><text:note-citation text:label="1)">1)</text:note-citation><text:note-body><text:p text:style-name="Text_20_body">Mods: Modifikationen, die fast endlose Möglichkeiten bieten</text:p></text:note-body></text:note> betreiben möchten.</text:p>
      <text:h text:style-name="Heading_20_2" text:outline-level="2"><text:bookmark-start text:name="__RefHeading___vorbereitung_2"/><text:bookmark-start text:name="vorbereitung"/>Vorbereitung<text:bookmark-end text:name="__RefHeading___vorbereitung_2"/><text:bookmark-end text:name="vorbereitung"/></text:h>
      <text:p text:style-name="Text_20_body">Damit der Server jeder Zeit zur Verfügung steht, aber nicht eine Hochleistungrechner laufen soll, kann man dies mit einem Raspberry Pi 3 realisieren. Dieser ist verhältnismäßig leistungfähig, benötigt aber nur minimale Resourcen.</text:p>
      <text:p text:style-name="Text_20_body">Folgende Dinge werden benötigt bzw. damit geht es am schnellsten.</text:p>
      <text:list text:style-name="List_20_1" text:continue-numbering="false">
        <text:list-item>
          <text:p text:style-name="List_20_1_Content_First"> Raspberry Pi 3 <text:note text:id="ftn1" text:note-class="footnote"><text:note-citation text:label="2)">2)</text:note-citation><text:note-body><text:p text:style-name="Text_20_body">am besten die dritte Version, da dieser schneller ist und mehr Arbeitspeicher besitzt</text:p></text:note-body></text:note></text:p>
        </text:list-item>
        <text:list-item>
          <text:p text:style-name="List_20_1_Content"> USB-Tastatur</text:p>
        </text:list-item>
        <text:list-item>
          <text:p text:style-name="List_20_1_Content"> HDMI-Kabel</text:p>
        </text:list-item>
        <text:list-item>
          <text:p text:style-name="List_20_1_Content"> SD-Card (mind. 8GB)</text:p>
        </text:list-item>
        <text:list-item>
          <text:p text:style-name="List_20_1_Content"> LAN-Kabel</text:p>
        </text:list-item>
        <text:list-item>
          <text:p text:style-name="List_20_1_Content"> <text:span text:style-name="Source_20_Text">raspbian</text:span> als Linux-Betriebssystem <text:a xlink:type="simple" xlink:href="https://www.raspberrypi.org/downloads/raspbian/" text:style-name="Internet_20_link" text:visited-style-name="Visited_20_Internet_20_Link">DOWNLOAD</text:a> </text:p>
        </text:list-item>
        <text:list-item>
          <text:p text:style-name="List_20_1_Content"> Java als Umgebung für <text:span text:style-name="Source_20_Text">minecraft</text:span> (ist in <text:span text:style-name="Source_20_Text">raspbian</text:span> bereits enthalten)</text:p>
        </text:list-item>
        <text:list-item>
          <text:p text:style-name="List_20_1_Content"> <text:span text:style-name="Source_20_Text">minecraft</text:span>-Server als eigentliche Server-Software (wird später direkt auf den Raspiberry Pi heruntergeladen)</text:p>
        </text:list-item>
        <text:list-item>
          <text:p text:style-name="List_20_1_Content_Last"> <text:span text:style-name="Source_20_Text">forge</text:span>-Server, wenn Mods gewünscht sind (wird ebenfalls später heruntergeladen)</text:p>
        </text:list-item>
      </text:list>
      <text:p text:style-name="Text_20_body">Den Rapberry Pi 3 gibt es bei einschlägigen Händler auch als Starter-Bundels für ca. 70-80 €. Diese Pakete enthalten bis auf das HDMI-Kabel und die USB-Tastatur alles. Beides wird nur für die Erstinbetriebnahme benötigt, so dass man diese auch gut von einem bestehenden PC „ausborgen“ kann.
Später erfolgt der Zugriff über die Ferne. Aber dazu später mehr.</text:p>
      <text:h text:style-name="Heading_20_2" text:outline-level="2"><text:bookmark-start text:name="__RefHeading___installation_des_raspberry_pi_3"/><text:bookmark-start text:name="installation_des_raspberry_pi"/>Installation des Raspberry Pi<text:bookmark-end text:name="__RefHeading___installation_des_raspberry_pi_3"/><text:bookmark-end text:name="installation_des_raspberry_pi"/></text:h>
      <text:p text:style-name="Text_20_body">Zunächst muss der Raspberry selbst in Betrieb genommen werden. Hierzu lädt man sich von den Raspbian-Machern die neueste Version des <text:a xlink:type="simple" xlink:href="https://www.raspberrypi.org/downloads/raspbian/" text:style-name="Internet_20_link" text:visited-style-name="Visited_20_Internet_20_Link">Linux für Raspberry Pi</text:a> herunter. Hier lädt man die Version <text:span text:style-name="Strong_20_Emphasis">RASPBIAN JESSIE LITE</text:span> herunter, also ohne Oberfläche. Der Server kann ohnehin nur über die Kommandozeile gestartet werden, da ansonsten nicht gegnügend Arbeitsspeicher zur Verfügung steht. Aber dazu später mehr.</text:p>
      <text:p text:style-name="Text_20_body">Hinweis: Alternativ kann auch Noobs verwendet werden, allerdings wollen wir uns auf das Minecraft-Server-Projekt konzentrieren.</text:p>
      <text:h text:style-name="Heading_20_3" text:outline-level="3"><text:bookmark-start text:name="__RefHeading___raspbian_os_auf_sd-karte_bringen_4"/><text:bookmark-start text:name="raspbian_os_auf_sd-karte_bringen"/>Raspbian OS auf SD-Karte bringen<text:bookmark-end text:name="__RefHeading___raspbian_os_auf_sd-karte_bringen_4"/><text:bookmark-end text:name="raspbian_os_auf_sd-karte_bringen"/></text:h>
      <text:p text:style-name="Text_20_body">Nun muss das Image auf eine micro-SD-Karte gebracht werden. Dies kann mit der Software <text:a xlink:type="simple" xlink:href="https://sourceforge.net/projects/win32diskimager/" text:style-name="Internet_20_link" text:visited-style-name="Visited_20_Internet_20_Link">Win32diskimager</text:a> durchgeführt werden. ACHTUNG: Bei der Wahl des Laufwerks sollte auf keinen Fall ein weiterer USB-Stick im PC stecken, damit dieser nicht aus Versehen gelöscht wird.</text:p>
      <text:p text:style-name="Text_20_body">Das folgende Bild zeigt die drei Schritte zum Beschreiben der SD-Card mit Raspbian.</text:p>
      <text:p text:style-name="Text_20_body"><draw:frame draw:style-name="media" draw:name=" Win32Diskimager Legend" text:anchor-type="as-char" draw:z-index="0" svg:width="10.821458333333cm"><draw:text-box><text:p text:style-name="legendcenter"><draw:frame draw:style-name="media" draw:name=" Win32Diskimager" text:anchor-type="as-char" draw:z-index="0" svg:width="10.821458333333cm" svg:height="5.5033333333333cm"><draw:image xlink:href="Pictures/3bc2d9a9aecb89186b38768fc423b30e.jpg" xlink:type="simple" xlink:show="embed" xlink:actuate="onLoad"/></draw:frame> Win32Diskimager</text:p></draw:text-box></draw:frame></text:p>
      <text:h text:style-name="Heading_20_3" text:outline-level="3"><text:bookmark-start text:name="__RefHeading___raspberry_pi_grundeinrichtung_5"/><text:bookmark-start text:name="raspberry_pi_grundeinrichtung"/>Raspberry Pi Grundeinrichtung<text:bookmark-end text:name="__RefHeading___raspberry_pi_grundeinrichtung_5"/><text:bookmark-end text:name="raspberry_pi_grundeinrichtung"/></text:h>
      <text:p text:style-name="Text_20_body">Nun kann das frisch installierte Betriebssystem gestartet werden. Wir belassen zu nächst die Grundeinstellungen. Sobald die Kommandozeile (<text:span text:style-name="Strong_20_Emphasis">shell</text:span> genannt) erscheint, können wir uns mit folgenden Daten anmelden:</text:p>
      <text:list text:style-name="List_20_1" text:continue-numbering="false">
        <text:list-item>
          <text:p text:style-name="List_20_1_Content_First"> Benutzername: <text:span text:style-name="Source_20_Text">pi</text:span></text:p>
        </text:list-item>
        <text:list-item>
          <text:p text:style-name="List_20_1_Content_Last"> Passwort: <text:span text:style-name="Source_20_Text">raspberry</text:span></text:p>
        </text:list-item>
      </text:list>
      <text:p text:style-name="Text_20_body">Damit wir den Raspberry nicht dauerhaft mit einer eigenen Tastatur und einem Monitor betreiben müssen. Richten wir uns nun den Fernzugriff mittels <text:span text:style-name="Source_20_Text">ssh</text:span>.<text:note text:id="ftn2" text:note-class="footnote"><text:note-citation text:label="3)">3)</text:note-citation><text:note-body><text:p text:style-name="Text_20_body">ssh: <text:span text:style-name="Strong_20_Emphasis">s</text:span>ecure <text:span text:style-name="Strong_20_Emphasis">sh</text:span>*ell; stellt sicheren Zugriff auf entfernte Systeme her</text:p></text:note-body></text:note> In diesem Zusammenhang richten wir auch noch weitere Details ein.</text:p>
      <text:p text:style-name="Text_20_body">Vorher müssen wir uns allerdings noch die IP-Adresse des Raspberry notieren, damit wir ihn später per <text:span text:style-name="Source_20_Text">ssh</text:span> über das Netzwerk erreichen können.</text:p>
      <text:p text:style-name="Preformatted_20_Text">ip -4 addr show eth0</text:p>
      <text:p text:style-name="Text_20_body">Wir erhalten folgende Ausgabe:</text:p>
      <text:p text:style-name="Preformatted_20_Text">2: eth0: &lt;BROADCAST,MULTICAST,UP,LOWER_UP&gt; mtu 1500 qdisc pfifo_fast state UP group default qlen 1000<text:line-break/><text:s text:c="4"/>inet 192.168.0.16/24 brd 192.168.0.255 scope global eth0<text:line-break/><text:s text:c="7"/>valid_lft forever preferred_lft forever</text:p>
      <text:p text:style-name="Text_20_body">Uns interessiert hier nur der Wert hinter <text:span text:style-name="Source_20_Text">inet</text:span>. Dies ist die sogenannte IPv4-Adresse. Im Beispiel lautet diese <text:span text:style-name="Source_20_Text">192.168.0.16</text:span>. Der Wert <text:span text:style-name="Source_20_Text">/24</text:span> dahinter ist die Subnetz-Maske, die für uns hier nicht von Interese ist.</text:p>
      <text:p text:style-name="Text_20_body">Die IP-Adresse notieren wir uns für später.</text:p>
      <text:p text:style-name="Text_20_body">Nun geht es zur eigentlichen Grundkonfiguration.</text:p>
      <text:p text:style-name="Text_20_body">Hierzu starten wir das Raspberry Pi Konfigurationssystem <text:span text:style-name="Source_20_Text">raspi-config</text:span> mit folgendem Befehl:</text:p>
      <text:p text:style-name="Preformatted_20_Text">sudo raspi-config</text:p>
      <text:p text:style-name="Text_20_body">Hinweis: Das vorangestellt <text:span text:style-name="Source_20_Text">sudo</text:span> ist wichtig, da wir nur als Administrator grundlegende Einstellungen vornehmen drüfen. Per <text:span text:style-name="Source_20_Text">sudo</text:span><text:note text:id="ftn3" text:note-class="footnote"><text:note-citation text:label="4)">4)</text:note-citation><text:note-body><text:p text:style-name="Text_20_body">sudo: <text:span text:style-name="Strong_20_Emphasis">S</text:span>uper<text:span text:style-name="Strong_20_Emphasis">U</text:span>ser <text:span text:style-name="Strong_20_Emphasis">DO</text:span>; führe als Superuser/Administrator den folgenden Befehl aus</text:p></text:note-body></text:note> wird dies gewährleistet. Ggf. fragt das Betriebssystem nun nach einem Passwort. Hier wird das Passwort des <text:span text:style-name="Source_20_Text">sudo</text:span>-berechtigten Benutzers (pi) erwartet. Also im Ausgangszustand <text:span text:style-name="Source_20_Text">pi</text:span>. </text:p>
      <text:p text:style-name="Text_20_body">Es erscheint folgender Dialog:</text:p>
      <text:p text:style-name="Text_20_body"><draw:frame draw:style-name="media" draw:name="raspi-config Hauptmenü Legend" text:anchor-type="as-char" draw:z-index="0" svg:width="16.98625cm"><draw:text-box><text:p text:style-name="legendcenter"><draw:frame draw:style-name="media" draw:name="raspi-config Hauptmenü" text:anchor-type="as-char" draw:z-index="1" svg:width="16.98625cm" svg:height="10.133541666667cm"><draw:image xlink:href="Pictures/3023d3d8846fd5e93c90b2c030ee324c.png" xlink:type="simple" xlink:show="embed" xlink:actuate="onLoad"/></draw:frame>raspi-config Hauptmenü</text:p></draw:text-box></draw:frame></text:p>
      <text:p text:style-name="Text_20_body">Hier werden nun folgende Konfigurationen vorgenommen (Kurze Liste):</text:p>
      <text:list text:style-name="List_20_1" text:continue-numbering="false">
        <text:list-item>
          <text:p text:style-name="List_20_1_Content_First"> 1 Expand Filesystem → Dateisystem auf die SD-Card erweitern (muss, da sonst zu wenig Speicher verfügbar)</text:p>
        </text:list-item>
        <text:list-item>
          <text:p text:style-name="List_20_1_Content"> 2 Change User Password → Administrator Passwort neu vergeben (optional wegen Sicherheit; gut merken!)</text:p>
        </text:list-item>
        <text:list-item>
          <text:p text:style-name="List_20_1_Content"> 3 Boot Options → B2 Console Autologin → Autologin aktivieren (optional)</text:p>
        </text:list-item>
        <text:list-item>
          <text:p text:style-name="List_20_1_Content"> 5 Internationalisation Options → Zeitzone und Sprache einstellen (optional)</text:p>
        </text:list-item>
        <text:list-item>
          <text:p text:style-name="List_20_1_Content"> 9 Advanced Options → A3 Memory Split → 16 → Mehr Arbeitsspeicher zur Verfügung stellen (muss, da sonst zu wenig RAM)</text:p>
        </text:list-item>
        <text:list-item>
          <text:p text:style-name="List_20_1_Content"> 9 Advanced Options → A4 SSH → <text:span text:style-name="Source_20_Text">ssh</text:span>-Server aktivieren</text:p>
        </text:list-item>
        <text:list-item>
          <text:p text:style-name="List_20_1_Content_Last"> Neustart</text:p>
        </text:list-item>
      </text:list>
      <text:p text:style-name="Text_20_body"><text:span text:style-name="Strong_20_Emphasis"> 1 Expand Filesystem (MUSS)</text:span></text:p>
      <text:p text:style-name="Text_20_body">Damit der Raspberry auf die SD-Card zugreifen kann, muss dies in dem Untermenü aktiviert werden. Dieser Schritt muss erfolgen, da ansonsten nicht genug Platz für den Minecraft-Server vorhanden ist. Falls die SD-Card bereits eingebunden ist, dann teilt die Software das mit.</text:p>
      <text:p text:style-name="Text_20_body"><text:span text:style-name="Strong_20_Emphasis"> 2 Change User Passwort (optional)</text:span></text:p>
      <text:p text:style-name="Text_20_body">Dieser Punkt kann entfallen, wenn das System ausschließlich im lokalen Netz benutzt wird. Sollen später noch Fremde über das Internet zugreifen, dann sollte das Passwort auf jeden Fall geändert werden.</text:p>
      <text:p text:style-name="Text_20_body"><text:span text:style-name="Strong_20_Emphasis"> 3 Boot Options (optional)</text:span></text:p>
      <text:p text:style-name="Text_20_body">Hier kann man unter Punkt <text:span text:style-name="Source_20_Text">B2 Console Autologin</text:span> einstellen, dass der Raspberry direkt den Benutzer <text:span text:style-name="Source_20_Text">pi</text:span> anmeldet. Dieser Punkt ist reiner Komfort, der allerdings auch ein Sicherheitsrisiko darstellt, da so jeder als Administrator arbeiten kann, der Zugriff auf die Tastatur des Raspberry hat.</text:p>
      <text:p text:style-name="Text_20_body"><text:span text:style-name="Strong_20_Emphasis"> 5 Internationalisation Options (optional)</text:span></text:p>
      <text:p text:style-name="Text_20_body">Hier können z.B. deutsche Tastatur und Zeitzone eingerichtet werden. Dies ist nicht zwingend erfordlich hilft aber bei den Eingaben, da der Raspberry ansonsten von einer englischen Tastatur ausgeht.</text:p>
      <text:p text:style-name="Text_20_body"><text:span text:style-name="Strong_20_Emphasis"> 9 Advanced Options (MUSS) </text:span></text:p>
      <text:p text:style-name="Text_20_body">In den erweiterten Einstellung <text:span text:style-name="Strong_20_Emphasis">9 Advanced Options</text:span> befindet sich der Unterpunkt <text:span text:style-name="Source_20_Text">A4 SSH</text:span>. Dort lässt sich der sogenannte <text:span text:style-name="Source_20_Text">ssh-server</text:span> aktivieren. Danach kann man sich z.B. über einen Windows-Rechner direkt mit dem Raspberry verbinden.</text:p>
      <text:p text:style-name="Text_20_body">Weiterhin sollte im Punkt <text:span text:style-name="Source_20_Text">A3 Memory Split</text:span> der Grafikkartenspeicher (GPU-RAM) auf 16MB begrenzt werden, damit dem Hauptprozessor <text:note text:id="ftn4" text:note-class="footnote"><text:note-citation text:label="5)">5)</text:note-citation><text:note-body><text:p text:style-name="Text_20_body">CPU: Central Processing Unit</text:p></text:note-body></text:note> mehr Arbeitsspeicher (RAM) zur Verfügung steht. Hintergrund: Der Raspberry arbeitet mit sogenanntem <text:span text:style-name="Source_20_Text">Shared Memory</text:span> für GPU <text:note text:id="ftn5" text:note-class="footnote"><text:note-citation text:label="6)">6)</text:note-citation><text:note-body><text:p text:style-name="Text_20_body">graphics processing unit</text:p></text:note-body></text:note> und CPU. Da der Minecraft-Server sehr viel RAM benöitgt, kann über diese Einstellung noch etwas mehr bereitgestellt werden.</text:p>
      <text:p text:style-name="Text_20_body"><draw:frame draw:style-name="media" draw:name="rapsi-config Erweiterte Einstellungen Legend" text:anchor-type="as-char" draw:z-index="0" svg:width="16.959791666667cm"><draw:text-box><text:p text:style-name="legendcenter"><draw:frame draw:style-name="media" draw:name="rapsi-config Erweiterte Einstellungen" text:anchor-type="as-char" draw:z-index="2" svg:width="16.959791666667cm" svg:height="10.265833333333cm"><draw:image xlink:href="Pictures/935cf6101c6deac469c7bc87450752d3.png" xlink:type="simple" xlink:show="embed" xlink:actuate="onLoad"/></draw:frame>rapsi-config Erweiterte Einstellungen</text:p></draw:text-box></draw:frame></text:p>
      <text:p text:style-name="Text_20_body"><text:span text:style-name="Strong_20_Emphasis"> Reboot </text:span></text:p>
      <text:p text:style-name="Text_20_body">Nachdem alle Einstellungen vorgenommen wurden, beendet man <text:span text:style-name="Source_20_Text">raspi-config</text:span> und führt einen Neustart (<text:span text:style-name="Source_20_Text">reboot</text:span>) aus.</text:p>
      <text:h text:style-name="Heading_20_2" text:outline-level="2"><text:bookmark-start text:name="__RefHeading___fernzugriff_auf_raspberry_6"/><text:bookmark-start text:name="fernzugriff_auf_raspberry"/>Fernzugriff auf Raspberry<text:bookmark-end text:name="__RefHeading___fernzugriff_auf_raspberry_6"/><text:bookmark-end text:name="fernzugriff_auf_raspberry"/></text:h>
      <text:p text:style-name="Text_20_body">Durch den oben aktivierten <text:span text:style-name="Source_20_Text">ssh</text:span>-Server sind wir nun in der Lage von einem anderen Rechner aus auf den Raspberry zu zugreifen. Hierzu werden für die unterschiedlichen Betriebssysteme eigene Tools benötigt:</text:p>
      <text:list text:style-name="List_20_1" text:continue-numbering="false">
        <text:list-item>
          <text:p text:style-name="List_20_1_Content_First"> <text:span text:style-name="Source_20_Text">ssh</text:span>-Kommandozeilenbefehl (Linux, MacOS)</text:p>
        </text:list-item>
        <text:list-item>
          <text:p text:style-name="List_20_1_Content_Last"> <text:span text:style-name="Source_20_Text">putty</text:span>-Programm (Windows) <text:a xlink:type="simple" xlink:href="http://www.chiark.greenend.org.uk/~sgtatham/putty/download.html" text:style-name="Internet_20_link" text:visited-style-name="Visited_20_Internet_20_Link">DOWNLOAD</text:a></text:p>
        </text:list-item>
      </text:list>
      <text:p text:style-name="Text_20_body">Für Windows würde <text:span text:style-name="Source_20_Text">putty.exe</text:span> ausreichen. Da wir aber auch Dateien auf den Raspberry mittels <text:span text:style-name="Source_20_Text">pscp.exe</text:span> kopieren möchten sollte das <text:a xlink:type="simple" xlink:href="https://the.earth.li/~sgtatham/putty/latest/x86/putty.zip" text:style-name="Internet_20_link" text:visited-style-name="Visited_20_Internet_20_Link">"komplett Paket"</text:a> heruntergeladen werden.</text:p>
      <text:p text:style-name="Text_20_body">Der Dialog von <text:span text:style-name="Source_20_Text">putty</text:span> sieht wie folgt aus.</text:p>
      <text:p text:style-name="Text_20_body"><draw:frame draw:style-name="media" draw:name=" putty-Dialog Legend" text:anchor-type="as-char" draw:z-index="0" svg:width="12.012083333333cm"><draw:text-box><text:p text:style-name="legendcenter"><draw:frame draw:style-name="media" draw:name=" putty-Dialog" text:anchor-type="as-char" draw:z-index="3" svg:width="12.012083333333cm" svg:height="11.562291666667cm"><draw:image xlink:href="Pictures/6bf41100bdb9bf0bf0892d5c1247a088.png" xlink:type="simple" xlink:show="embed" xlink:actuate="onLoad"/></draw:frame> putty-Dialog</text:p></draw:text-box></draw:frame></text:p>
      <text:p text:style-name="Text_20_body">Als erstes geben wir den Nutzer und die IP-Adresse ein. Hier: <text:span text:style-name="Source_20_Text">pi@192.168.0.16</text:span>
Die IP-Adresse haben wir uns weiter oben ja bereits notiert.
Nun können wir diesen Werten einen klingenden Namen geben, so dass wir die Konfiguration später wieder finden. z.B. <text:span text:style-name="Source_20_Text">raspi user pi</text:span>
Anschließend speichern wird die Konfiguration mit <text:span text:style-name="Source_20_Text">Save</text:span>.</text:p>
      <text:p text:style-name="Text_20_body">Es öffnet sich nach einem Klick auf <text:span text:style-name="Source_20_Text">Open</text:span> ein schwarzes Fenster, in dem die <text:span text:style-name="Source_20_Text">shell</text:span> des Raspberry angezeigt wird. Jeder Befehl, der dort eingegeben wird, wird auf dem Raspberry ausgeführt. Also Vorsicht mit <text:span text:style-name="Source_20_Text">sudo</text:span>-Befehlen!</text:p>
      <text:p text:style-name="Text_20_body">Wir sollten uns zur Sicherheit einen eigenen Benutzer für unseren <text:span text:style-name="Source_20_Text">minecraft</text:span>-Server einrichten. Dies geschieht mit folgendem Befehl:</text:p>
      <text:p text:style-name="Preformatted_20_Text">sudo adduser mc</text:p>
      <text:p text:style-name="Text_20_body">Man wird nun nach einem Passwort für den neuen Benutzer gefragt. Dieses sollte möglichst ein anderes sein, als das des Hauptnutzers <text:span text:style-name="Source_20_Text">pi</text:span>. Das Passwort muss nochmals wiederholt werden. Die anschließenden Fragen können einfach mit <text:span text:style-name="Source_20_Text">Enter</text:span> übersprungen werden. Am Ende wird gefragt, ob alles korrekt ist. Hinweis: In der englischen Version muss mit <text:span text:style-name="Source_20_Text">y</text:span> geantwortet werden. Ist die Tastatur nicht umgestellt worden, so muss man hier die <text:span text:style-name="Source_20_Text">z</text:span>-Taste drücken.</text:p>
      <text:p text:style-name="Text_20_body">Nun melden wir uns mit <text:span text:style-name="Source_20_Text">exit</text:span> ab und starten eine neue <text:span text:style-name="Source_20_Text">ssh</text:span>-Verbindung mit <text:span text:style-name="Source_20_Text">putty</text:span>. Damit wir nicht ständig alle Werte in <text:span text:style-name="Source_20_Text">putty</text:span> neu eingeben müssen, speichern wird mit <text:span text:style-name="Source_20_Text">Save</text:span> die IP-Adresse wie folgt:</text:p>
      <text:p text:style-name="Preformatted_20_Text">mc@192.168.0.16</text:p>
      <text:p text:style-name="Text_20_body">Die neue Konfiguration nutzen wir, um uns erneut, nun als Benutzer <text:span text:style-name="Source_20_Text">mc</text:span>, mit dem Raspberry zu verbinden. Wir werden aufgefordert unser Passwort einzugeben. Hier gibt man das Passwort, dass wir bei <text:span text:style-name="Source_20_Text">adduser mc</text:span> verwendet haben ein.</text:p>
      <text:p text:style-name="Text_20_body">Wenn alles richtig war können wir nun mittels <text:span text:style-name="Source_20_Text">pwd</text:span><text:note text:id="ftn6" text:note-class="footnote"><text:note-citation text:label="7)">7)</text:note-citation><text:note-body><text:p text:style-name="Text_20_body">gibt den aktuellen Pfad aus</text:p></text:note-body></text:note> überprüfen, ob wir im richtigen Pfad des Dateiverzeichnissen ist.</text:p>
      <text:p text:style-name="Text_20_body">Befehl: <text:span text:style-name="Source_20_Text">pwd</text:span></text:p>
      <text:p text:style-name="Text_20_body">Ausgabe:  <text:span text:style-name="Source_20_Text">/home/mc</text:span></text:p>
      <text:p text:style-name="Text_20_body">Der Server besteht später aus vielen Dateien und Unterordnern. Damit wir unseren Server nicht im ganzen sogenannten <text:span text:style-name="Source_20_Text">Home</text:span>-Ordner verteilen, erstellen wir zunächst einen eigenen Ordner für den Forge-Server. Den Namen wählen wir entsprechend der Version die wir verwenden wollen. Hier: 1.7.10</text:p>
      <text:p text:style-name="Preformatted_20_Text">mkdir forge-1.7.10</text:p>
      <text:p text:style-name="Text_20_body">Mit </text:p>
      <text:p text:style-name="Preformatted_20_Text">cd forge-1.7.10</text:p>
      <text:p text:style-name="Text_20_body"> wechseln wir in diesen neuen Ordner. </text:p>
      <text:p text:style-name="Text_20_body">TIPP: Die Tabulator-Taste ist unser bester Freund unter Linux. Sie ergänzt Dateinamen und Ordnernamen automatisch. Im Zweifelsfall einfach zweimal kurz hintereinander tippen und man erhält mögliche Eingaben als Vorschau.</text:p>
      <text:p text:style-name="Text_20_body">Nun sind wir bereit den eigentlichen Server zu installieren.</text:p>
      <text:h text:style-name="Heading_20_1" text:outline-level="1"><text:bookmark-start text:name="__RefHeading___herunterladen_des_forge-servers_7"/><text:bookmark-start text:name="herunterladen_des_forge-servers"/>Herunterladen des Forge-Servers<text:bookmark-end text:name="__RefHeading___herunterladen_des_forge-servers_7"/><text:bookmark-end text:name="herunterladen_des_forge-servers"/></text:h>
      <text:h text:style-name="Heading_20_2" text:outline-level="2"><text:bookmark-start text:name="__RefHeading___weg_1kopieren_des_forge-servers_von_einem_windows-pc_8"/><text:bookmark-start text:name="weg_1kopieren_des_forge-servers_von_einem_windows-pc"/>Weg 1: Kopieren des Forge-Servers von einem Windows-PC<text:bookmark-end text:name="__RefHeading___weg_1kopieren_des_forge-servers_von_einem_windows-pc_8"/><text:bookmark-end text:name="weg_1kopieren_des_forge-servers_von_einem_windows-pc"/></text:h>
      <text:p text:style-name="Text_20_body">Hierzu benötigen wir <text:span text:style-name="Source_20_Text">pscp.exe</text:span> (s. <text:a xlink:type="simple" xlink:href="#__RefHeading___fernzugriff_auf_raspberry_6" text:style-name="Local_20_link" text:visited-style-name="Visited_20_Local_20_Link">Fernzugriff auf Raspberry</text:a>) und den <text:span text:style-name="Source_20_Text">forge-installer</text:span> (<text:a xlink:type="simple" xlink:href="https://files.minecraftforge.net/maven/net/minecraftforge/forge/index_1.7.10.html" text:style-name="Internet_20_link" text:visited-style-name="Visited_20_Internet_20_Link">Download-Seite</text:a>)
<text:span text:style-name="Strong_20_Emphasis">ACHTUNG</text:span>: Auch wenn dieser Weg etwas umständlich erscheint, so sollte er immer zu erst ausprobiert werden. Die Entwickler sind so in der Lage durch Werbung einen Teil ihrer Kosten und Aufwände entschädigt zu bekommen!</text:p>
      <text:p text:style-name="Text_20_body">Folgendes wird für das Kopierskript vorausgesetzt:</text:p>
      <table:table table:style-name="Table">
        <table:table-column/>
        <table:table-column/>
        <table:table-column/>
        <table:table-row>
          <table:table-cell office:value-type="string" table:style-name="tableheader">
            <text:p text:style-name="Table_20_Heading">Variable </text:p>
          </table:table-cell>
          <table:table-cell office:value-type="string" table:style-name="tableheader">
            <text:p text:style-name="Table_20_Heading">Bedeutung </text:p>
          </table:table-cell>
          <table:table-cell office:value-type="string" table:style-name="tableheader">
            <text:p text:style-name="Table_20_Heading">Beispiel </text:p>
          </table:table-cell>
        </table:table-row>
        <table:table-row>
          <table:table-cell office:value-type="string" table:style-name="tablecell">
            <text:p text:style-name="tablealignleft"><text:span text:style-name="Source_20_Text">mod_file</text:span> </text:p>
          </table:table-cell>
          <table:table-cell office:value-type="string" table:style-name="tablecell">
            <text:p text:style-name="tablealignleft">Pfad zur heruntergeladener <text:span text:style-name="Source_20_Text">forge-installer</text:span>-Datei </text:p>
          </table:table-cell>
          <table:table-cell office:value-type="string" table:style-name="tablecell">
            <text:p text:style-name="tablealignleft"> <text:span text:style-name="Source_20_Text">„D:\downloads\forge-1.7.10-10.13.4.1558-1.7.10-installer.jar</text:span> </text:p>
          </table:table-cell>
        </table:table-row>
        <table:table-row>
          <table:table-cell office:value-type="string" table:style-name="tablecell">
            <text:p text:style-name="tablealignleft"><text:span text:style-name="Source_20_Text">mc_raspi</text:span> </text:p>
          </table:table-cell>
          <table:table-cell office:value-type="string" table:style-name="tablecell">
            <text:p text:style-name="tablealignleft">Pfad zu den Mods auf dem Raspberry-Server </text:p>
          </table:table-cell>
          <table:table-cell office:value-type="string" table:style-name="tablecell">
            <text:p text:style-name="tablealignleft"><text:span text:style-name="Source_20_Text">“/home/mc/forge-1.7.10/„</text:span> </text:p>
          </table:table-cell>
        </table:table-row>
        <table:table-row>
          <table:table-cell office:value-type="string" table:style-name="tablecell">
            <text:p text:style-name="tablealignleft"><text:span text:style-name="Source_20_Text">raspi_ip</text:span> </text:p>
          </table:table-cell>
          <table:table-cell office:value-type="string" table:style-name="tablecell">
            <text:p text:style-name="tablealignleft">IP-Adresse des Raspberry </text:p>
          </table:table-cell>
          <table:table-cell office:value-type="string" table:style-name="tablecell">
            <text:p text:style-name="tablealignleft"><text:span text:style-name="Source_20_Text">192.168.0.16</text:span> </text:p>
          </table:table-cell>
        </table:table-row>
        <table:table-row>
          <table:table-cell office:value-type="string" table:style-name="tablecell">
            <text:p text:style-name="tablealignleft"><text:span text:style-name="Source_20_Text">mc_user</text:span> </text:p>
          </table:table-cell>
          <table:table-cell office:value-type="string" table:style-name="tablecell"/>
          <table:table-cell office:value-type="string" table:style-name="tablecell"/>
        </table:table-row>
      </table:table>
      <text:p text:style-name="Text_20_body">Die Variablen sind ggf. anzupassen, wenn man andere Pfade verwendet. Das folgende Skript kann per Klick auf <text:span text:style-name="Source_20_Text">copyforge2raspi.bat</text:span> heruntergeladen werden.</text:p>
      <table:table table:style-name="Table">
        <table:table-column table:style-name="odt_auto_style_table_column_2_1"/>
        <table:table-row>
          <table:table-cell office:value-type="string" table:style-name="tablecell">
            <text:p text:style-name="Preformatted_20_Text"><text:span text:style-name="highlight_sy0">@</text:span><text:span text:style-name="highlight_kw1">echo</text:span> off<text:line-break/><text:span text:style-name="highlight_kw1">set</text:span> mod_file=<text:span text:style-name="highlight_st0">"D:\downloads\forge-1.7.10-10.13.4.1558-1.7.10-installer.jar"</text:span><text:line-break/> <text:line-break/><text:span text:style-name="highlight_kw1">set</text:span> mc_raspi=<text:span text:style-name="highlight_st0">"/home/mc/"</text:span><text:line-break/><text:span text:style-name="highlight_kw1">set</text:span> raspi_ip=<text:span text:style-name="highlight_st0">"192.168.0.16"</text:span><text:line-break/><text:span text:style-name="highlight_kw1">set</text:span> mc_user=<text:span text:style-name="highlight_st0">"mc"</text:span><text:line-break/> <text:line-break/>d:\apps\putty\pscp.exe <text:span text:style-name="highlight_co103">%mod_file%</text:span> <text:span text:style-name="highlight_co103">%mc_user%@%raspi_ip%:%mc_raspi%</text:span></text:p>
          </table:table-cell>
        </table:table-row>
      </table:table>
      <text:p text:style-name="Text_20_body">Um es auszuführen, wird unter Windows ein Kommandozeile (Eingabeaufforderung) benötigt. Diese lässt sich durch <text:span text:style-name="Source_20_Text">Win+R</text:span> und anschließende Eingabe von <text:span text:style-name="Source_20_Text">cmd</text:span> bei <text:span text:style-name="Source_20_Text">Öffnen:</text:span> starten. Nun muss das Skript starten. Dies geschieht über <text:span text:style-name="Source_20_Text">D:\Downloads\copyforge2raspi.bat</text:span>, wobei <text:span text:style-name="Source_20_Text">D:\Downloads</text:span> der Ordner ist, in dem <text:span text:style-name="Source_20_Text">copyforge2raspi.bat</text:span> heruntergeladen wurde. Ggf. ist dieser erste also anzupassen.</text:p>
      <text:h text:style-name="Heading_20_2" text:outline-level="2"><text:bookmark-start text:name="__RefHeading___weg_2herunterladen_des_forge-servers_direkt_auf_den_raspberry_9"/><text:bookmark-start text:name="weg_2herunterladen_des_forge-servers_direkt_auf_den_raspberry"/>Weg 2: Herunterladen des Forge-Servers direkt auf den Raspberry<text:bookmark-end text:name="__RefHeading___weg_2herunterladen_des_forge-servers_direkt_auf_den_raspberry_9"/><text:bookmark-end text:name="weg_2herunterladen_des_forge-servers_direkt_auf_den_raspberry"/></text:h>
      <text:p text:style-name="Text_20_body">Hierzu müssen wir zunächst eine <text:span text:style-name="Source_20_Text">ssh</text:span>-Verbindung mit dem Raspberry aufbauen (s. <text:a xlink:type="simple" xlink:href="#__RefHeading___fernzugriff_auf_raspberry_6" text:style-name="Local_20_link" text:visited-style-name="Visited_20_Local_20_Link">Fernzugriff auf Raspberry</text:a> )</text:p>
      <text:p text:style-name="Text_20_body">Mit dem folgenden Befehl wird der Forge-Server Installer auf den Raspberry in den aktuellen Ordner heruntergeladen:</text:p>
      <text:p text:style-name="Preformatted_20_Text">wget http://files.minecraftforge.net/maven/net/minecraftforge/forge/1.7.10-10.13.4.1558-1.7.10/forge-1.7.10-10.13.4.1558-1.7.10-installer.jar .</text:p>
      <text:p text:style-name="Text_20_body"><text:span text:style-name="Strong_20_Emphasis">ACHTUNG</text:span>: Dieser Weg sollte aus Fairness den Entwicklner gegenüber NICHT benutzt werden, da diese auf diesem Weg keine Einnahmen durch Werbung generieren können. In der Entwicklung genauso wie in dieser Seite steckt viel Zeit und Arbeit, die hononiert werden sollte. Also bitte möglichst Weg 1 nutzen.</text:p>
      <text:h text:style-name="Heading_20_1" text:outline-level="1"><text:bookmark-start text:name="__RefHeading___installation_des_forge-servers_auf_dem_raspberry_10"/><text:bookmark-start text:name="installation_des_forge-servers_auf_dem_raspberry"/>Installation des Forge-Servers auf dem Raspberry<text:bookmark-end text:name="__RefHeading___installation_des_forge-servers_auf_dem_raspberry_10"/><text:bookmark-end text:name="installation_des_forge-servers_auf_dem_raspberry"/></text:h>
      <text:p text:style-name="Text_20_body">Anschließend muss der heruntergeladene <text:span text:style-name="Source_20_Text">forge-installer</text:span> noch ausgeführt werden. Auf einer grafischen Oberfläche (z.B. LXDesktop) kann man ihn einfach starten. Auf der Kommandozeile, also per <text:span text:style-name="Source_20_Text">ssh</text:span>, geht dies leider nicht. Der folgende Befehl führt den Installer daher OHNE grafischen Dialog aus und lädt die benötigten Dateien aus dem Internet direkt in den Ordner nach, in dem der Installer liegt.</text:p>
      <text:p text:style-name="Preformatted_20_Text">cd forge-1.7.10<text:line-break/>java -jar forge-1.7.10-10.13.4.1558-1.7.10-installer.jar --installServer</text:p>
      <text:p text:style-name="Text_20_body">Nachdem alles heruntergeladen wurde, kann der Installer gefahrlos gelöscht werden.</text:p>
      <text:p text:style-name="Preformatted_20_Text">rm forge-1.7.10-10.13.4.1558-1.7.10-installer.jar</text:p>
      <text:h text:style-name="Heading_20_2" text:outline-level="2"><text:bookmark-start text:name="__RefHeading___erster_start_des_forge-servers_11"/><text:bookmark-start text:name="erster_start_des_forge-servers"/>Erster Start des Forge-Servers<text:bookmark-end text:name="__RefHeading___erster_start_des_forge-servers_11"/><text:bookmark-end text:name="erster_start_des_forge-servers"/></text:h>
      <text:p text:style-name="Text_20_body"><text:span text:style-name="Strong_20_Emphasis">Zusammenfassung:</text:span></text:p>
      <text:list text:style-name="List_20_1" text:continue-numbering="false">
        <text:list-item>
          <text:p text:style-name="LastListParagraph_List_20_1_Content_First"> <text:span text:style-name="Source_20_Text">java -Xms512M -Xmx1008M -jar /home/mc/forge-1.7.10/forge-1.7.10-10.13.4.1558-1.7.10-universal.jar</text:span> → Aufruf des Minecraft-Servers</text:p>
        </text:list-item>
      </text:list>
      <text:p text:style-name="Text_20_body"><text:span text:style-name="Strong_20_Emphasis">Ausführlich:</text:span>
Der Start erfolgt mit folgendem Befehl:</text:p>
      <text:p text:style-name="Preformatted_20_Text">java -Xms512M -Xmx1008M -jar /home/mc/forge-1.7.10/forge-1.7.10-10.13.4.1558-1.7.10-universal.jar nogui</text:p>
      <text:p text:style-name="Text_20_body">TIPP: Da die Befehlszeile sehr lang ist, kann man dies auch in ein kleines <text:span text:style-name="Source_20_Text">shell</text:span>-Skript packen und diesem einen kurzen Namen geben.</text:p>
      <text:p text:style-name="Text_20_body">Eine solche Datei kann man mit dem folgenden Befehl anlegen:</text:p>
      <text:p text:style-name="Preformatted_20_Text">nano start_minecraft.sh</text:p>
      <text:p text:style-name="Text_20_body">In der Datei muss folgendes stehen, damit es funktioniert.</text:p>
      <table:table table:style-name="Table">
        <table:table-column table:style-name="odt_auto_style_table_column_3_1"/>
        <table:table-row>
          <table:table-cell office:value-type="string" table:style-name="tablecell">
            <text:p text:style-name="Preformatted_20_Text"><text:span text:style-name="highlight_co0">#!/bin/bash</text:span><text:line-break/><text:span text:style-name="highlight_kw3">cd</text:span> ~<text:span text:style-name="highlight_sy0">/</text:span>forge-1.7.10<text:line-break/><text:span text:style-name="highlight_kw2">java</text:span> <text:span text:style-name="highlight_re5">-jar</text:span><text:s text:c="2"/><text:span text:style-name="highlight_re5">-Xms512M</text:span> <text:span text:style-name="highlight_re5">-Xmx1008M</text:span> forge-1.7.10-10.13.4.1558-1.7.10-universal.jar nogui<text:s text:c="2"/><text:span text:style-name="highlight_sy0">&amp;&amp;</text:span> <text:span text:style-name="highlight_kw3">break</text:span></text:p>
          </table:table-cell>
        </table:table-row>
      </table:table>
      <text:p text:style-name="Text_20_body">Damit die Datei als Starter benutzt werden kann, muss sie ausführbar gemacht werden. Dieser Schritt muss nur einmal gemacht werden.</text:p>
      <text:p text:style-name="Preformatted_20_Text">chmod +x start_minecraft.sh</text:p>
      <text:p text:style-name="Text_20_body">Anschließend kann der Server immer wieder mit dem folgenden Befehl gestartet werden.</text:p>
      <text:p text:style-name="Preformatted_20_Text">./start_minecraft.sh</text:p>
      <text:p text:style-name="Text_20_body">Der erste Start schlägt auf jeden Fall fehl, da die EULA noch nicht akzeptiert wurde. Um die EULA zu akzeptieren, öffnet man die Datei <text:span text:style-name="Source_20_Text">eula.txt</text:span> und ändert <text:span text:style-name="Source_20_Text">false</text:span> in <text:span text:style-name="Source_20_Text">true</text:span> um.</text:p>
      <text:p text:style-name="Preformatted_20_Text">nano eula.txt</text:p>
      <text:p text:style-name="Text_20_body">Mit <text:span text:style-name="Source_20_Text">STRG+O</text:span> kann man die Datei speichern und mit <text:span text:style-name="Source_20_Text">STRG+X</text:span> kann der Editor geschlossen werden.</text:p>
      <text:p text:style-name="Text_20_body">Nun kann der Server erneut gestartet werden. Der folgende Start dauert relativ lange, da der Server nun alle Elemente erstmalig einrichten muss. Weitere Starts gehen etwas schneller von statten.</text:p>
      <text:p text:style-name="Text_20_body"><text:span text:style-name="Strong_20_Emphasis">ACHTUNG</text:span>: Der Server wird bei dieser Methode automatisch beendet, so bald die <text:span text:style-name="Source_20_Text">ssh</text:span>-Verbindung geschlossen wird. Im nächsten Abschnitt wird daher erläutert, wie man den Minecraft-Server aus ohne <text:span text:style-name="Source_20_Text">ssh</text:span>-Verbindung betreiben kann.</text:p>
      <text:h text:style-name="Heading_20_1" text:outline-level="1"><text:bookmark-start text:name="__RefHeading___minecraft-server_ohne_aktive_ssh-verbindung_betreiben_12"/><text:bookmark-start text:name="minecraft-server_ohne_aktive_ssh-verbindung_betreiben"/>Minecraft-Server OHNE aktive ssh-Verbindung betreiben<text:bookmark-end text:name="__RefHeading___minecraft-server_ohne_aktive_ssh-verbindung_betreiben_12"/><text:bookmark-end text:name="minecraft-server_ohne_aktive_ssh-verbindung_betreiben"/></text:h>
      <text:p text:style-name="Text_20_body">Nachteil der oben beschriebenen Lösung ist es, dass der Server geschlossen wird, sobald die <text:span text:style-name="Source_20_Text">ssh</text:span>-Verbindung zum Raspberry getrennt wird. Möchte man den Server dauerhaft starten und am besten automatisch neustarten, falls er mal abgestürzt ist, dann kann man dazu folgendes Script erstellen.</text:p>
      <table:table table:style-name="Table">
        <table:table-column table:style-name="odt_auto_style_table_column_4_1"/>
        <table:table-row>
          <table:table-cell office:value-type="string" table:style-name="tablecell">
            <text:p text:style-name="Preformatted_20_Text"><text:span text:style-name="highlight_co0">#!/bin/bash</text:span><text:line-break/><text:span text:style-name="highlight_kw1">while</text:span> <text:span text:style-name="highlight_kw2">true</text:span>; <text:span text:style-name="highlight_kw1">do</text:span><text:line-break/><text:s text:c="2"/><text:span text:style-name="highlight_kw1">if</text:span> <text:span text:style-name="highlight_sy0">!</text:span> <text:span text:style-name="highlight_kw2">screen</text:span> <text:span text:style-name="highlight_re5">-list</text:span> <text:span text:style-name="highlight_sy0">|</text:span> <text:span text:style-name="highlight_kw2">grep</text:span> <text:span text:style-name="highlight_re5">-s</text:span> <text:span text:style-name="highlight_st0">"minecraft"</text:span>; <text:span text:style-name="highlight_kw1">then</text:span><text:line-break/><text:s text:c="4"/><text:span text:style-name="highlight_kw3">cd</text:span> ~<text:span text:style-name="highlight_sy0">/</text:span>forge-1.7.10<text:line-break/><text:s text:c="4"/><text:span text:style-name="highlight_kw3">echo</text:span> Neuer Minecraft-Server wird gestartet<text:span text:style-name="highlight_sy0">!</text:span><text:line-break/><text:s text:c="4"/><text:span text:style-name="highlight_kw2">screen</text:span> <text:span text:style-name="highlight_re5">-S</text:span> minecraft <text:span text:style-name="highlight_re5">-d</text:span> <text:span text:style-name="highlight_re5">-m</text:span> <text:span text:style-name="highlight_kw2">java</text:span> <text:span text:style-name="highlight_re5">-jar</text:span><text:s text:c="2"/><text:span text:style-name="highlight_re5">-Xms512M</text:span> <text:span text:style-name="highlight_re5">-Xmx1008M</text:span> forge-1.7.10-10.13.4.1558-1.7.10-universal.jar nogui<text:s text:c="2"/><text:span text:style-name="highlight_sy0">&amp;&amp;</text:span> <text:span text:style-name="highlight_kw3">break</text:span><text:line-break/><text:s text:c="2"/><text:span text:style-name="highlight_kw1">fi</text:span><text:line-break/><text:s text:c="2"/><text:span text:style-name="highlight_kw2">sleep</text:span> <text:span text:style-name="highlight_nu0">60</text:span><text:line-break/><text:span text:style-name="highlight_kw1">done</text:span></text:p>
          </table:table-cell>
        </table:table-row>
      </table:table>
      <text:p text:style-name="Text_20_body">(Das Skript stammt im Original von <text:a xlink:type="simple" xlink:href="http://lemire.me/blog/2016/04/02/setting-up-a-robust-minecraft-server-on-a-raspberry-pi/" text:style-name="Internet_20_link" text:visited-style-name="Visited_20_Internet_20_Link">http://lemire.me/blog/2016/04/02/setting-up-a-robust-minecraft-server-on-a-raspberry-pi/</text:a> und wurde leicht modifiziert)</text:p>
      <text:p text:style-name="Text_20_body">Um das Skript auf den Raspberry zu bringen kann man <text:span text:style-name="Source_20_Text">Copy&amp;Paste</text:span> verwenden. Einfach den Inhalt des obigen grauen Kastens markieren und mit <text:span text:style-name="Source_20_Text">STRG+C</text:span> in die Zwischenablage kopieren. Nun kann man im <text:span text:style-name="Source_20_Text">ssh</text:span>-Fenster den Editor <text:span text:style-name="Source_20_Text">nano start_minecraft.sh</text:span> öffnen und eine neue Datei <text:span text:style-name="Source_20_Text">start_minecraft.sh</text:span> erzeugen. Im erscheinenden Fenster kann man nun per Klick auf die rechte-Maustaste den Inhalt der Zwischenablage hineinkopieren.</text:p>
      <text:p text:style-name="Text_20_body">Das Ergebnis sollte so aussehen:
<draw:frame draw:style-name="media" draw:name="nano start_minecraft.sh Legend" text:anchor-type="as-char" draw:z-index="0" svg:width="17.859375cm" style:rel-width="100%"><draw:text-box><text:p text:style-name="legendcenter"><draw:frame draw:style-name="media" draw:name="nano start_minecraft.sh" text:anchor-type="as-char" draw:z-index="4" svg:width="17.859375cm" style:rel-width="100%" svg:height="11.244791666667cm" style:rel-height="scale"><draw:image xlink:href="Pictures/3ead8162d69a1af0300208cb419cc195.png" xlink:type="simple" xlink:show="embed" xlink:actuate="onLoad"/></draw:frame>nano start_minecraft.sh</text:p></draw:text-box></draw:frame></text:p>
      <text:p text:style-name="Text_20_body">Nun kann man die Datei mit <text:span text:style-name="Source_20_Text">STRG+O</text:span><text:note text:id="ftn7" text:note-class="footnote"><text:note-citation text:label="8)">8)</text:note-citation><text:note-body><text:p text:style-name="Text_20_body">wird im <text:span text:style-name="Source_20_Text">nano</text:span>-Editor als <text:span text:style-name="Source_20_Text">^O Speichern</text:span> angezeigt</text:p></text:note-body></text:note> speichern und mit <text:span text:style-name="Source_20_Text">STRG+X</text:span> den Editor wieder schließen. Als letzten Schritt muss nun noch folgende Befehle ausgeführt werden, damit das Skript ausführbar wird (<text:span text:style-name="Source_20_Text">chmod +x start_minecraft.sh</text:span>) und gestartet wird (<text:span text:style-name="Source_20_Text">./start_minecraft &amp;</text:span>).</text:p>
      <text:p text:style-name="Preformatted_20_Text">chmod +x start_minecraft.sh<text:line-break/>./start_minecraft.sh &amp;</text:p>
      <text:p text:style-name="Text_20_body"><text:span text:style-name="Strong_20_Emphasis">Das Skript ausführlich erklärt:</text:span></text:p>
      <text:p text:style-name="Text_20_body">Innerhalb der <text:span text:style-name="Source_20_Text">if</text:span>-Anweisung wird abgefragt, ob bereits ein Minecraft-Server läuft. Ist dies nicht der Fall (s. <text:span text:style-name="Source_20_Text">!</text:span>) dann wird in den Installationsordner (hier: /home/mc/forge-1.7.10) gewechselt und in der <text:span text:style-name="Source_20_Text">screen</text:span>-Zeile ein neuer Server gestartet, der unabhängig von der <text:span text:style-name="Source_20_Text">ssh</text:span>-Verbindung läuft.</text:p>
      <text:p text:style-name="Text_20_body">Ggf. muss der <text:span text:style-name="Source_20_Text">screen</text:span>-Befehl noch nachinstalliert werden. Dies geschieht mit folgendem Befehl:
(Hinweis: Nur der Benutzer <text:span text:style-name="Source_20_Text">pi</text:span> kann den <text:span text:style-name="Source_20_Text">sudo</text:span>-Befehl ausführen.)</text:p>
      <text:p text:style-name="Preformatted_20_Text">su pi<text:line-break/>sudo apt-get install -y screen</text:p>
      <text:h text:style-name="Heading_20_2" text:outline-level="2"><text:bookmark-start text:name="__RefHeading___status_des_gestarteten_minecraft-servers_ueberpruefen_13"/><text:bookmark-start text:name="status_des_gestarteten_minecraft-servers_ueberpruefen"/>Status des gestarteten Minecraft-Servers überprüfen<text:bookmark-end text:name="__RefHeading___status_des_gestarteten_minecraft-servers_ueberpruefen_13"/><text:bookmark-end text:name="status_des_gestarteten_minecraft-servers_ueberpruefen"/></text:h>
      <text:p text:style-name="Text_20_body"><text:span text:style-name="Strong_20_Emphasis">Zusammenfassung:</text:span></text:p>
      <text:list text:style-name="List_20_1" text:continue-numbering="false">
        <text:list-item>
          <text:p text:style-name="List_20_1_Content_First"> <text:span text:style-name="Source_20_Text">screen -ls minecraft</text:span> → Status überprüfen</text:p>
        </text:list-item>
        <text:list-item>
          <text:p text:style-name="List_20_1_Content"> <text:span text:style-name="Source_20_Text">screen -r minecraft</text:span> → Server in den Vordergrund holen (<text:span text:style-name="Source_20_Text">attach</text:span>)</text:p>
        </text:list-item>
        <text:list-item>
          <text:p text:style-name="List_20_1_Content"> <text:span text:style-name="Source_20_Text">STRG+a d</text:span> → Server in den Hintergrund bringen (<text:span text:style-name="Source_20_Text">detach</text:span>)</text:p>
        </text:list-item>
        <text:list-item>
          <text:p text:style-name="List_20_1_Content_Last"> <text:span text:style-name="Source_20_Text">ps aux | grep forge</text:span> → Prozess-Status anzeigen lassen (inkl. CPU/RAM-Last)</text:p>
        </text:list-item>
      </text:list>
      <text:p text:style-name="Text_20_body"><text:span text:style-name="Strong_20_Emphasis">Ausführlich:</text:span>
Möchte man nun überprüfen, ob der Server tatsächlich läuft, kann man dies über folgenden Befehl tun:</text:p>
      <text:p text:style-name="Preformatted_20_Text">screen -ls minecraft</text:p>
      <text:p text:style-name="Text_20_body">Ausgabe:</text:p>
      <text:p text:style-name="Preformatted_20_Text">There is a screen on:<text:line-break/><text:s text:c="8"/>916.minecraft<text:s text:c="2"/>(12.11.2016 22:36:56)<text:s text:c="3"/>(Detached)<text:line-break/>1 Socket in /var/run/screen/S-mc.</text:p>
      <text:p text:style-name="Text_20_body">Die Zeile <text:span text:style-name="Source_20_Text">916.minecraft … (Detached)</text:span> besagt, dass der Prozess mit dem Namen <text:span text:style-name="Source_20_Text">minecraft</text:span> unter der Prozess-Nummer (id) <text:span text:style-name="Source_20_Text">916</text:span> läuft. <text:span text:style-name="Source_20_Text">Detached</text:span> bezieht sich auf den Status bezüglich <text:span text:style-name="Source_20_Text">screen</text:span>.
Möchte man den Minecraft-Server wieder über die Kommandozeile steuern, so kann man den Server wieder in den Vordergrund holen.</text:p>
      <text:p text:style-name="Preformatted_20_Text">screen -r minecraft</text:p>
      <text:p text:style-name="Text_20_body">Nun sieht man die letzten Ausgaben des Minecraft-Servers und man kann dem Minecraft-Server beliebige Befehle geben. (s. unten Wichtige Befehle ????)</text:p>
      <text:p text:style-name="Text_20_body">In diesem Zustand kann der Minecraft-Server auch wieder gestopt werden. Dies geschieht per <text:span text:style-name="Source_20_Text">stop</text:span> während man mit dem Minecraft-Server wieder verbunden ist.</text:p>
      <text:p text:style-name="Text_20_body">Benötigt man den Minecraft-Server nicht mehr, dann kann man diesen über den folgende Befehl wieder in den Hintergrund schicken. Der Server läuft dann im Hintergrund weiter, er wird lediglich <text:span text:style-name="Source_20_Text">detached</text:span> also abgekoppelt von der aktuellen Kommandozeile.</text:p>
      <text:p text:style-name="Preformatted_20_Text">STRG+a d</text:p>
      <text:p text:style-name="Text_20_body">Eine weitere Möglichkeit den Status des Minecraft-Servers abzufragen, ist die Prozessliste. Diese lässt sich über den folgenden Befehl abrufen:</text:p>
      <text:p text:style-name="Preformatted_20_Text">ps aux | grep forge</text:p>
      <text:p text:style-name="Text_20_body">Ausgabe:</text:p>
      <text:p text:style-name="Preformatted_20_Text">mc<text:s text:c="2"/>1019<text:s text:c="2"/>0.0<text:s text:c="2"/>0.2<text:s text:c="3"/>5336<text:s text:c="2"/>2244 ?<text:s text:c="8"/>Ss<text:s text:c="3"/>23:16<text:s text:c="3"/>0:00 SCREEN -S minecraft -d -m java -jar -Xms512M -Xmx1008M forge-1.7.10-10.13.4.1558-1.7.10-universal.jar nogui<text:line-break/>mc<text:s text:c="2"/>1020 23.8 36.7 1184560 362444 pts/0<text:s text:c="2"/>Ssl+ 23:16<text:s text:c="3"/>1:06 java -jar -Xms512M -Xmx1008M forge-1.7.10-10.13.4.1558-1.7.10-universal.jar nogui</text:p>
      <text:p text:style-name="Text_20_body">Die erste Zeile ist der <text:span text:style-name="Source_20_Text">screen</text:span>-Prozess mit der Id 1019, der lediglich zur Verwaltung benötigt wird. Die zweite Zeile steht für den eigentlichen Server mit der Id 1020.</text:p>
      <text:p text:style-name="Text_20_body">Die beiden Zahlen <text:span text:style-name="Source_20_Text">23.8</text:span> und <text:span text:style-name="Source_20_Text">36.7</text:span> sind von Interesse, denn sie stehen für die CPU-Last bzw die RAM-Resourcen in %, die der Server gerade benötigt. Während der Startphase kann die CPU-Last durchaus höher sein. </text:p>
      <text:p text:style-name="Text_20_body">Eine weiter Möglichkeit die Prozesse zu beobachten ist der <text:span text:style-name="Source_20_Text">htop</text:span>-Befehl. Dies ist eine Art Taskmanager für die Kommandozeile. Er muss allerdings erst noch installiert über den <text:span text:style-name="Source_20_Text">pi</text:span>-User werden.</text:p>
      <text:p text:style-name="Preformatted_20_Text">su pi<text:line-break/>sudo apt-get install htop<text:line-break/>exit<text:line-break/>htop</text:p>
      <text:h text:style-name="Heading_20_1" text:outline-level="1"><text:bookmark-start text:name="__RefHeading___minecraft-server_automatisch_bei_systemstart_starten_14"/><text:bookmark-start text:name="minecraft-server_automatisch_bei_systemstart_starten"/>Minecraft-Server automatisch bei Systemstart starten<text:bookmark-end text:name="__RefHeading___minecraft-server_automatisch_bei_systemstart_starten_14"/><text:bookmark-end text:name="minecraft-server_automatisch_bei_systemstart_starten"/></text:h>
      <text:p text:style-name="Text_20_body"><text:span text:style-name="Strong_20_Emphasis">Zusammenfassung:</text:span></text:p>
      <text:list text:style-name="List_20_1" text:continue-numbering="false">
        <text:list-item>
          <text:p text:style-name="LastListParagraph_List_20_1_Content_First"> <text:span text:style-name="Source_20_Text">/bin/su mc -c “/home/mc/start_minecraft.sh„</text:span> → in <text:span text:style-name="Source_20_Text">/etc/rc.local</text:span> vor <text:span text:style-name="Source_20_Text">exit 0</text:span> eintragen</text:p>
        </text:list-item>
      </text:list>
      <text:p text:style-name="Text_20_body"><text:span text:style-name="Strong_20_Emphasis">Ausführlich:</text:span>
Damit der Server bei einem Neustart des Raspberry nicht von Hand neugestartet werden muss, kann folgender Befehl verwendet werden. Dieser muss in der Datei <text:span text:style-name="Source_20_Text">/etc/rc.local</text:span> eingetragen werden:</text:p>
      <text:p text:style-name="Text_20_body">WICHTIG: Die Zeile muss VOR der <text:span text:style-name="Source_20_Text">exit 0</text:span> eingetragen werden.</text:p>
      <text:p text:style-name="Preformatted_20_Text">/bin/su mc -c "/home/mc/start_minecraft.sh"</text:p>
      <text:p text:style-name="Text_20_body">Anschließend führt man einen Neustart aus. (s. nächster Abschnitt)</text:p>
      <text:h text:style-name="Heading_20_2" text:outline-level="2"><text:bookmark-start text:name="__RefHeading___neustart_des_raspberry_15"/><text:bookmark-start text:name="neustart_des_raspberry"/>Neustart des Raspberry<text:bookmark-end text:name="__RefHeading___neustart_des_raspberry_15"/><text:bookmark-end text:name="neustart_des_raspberry"/></text:h>
      <text:p text:style-name="Text_20_body">Zusammenfassung:</text:p>
      <text:list text:style-name="List_20_1" text:continue-numbering="false">
        <text:list-item>
          <text:p text:style-name="LastListParagraph_List_20_1_Content_First"> <text:span text:style-name="Source_20_Text">systemctl reboot -i</text:span> → Benutzer auswählen und Neustarten</text:p>
        </text:list-item>
      </text:list>
      <text:p text:style-name="Text_20_body">Einen Neustart des Raspberry kann man über den folgenden Befehl ausführen:</text:p>
      <text:p text:style-name="Preformatted_20_Text"> systemctl reboot -i</text:p>
      <text:p text:style-name="Text_20_body">Anschließend wird man nach einem <text:span text:style-name="Source_20_Text">sudo</text:span>-Benutzer gefragt. Hier sollte man <text:span text:style-name="Source_20_Text">pi</text:span> wählen und das dazugehörende Passwort eingeben. Danach führt der Raspberry einen Neustart durch.</text:p>
      <text:h text:style-name="Heading_20_1" text:outline-level="1"><text:bookmark-start text:name="__RefHeading___wichtige_parameter_fuer_die_konfiguration_des_servers_16"/><text:bookmark-start text:name="wichtige_parameter_fuer_die_konfiguration_des_servers"/>Wichtige Parameter für die Konfiguration des Servers<text:bookmark-end text:name="__RefHeading___wichtige_parameter_fuer_die_konfiguration_des_servers_16"/><text:bookmark-end text:name="wichtige_parameter_fuer_die_konfiguration_des_servers"/></text:h>
      <text:p text:style-name="Text_20_body">Inhalt der <text:span text:style-name="Source_20_Text">server.properties</text:span>, über die der Server konfiguriert wird.</text:p>
      <text:p text:style-name="Preformatted_20_Text">motd=WELCOME TO MY SERVER<text:line-break/>view-distance: 5</text:p>
      <table:table table:style-name="Table">
        <table:table-column/>
        <table:table-column/>
        <table:table-column/>
        <table:table-row>
          <table:table-cell office:value-type="string" table:style-name="tableheader">
            <text:p text:style-name="Table_20_Heading">Variable </text:p>
          </table:table-cell>
          <table:table-cell office:value-type="string" table:style-name="tableheader">
            <text:p text:style-name="Table_20_Heading">Bedeutung </text:p>
          </table:table-cell>
          <table:table-cell office:value-type="string" table:style-name="tableheader">
            <text:p text:style-name="Table_20_Heading">Beispiel </text:p>
          </table:table-cell>
        </table:table-row>
        <table:table-row>
          <table:table-cell office:value-type="string" table:style-name="tablecell">
            <text:p text:style-name="tablealignleft">motd </text:p>
          </table:table-cell>
          <table:table-cell office:value-type="string" table:style-name="tablecell">
            <text:p text:style-name="tablealignleft">Beschreibung des Servers, die im Client erscheint </text:p>
          </table:table-cell>
          <table:table-cell office:value-type="string" table:style-name="tablecell">
            <text:p text:style-name="tablealignleft"><text:span text:style-name="Source_20_Text">WELCOME TO MY SERVER</text:span> </text:p>
          </table:table-cell>
        </table:table-row>
      </table:table>
      <text:h text:style-name="Heading_20_2" text:outline-level="2"><text:bookmark-start text:name="__RefHeading___befehle_fuer_die_minecraft-server_konsole_17"/><text:bookmark-start text:name="befehle_fuer_die_minecraft-server_konsole"/>Befehle für die Minecraft-Server Konsole<text:bookmark-end text:name="__RefHeading___befehle_fuer_die_minecraft-server_konsole_17"/><text:bookmark-end text:name="befehle_fuer_die_minecraft-server_konsole"/></text:h>
      <text:p text:style-name="Text_20_body">????? Hier sollen noch ein paar Konsolen Kommandos, mit denen man den Server steuern kann hinein.</text:p>
      <text:h text:style-name="Heading_20_1" text:outline-level="1"><text:bookmark-start text:name="__RefHeading___mods_auf_dem_minecraft-server_installieren_18"/><text:bookmark-start text:name="mods_auf_dem_minecraft-server_installieren"/>Mods auf dem Minecraft-Server installieren<text:bookmark-end text:name="__RefHeading___mods_auf_dem_minecraft-server_installieren_18"/><text:bookmark-end text:name="mods_auf_dem_minecraft-server_installieren"/></text:h>
      <text:p text:style-name="Text_20_body">Richtig spanned wird ein Minecraft-Server für viele erst durch sogenannte Mods (Modifications, also Erweiterungen).
Bei den folgenden Befehlen wird vorausgesetzt, dass die Mod im Ordner <text:span text:style-name="Source_20_Text">D:\downloads</text:span> liegt und <text:span text:style-name="Source_20_Text">pscp.exe</text:span> im Ordner <text:span text:style-name="Source_20_Text">D:\Apps\putty\pscp.exe</text:span>.
Die Mod, die installiert werden soll, wird in Anführungszeichen hinter <text:span text:style-name="Source_20_Text">mod_file</text:span> eingetragen. Im Anschluss wird man nach dem Passwort der <text:span text:style-name="Source_20_Text">mc</text:span>-Benutzers auf dem Raspberry gefragt und es werden die Mod auf dem lokalen Rechner ebenfalls in den Minecraft-Installationsordner kopiert.</text:p>
      <text:p text:style-name="Text_20_body"><text:span text:style-name="Strong_20_Emphasis">WICHTIG</text:span>: Es dürfen keine Leerzeichen vor bzw. hinter den <text:span text:style-name="Source_20_Text">=</text:span>-Zeichen sein, sonst wird die Variable nicht erkannt. </text:p>
      <table:table table:style-name="Table">
        <table:table-column table:style-name="odt_auto_style_table_column_6_1"/>
        <table:table-row>
          <table:table-cell office:value-type="string" table:style-name="tablecell">
            <text:p text:style-name="Preformatted_20_Text"><text:span text:style-name="highlight_sy0">@</text:span><text:span text:style-name="highlight_kw1">echo</text:span> off<text:line-break/><text:span text:style-name="highlight_kw1">set</text:span> mod_file=<text:span text:style-name="highlight_st0">"D:\downloads\Thaumcraft-1.7.10-4.2.3.5.jar"</text:span><text:line-break/> <text:line-break/><text:span text:style-name="highlight_kw1">set</text:span> mc_local=<text:span text:style-name="highlight_st0">"<text:span text:style-name="highlight_es100">%APPDATA%</text:span>\.minecraft\mods"</text:span><text:line-break/><text:span text:style-name="highlight_kw1">set</text:span> mc_raspi=<text:span text:style-name="highlight_st0">"/home/mc/forge-1.7.10/mods/"</text:span><text:line-break/> <text:line-break/>d:\apps\putty\pscp.exe <text:span text:style-name="highlight_co103">%mod_file%</text:span> minecraft<text:span text:style-name="highlight_sy0">@</text:span>192.168.0.16:<text:span text:style-name="highlight_co103">%mc_raspi%</text:span><text:line-break/><text:span text:style-name="highlight_kw2">copy</text:span> <text:span text:style-name="highlight_co103">%mod_file%</text:span> <text:span text:style-name="highlight_co103">%mc_local%</text:span></text:p>
          </table:table-cell>
        </table:table-row>
      </table:table>
      <table:table table:style-name="Table">
        <table:table-column/>
        <table:table-column/>
        <table:table-column/>
        <table:table-column/>
        <table:table-row>
          <table:table-cell office:value-type="string" table:style-name="tableheader">
            <text:p text:style-name="Table_20_Heading">Variable </text:p>
          </table:table-cell>
          <table:table-cell office:value-type="string" table:style-name="tableheader">
            <text:p text:style-name="Table_20_Heading">Bedeutung </text:p>
          </table:table-cell>
          <table:table-cell office:value-type="string" table:style-name="tableheader">
            <text:p text:style-name="Table_20_Heading">Beispiel </text:p>
          </table:table-cell>
          <table:table-cell office:value-type="string" table:style-name="tablecell"/>
        </table:table-row>
        <table:table-row>
          <table:table-cell office:value-type="string" table:style-name="tablecell">
            <text:p text:style-name="tablealignleft"><text:span text:style-name="Source_20_Text">mod_file</text:span> </text:p>
          </table:table-cell>
          <table:table-cell office:value-type="string" table:style-name="tablecell">
            <text:p text:style-name="tablealignleft">Pfad zur heruntergeladenen Mod-Datei </text:p>
          </table:table-cell>
          <table:table-cell office:value-type="string" table:style-name="tablecell">
            <text:p text:style-name="tablealignleft"> <text:span text:style-name="Source_20_Text">„D:\downloads\Thaumcraft-1.7.10-4.2.3.5.jar“</text:span> </text:p>
          </table:table-cell>
          <table:table-cell office:value-type="string" table:style-name="tablecell">
            <text:p text:style-name="tablealignleft"><text:span text:style-name="Source_20_Text">“%APPDATA%\.minecraft\mods„</text:span> </text:p>
          </table:table-cell>
        </table:table-row>
        <table:table-row>
          <table:table-cell office:value-type="string" table:style-name="tablecell">
            <text:p text:style-name="tablealignleft"><text:span text:style-name="Source_20_Text">mc_local</text:span> </text:p>
          </table:table-cell>
          <table:table-cell office:value-type="string" table:style-name="tablecell">
            <text:p text:style-name="tablealignleft">Pfad zur Windows-Minecraft-Installation </text:p>
          </table:table-cell>
          <table:table-cell office:value-type="string" table:style-name="tablecell">
            <text:p text:style-name="tablealignleft"><text:span text:style-name="Source_20_Text">“/home/mc/forge-1.7.10/mods/„</text:span> </text:p>
          </table:table-cell>
          <table:table-cell office:value-type="string" table:style-name="tablecell"/>
        </table:table-row>
        <table:table-row>
          <table:table-cell office:value-type="string" table:style-name="tablecell">
            <text:p text:style-name="tablealignleft"><text:span text:style-name="Source_20_Text">mc_raspi</text:span> </text:p>
          </table:table-cell>
          <table:table-cell office:value-type="string" table:style-name="tablecell">
            <text:p text:style-name="tablealignleft">Pfad zu den Mods auf dem Raspberry-Server </text:p>
          </table:table-cell>
          <table:table-cell office:value-type="string" table:style-name="tablecell"/>
          <table:table-cell office:value-type="string" table:style-name="tablecell"/>
        </table:table-row>
      </table:table>
      <text:h text:style-name="Heading_20_1" text:outline-level="1"><text:bookmark-start text:name="__RefHeading___einstellungen_des_servers_feinschliff_19"/><text:bookmark-start text:name="einstellungen_des_servers_feinschliff"/>Einstellungen des Servers (Feinschliff)<text:bookmark-end text:name="__RefHeading___einstellungen_des_servers_feinschliff_19"/><text:bookmark-end text:name="einstellungen_des_servers_feinschliff"/></text:h>
      <text:p text:style-name="Text_20_body">Im Installationsordner (/home/mc/forge-1.7.10) liegt die Datei <text:span text:style-name="Source_20_Text">server.properties</text:span> im folgenden werden einige interssante Einstellungen erläutert. Eine vollständige Liste findet man <text:a xlink:type="simple" xlink:href="http://minecraft-de.gamepedia.com/Server.properties" text:style-name="Internet_20_link" text:visited-style-name="Visited_20_Internet_20_Link">HIER</text:a>.</text:p>
      <table:table table:style-name="Table">
        <table:table-column/>
        <table:table-column/>
        <table:table-column/>
        <table:table-row>
          <table:table-cell office:value-type="string" table:style-name="tableheader">
            <text:p text:style-name="Table_20_Heading">Name </text:p>
          </table:table-cell>
          <table:table-cell office:value-type="string" table:style-name="tableheader">
            <text:p text:style-name="Table_20_Heading">Beschreibung </text:p>
          </table:table-cell>
          <table:table-cell office:value-type="string" table:style-name="tableheader">
            <text:p text:style-name="Table_20_Heading">Standardwert </text:p>
          </table:table-cell>
        </table:table-row>
        <table:table-row>
          <table:table-cell office:value-type="string" table:style-name="tablecell">
            <text:p text:style-name="tablealignleft">enable-query </text:p>
          </table:table-cell>
          <table:table-cell office:value-type="string" table:style-name="tablecell">
            <text:p text:style-name="tablealignleft">Ist der Wert auf <text:span text:style-name="Source_20_Text">true</text:span> gesetzt, so kann man über ein <text:span text:style-name="Source_20_Text">PHP</text:span>-Script von außen Informationen über den Server abfragen. z.B. Welche Spieler online sind. </text:p>
          </table:table-cell>
          <table:table-cell office:value-type="string" table:style-name="tablecell">
            <text:p text:style-name="tablealignleft"> <text:span text:style-name="Source_20_Text">false</text:span> </text:p>
          </table:table-cell>
        </table:table-row>
        <table:table-row>
          <table:table-cell office:value-type="string" table:style-name="tablecell">
            <text:p text:style-name="tablealignleft">enable-rcon </text:p>
          </table:table-cell>
          <table:table-cell office:value-type="string" table:style-name="tablecell">
            <text:p text:style-name="tablealignleft">Remote-Connection zu lassen, um von außen den Server zu Steuern. Nicht zu verwechseln mit <text:span text:style-name="Source_20_Text">op</text:span><text:note text:id="ftn8" text:note-class="footnote"><text:note-citation text:label="9)">9)</text:note-citation><text:note-body><text:p text:style-name="Text_20_body">Operator</text:p></text:note-body></text:note> </text:p>
          </table:table-cell>
          <table:table-cell office:value-type="string" table:style-name="tablecell">
            <text:p text:style-name="tablealignleft">false </text:p>
          </table:table-cell>
        </table:table-row>
      </table:table>
      <text:p text:style-name="Preformatted_20_Text">#Minecraft server properties<text:line-break/>#Tue Nov 15 17:06:17 CET 2016<text:line-break/>generator-settings= # Flachland Welten beeinflussen<text:line-break/>op-permission-level=1 # kann nur Spawn aendern<text:line-break/>allow-nether=true # Nethter erlauben<text:line-break/>level-name=world # Speicherort<text:line-break/>enable-query=false # PHP-Abfrage<text:line-break/>allow-flight=true # Fliegen erlauben, damit nicht gekickt wird<text:line-break/>announce-player-achievements=true # Chat-Nachricht bei Erfolg<text:line-break/>server-port=25565 # UDP-TCP Port Default Port 25565<text:line-break/>level-type=DEFAULT # Welttyp<text:line-break/>enable-rcon=false # Fernzugriff auf den Server nicht zu lasssen<text:line-break/>force-gamemode=false # Beitritt wie bei disconnect<text:line-break/>level-seed= # Startwert für die Welt<text:line-break/>server-ip= # Bestimmte IP-Adresse<text:line-break/>max-build-height=256 # maximale Hoehe der Welt<text:line-break/>spawn-npcs=true # Dorfbewohner spawn<text:line-break/>white-list=false # Nur bekannte Spieler koennen joinen<text:line-break/>spawn-animals=true # Tiere spawn<text:line-break/>snooper-enabled=false # anonyme Daten nicht senden<text:line-break/>hardcore=false # Kein Hardcore<text:line-break/>online-mode=true # Authentifikation gegen mc-server<text:line-break/>resource-pack= # weitere Resource-Pakte mit z.b. Sounds, Texten<text:line-break/>pvp=true # Jeder gegen Jeden<text:line-break/>difficulty=1 #<text:line-break/>enable-command-block=false # ermoeglicht cheats, deaktivieren<text:line-break/>player-idle-timeout=30 # Minuten, nach denen ein inaktiver Spieler gekickt wird. default 0 aus<text:line-break/>gamemode=0 # 0=Ueberleben 1=Kreativ 2=Abenteuer 3=Zuschauer<text:line-break/>max-players=10 # maximale Spieleranzahl default 20<text:line-break/>spawn-monsters=true # Monster spawn<text:line-break/>view-distance=5 # Sichtweite in chunks bei Performance Problemen reduzieren<text:s text:c="2"/>default 10<text:line-break/>generate-structures=true # Spawn von Gebaeuden Doerfern<text:line-break/>motd=** Mein MC Server**** # Eintrag in Client-Serverliste</text:p>
      <text:h text:style-name="Heading_20_1" text:outline-level="1"><text:bookmark-start text:name="__RefHeading___offen_20"/><text:bookmark-start text:name="offen"/>Offen<text:bookmark-end text:name="__RefHeading___offen_20"/><text:bookmark-end text:name="offen"/></text:h>
      <text:p text:style-name="Text_20_body"><text:span text:style-name="Source_20_Text">D:/apps/putty/pscp MOD.zip mc@192.168.0.16:/home/mc/forge-1.7.10/mods/</text:span></text:p>
      <text:p text:style-name="Text_20_body">Passwort für <text:span text:style-name="Source_20_Text">mc</text:span> eingeben.</text:p>
      <text:p text:style-name="Text_20_body">Befehlsaufbau: </text:p>
      <table:table table:style-name="Table">
        <table:table-column/>
        <table:table-column/>
        <table:table-row>
          <table:table-cell office:value-type="string" table:style-name="tableheader">
            <text:p text:style-name="Table_20_Heading"> Bestandteil </text:p>
          </table:table-cell>
          <table:table-cell office:value-type="string" table:style-name="tableheader">
            <text:p text:style-name="Table_20_Heading"> Bedeutung </text:p>
          </table:table-cell>
        </table:table-row>
        <table:table-row>
          <table:table-cell office:value-type="string" table:style-name="tablecell">
            <text:p text:style-name="tablealignleft"><text:span text:style-name="Source_20_Text">D:/apps/putty/pscp</text:span> </text:p>
          </table:table-cell>
          <table:table-cell office:value-type="string" table:style-name="tablecell">
            <text:p text:style-name="tablealignleft"> Pfad zum <text:span text:style-name="Source_20_Text">pscp</text:span>-Befehl </text:p>
          </table:table-cell>
        </table:table-row>
        <table:table-row>
          <table:table-cell office:value-type="string" table:style-name="tablecell">
            <text:p text:style-name="tablealignleft"><text:span text:style-name="Source_20_Text">MOD.zip</text:span> </text:p>
          </table:table-cell>
          <table:table-cell office:value-type="string" table:style-name="tablecell">
            <text:p text:style-name="tablealignleft"> Mod-Datei, die installiert werden soll </text:p>
          </table:table-cell>
        </table:table-row>
        <table:table-row>
          <table:table-cell office:value-type="string" table:style-name="tablecell">
            <text:p text:style-name="tablealignleft"><text:span text:style-name="Source_20_Text">mc</text:span> </text:p>
          </table:table-cell>
          <table:table-cell office:value-type="string" table:style-name="tablecell">
            <text:p text:style-name="tablealignleft"> Benutzer auf (@) dem Raspberry </text:p>
          </table:table-cell>
        </table:table-row>
        <table:table-row>
          <table:table-cell office:value-type="string" table:style-name="tablecell">
            <text:p text:style-name="tablealignleft"><text:span text:style-name="Source_20_Text">192.168.0.16</text:span> </text:p>
          </table:table-cell>
          <table:table-cell office:value-type="string" table:style-name="tablecell">
            <text:p text:style-name="tablealignleft"> IP-Adresse des Raspberry (s. <text:span text:style-name="Source_20_Text">ip -4 addr show eth0</text:span>) </text:p>
          </table:table-cell>
        </table:table-row>
        <table:table-row>
          <table:table-cell office:value-type="string" table:style-name="tablecell">
            <text:p text:style-name="tablealignleft"><text:span text:style-name="Source_20_Text">:/home/mc/forge-1.7.10/mods/</text:span> </text:p>
          </table:table-cell>
          <table:table-cell office:value-type="string" table:style-name="tablecell">
            <text:p text:style-name="tablealignleft"> Zielordner für die Mods auf dem Raspberry </text:p>
          </table:table-cell>
        </table:table-row>
      </table:table>
      <text:list text:style-name="List_20_1" text:continue-numbering="false">
        <text:list-item>
          <text:p text:style-name="LastListParagraph_List_20_1_Content_First"> erste cli Befehle auf Server bzw Client</text:p>
        </text:list-item>
      </text:list>
      <text:h text:style-name="Heading_20_1" text:outline-level="1"><text:bookmark-start text:name="__RefHeading___weitere_befehle_mit_powershell_21"/><text:bookmark-start text:name="weitere_befehle_mit_powershell"/>Weitere Befehle mit Powershell<text:bookmark-end text:name="__RefHeading___weitere_befehle_mit_powershell_21"/><text:bookmark-end text:name="weitere_befehle_mit_powershell"/></text:h>
      <text:p text:style-name="Preformatted_20_Text"> powershell Set-ExecutionPolicy Unrestricted</text:p>
      <text:p text:style-name="Text_20_body">Dazwischen kann ein Powershell-Script ausgeführt werden.</text:p>
      <text:p text:style-name="Preformatted_20_Text"> powershell Set-ExecutionPolicy Restric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howto:minecraft</dc:title>
  </office:meta>
</office:document-meta>
</file>