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howto:rex"/><text:bookmark-start text:name="__RefHeading___rex_1"/><text:bookmark-start text:name="rex"/>Rex<text:bookmark-end text:name="__RefHeading___rex_1"/><text:bookmark-end text:name="rex"/></text:h>
      <text:p text:style-name="Text_20_body"><text:span text:style-name="Source_20_Text">file</text:span> für Datei hochladen s. nächster Link:
<text:a xlink:type="simple" xlink:href="http://search.cpan.org/~jfried/Rex-0.43.5/lib/Rex/Commands/File.pm" text:style-name="Internet_20_link" text:visited-style-name="Visited_20_Internet_20_Link">http://search.cpan.org/~jfried/Rex-0.43.5/lib/Rex/Commands/File.pm</text:a></text:p>
      <text:p text:style-name="Text_20_body"><text:a xlink:type="simple" xlink:href="http://www.rexify.org/api/Rex/Commands/File.pm.html" text:style-name="Internet_20_link" text:visited-style-name="Visited_20_Internet_20_Link">http://www.rexify.org/api/Rex/Commands/File.pm.html</text:a></text:p>
      <text:p text:style-name="Text_20_body"><text:a xlink:type="simple" xlink:href="http://www.rexify.org/api/Rex/Commands/Fs.pm.html" text:style-name="Internet_20_link" text:visited-style-name="Visited_20_Internet_20_Link">http://www.rexify.org/api/Rex/Commands/Fs.pm.html</text:a></text:p>
      <text:p text:style-name="Text_20_body"><text:a xlink:type="simple" xlink:href="http://wiki.ubuntuusers.de/SSH" text:style-name="Internet_20_link" text:visited-style-name="Visited_20_Internet_20_Link">http://wiki.ubuntuusers.de/SSH</text:a></text:p>
      <text:p text:style-name="Preformatted_20_Text">ssh-keygen -t rsa<text:line-break/>ssh-copy-id -i ~/.ssh/id_rsa user@server</text:p>
      <text:p text:style-name="Preformatted_20_Text"># Test für Warnung in der Ausgabe<text:line-break/>Rex::Logger::info("TEST-WARNUNG", "warn");<text:line-break/><text:line-break/># User mit sudo-Rechten und dessen ssh-Keys<text:line-break/>user "user";<text:line-break/>private_key "/home/local_user/.ssh/id_rsa";<text:line-break/>public_key "/home/local_user/.ssh/id_rsa.pub";<text:line-break/>auth_key;<text:line-break/><text:line-break/># Alles mit sudo-Rechten ausführen<text:line-break/>sudo_password "test123";<text:line-break/>sudo TRUE; <text:line-break/><text:line-break/>group clients =&gt; "berny";<text:line-break/> <text:line-break/>task "upload", group =&gt; "clients", sub {<text:line-break/><text:s text:c="4"/>say "Kopiere my_testfile auf Clients";<text:line-break/><text:s text:c="4"/><text:line-break/># file "&lt;/remote_path/upload_file&gt;", source =&gt; "&lt;/local_path/to/upload_file&gt;";<text:line-break/><text:s text:c="4"/>file<text:s text:c="2"/>"/etc/my_testfile", <text:line-break/><text:s text:c="8"/>source =&gt; "my_testfile";<text:line-break/>};<text:line-break/><text:line-break/>task "mkdir", group =&gt; "clients", sub {<text:line-break/><text:s text:c="3"/>say "mkdir testdir";<text:line-break/><text:s text:c="3"/>mkdir( "/home/user/testdir" 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howto:rex</dc:title>
  </office:meta>
</office:document-meta>
</file>