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"/><text:bookmark-start text:name="__RefHeading___allgemein_1"/><text:bookmark-start text:name="allgemein"/>Allgemein<text:bookmark-end text:name="__RefHeading___allgemein_1"/><text:bookmark-end text:name="allgemein"/></text:h>
      <text:h text:style-name="Heading_20_2" text:outline-level="2"><text:bookmark-start text:name="__RefHeading___tools_programme_2"/><text:bookmark-start text:name="tools_programme"/>Tools / Programme<text:bookmark-end text:name="__RefHeading___tools_programme_2"/><text:bookmark-end text:name="tools_programme"/></text:h>
      <text:p text:style-name="Text_20_body">Freeware und OpenSource-Programme rundum das Thema Netzwerktechnik und Mathematik.
<text:a xlink:type="simple" xlink:href="https://www.kopfload.de/doku.php?id=network:tools" text:style-name="Internet_20_link" text:visited-style-name="Visited_20_Internet_20_Link"> Tools / Programme</text:a></text:p>
      <text:h text:style-name="Heading_20_2" text:outline-level="2"><text:bookmark-start text:name="__RefHeading___android_3"/><text:bookmark-start text:name="android"/>Android<text:bookmark-end text:name="__RefHeading___android_3"/><text:bookmark-end text:name="android"/></text:h>
      <text:p text:style-name="Text_20_body">Im Android-Bereich findet sich eine Schritt-für-Schritt Anleitung zum Einrichten einer Android-Entwicklungsumgebung.
Diese Anleitung setzt bewusst ein manuelles Zusammenfügen der einzelnen Komponenten in den Fokus. Damit soll es möglich sein ein Verständnis für das Zusammenspiel der Komponenten entwickeln zu können.</text:p>
      <text:p text:style-name="Text_20_body"><text:a xlink:type="simple" xlink:href="https://www.kopfload.de/doku.php?id=allgemein:android" text:style-name="Internet_20_link" text:visited-style-name="Visited_20_Internet_20_Link"> Android-Startseite </text:a></text:p>
      <text:h text:style-name="Heading_20_2" text:outline-level="2"><text:bookmark-start text:name="__RefHeading___glossar_4"/><text:bookmark-start text:name="glossar"/>Glossar<text:bookmark-end text:name="__RefHeading___glossar_4"/><text:bookmark-end text:name="glossar"/></text:h>
      <text:p text:style-name="Text_20_body">Im <text:a xlink:type="simple" xlink:href="https://www.kopfload.de/doku.php?id=allgemein:glossar_start" text:style-name="Internet_20_link" text:visited-style-name="Visited_20_Internet_20_Link">Glossar</text:a> finden sich viele Begriffe der IT mit einer kurzen Erkläru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gemein</dc:title>
  </office:meta>
</office:document-meta>
</file>