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ger:lf7:analog_digi_signale"/><text:bookmark-start text:name="__RefHeading___definitionsignal_1"/><text:bookmark-start text:name="definitionsignal"/>Definition: Signal<text:bookmark-end text:name="__RefHeading___definitionsignal_1"/><text:bookmark-end text:name="definitionsignal"/></text:h>
      <text:p text:style-name="Text_20_body">Ein Signal ist die physikalische Darstellung von Nachrichten oder Daten. (Nach Deutschen Institut für Normung DIN)</text:p>
      <text:h text:style-name="Heading_20_2" text:outline-level="2"><text:bookmark-start text:name="__RefHeading___definitionanaloges_signal_2"/><text:bookmark-start text:name="definitionanaloges_signal"/>Definition: Analoges Signal<text:bookmark-end text:name="__RefHeading___definitionanaloges_signal_2"/><text:bookmark-end text:name="definitionanaloges_signal"/></text:h>
      <text:p text:style-name="Text_20_body">Ein analoges Signal kann kontinuierlich jeden beliebige Werte zwischen einem Minimum und einem Maximum annehmen.</text:p>
      <text:h text:style-name="Heading_20_3" text:outline-level="3"><text:bookmark-start text:name="__RefHeading___beispiel_einer_sinus-schwingung_3"/><text:bookmark-start text:name="beispiel_einer_sinus-schwingung"/>Beispiel einer Sinus-Schwingung<text:bookmark-end text:name="__RefHeading___beispiel_einer_sinus-schwingung_3"/><text:bookmark-end text:name="beispiel_einer_sinus-schwingung"/></text:h>
      <text:p text:style-name="Text_20_body"><draw:frame draw:style-name="medialeft" draw:name="Sinus Schwingung Legend" text:anchor-type="paragraph" draw:z-index="0" svg:width="13.229166666667cm"><draw:text-box><text:p text:style-name="legendcenter"><draw:frame draw:style-name="medialeft" draw:name="Sinus Schwingung" text:anchor-type="paragraph" draw:z-index="0" svg:width="13.229166666667cm" svg:height="13.229166666667cm"><draw:image xlink:href="/home/WH490453014/wwwroot/data/media/lager/lf7/bilder/sinus_signal.jpg" xlink:type="simple" xlink:show="embed" xlink:actuate="onLoad"/></draw:frame>Sinus Schwingung</text:p></draw:text-box></draw:frame>
Das gezeigte Bild ist ein „sinusförmiger Spannungsverlauf“, dh die Spannung verläuft über die Zeit gemäß den Sinuswerten beim durchlaufen eines Kreises. Die maximale Spannung (positiv bzw. negativ) wird auch <text:span text:style-name="Strong_20_Emphasis">Amplitude A</text:span> genannt. Die „Geschwindigkeit“ mit der einmal alle Sinuswerte durchlaufen werden, nennt man <text:span text:style-name="Strong_20_Emphasis">Frequenz f</text:span>. Die <text:span text:style-name="Strong_20_Emphasis">Periodendauer T</text:span> gibt an, wie viel Zeit für einen vollständigen Umlauf des Kreises benötigt wird. Je schneller der Kreis umlaufen wird, umso höher ist die <text:span text:style-name="Strong_20_Emphasis">Frequenz f</text:span> und umso kürzer die Zeit T.</text:p>
      <text:p text:style-name="Text_20_body">Es gilt  
&lt;m&gt; f=1/T &lt;/m&gt; bzw. &lt;m&gt; T=1/f &lt;/m&gt;
mit T der Periodendauer in [s] und f der Frequenz in [Hz] (&lt;m&gt;1/s&lt;/m&gt;)</text:p>
      <text:h text:style-name="Heading_20_2" text:outline-level="2"><text:bookmark-start text:name="__RefHeading___uebungsaufgaben_4"/><text:bookmark-start text:name="uebungsaufgaben"/>Übungsaufgaben<text:bookmark-end text:name="__RefHeading___uebungsaufgaben_4"/><text:bookmark-end text:name="uebungsaufgaben"/></text:h>
      <text:h text:style-name="Heading_20_3" text:outline-level="3"><text:bookmark-start text:name="__RefHeading___uebung_1analoge_signale_frequenz_amplitude_periodendauer_5"/><text:bookmark-start text:name="uebung_1analoge_signale_frequenz_amplitude_periodendauer"/>Übung 1: Analoge Signale (Frequenz, Amplitude, Periodendauer)<text:bookmark-end text:name="__RefHeading___uebung_1analoge_signale_frequenz_amplitude_periodendauer_5"/><text:bookmark-end text:name="uebung_1analoge_signale_frequenz_amplitude_periodendauer"/></text:h>
      <text:p text:style-name="Text_20_body">a) Lesen Sie in der Skizze T ab und errechnen Sie daraus f. Bestimmen Sie die Amplitude A.
Beispiel 1:</text:p>
      <text:p text:style-name="Text_20_body"><draw:frame draw:style-name="medialeft" draw:name="Signal 1 Legend" text:anchor-type="paragraph" draw:z-index="0" svg:width="" svg:rel-width="100%"><draw:text-box><text:p text:style-name="legendcenter"><draw:frame draw:style-name="medialeft" draw:name="Signal 1" text:anchor-type="paragraph" draw:z-index="1" svg:width="" svg:rel-width="100%" svg:height="0cm"><draw:image xlink:href="/home/WH490453014/wwwroot/data/media/lager/lf7/bilder/analog_signal01.jpg" xlink:type="simple" xlink:show="embed" xlink:actuate="onLoad"/></draw:frame>Signal 1</text:p></draw:text-box></draw:frame></text:p>
      <text:p text:style-name="Text_20_body">T =</text:p>
      <text:p text:style-name="Text_20_body">f = </text:p>
      <text:p text:style-name="Horizontal_20_Line"/>
      <text:p text:style-name="Text_20_body">Beispiel 2:</text:p>
      <text:p text:style-name="Text_20_body"><draw:frame draw:style-name="medialeft" draw:name="Signal 2 Legend" text:anchor-type="paragraph" draw:z-index="0" svg:width="" svg:rel-width="100%"><draw:text-box><text:p text:style-name="legendcenter"><draw:frame draw:style-name="medialeft" draw:name="Signal 2" text:anchor-type="paragraph" draw:z-index="2" svg:width="" svg:rel-width="100%" svg:height="0cm"><draw:image xlink:href="/home/WH490453014/wwwroot/data/media/lager/lf7/bilder/analog_signal02.jpg" xlink:type="simple" xlink:show="embed" xlink:actuate="onLoad"/></draw:frame>Signal 2</text:p></draw:text-box></draw:frame>
T =</text:p>
      <text:p text:style-name="Text_20_body">f =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f7:analog_digi_signale</dc:title>
  </office:meta>
</office:document-meta>
</file>