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d370f283d64a9a08a3f77deeef52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ipv4labor"/><text:bookmark-start text:name="__RefHeading___ipv4-laboruebung_1"/><text:bookmark-start text:name="ipv4-laboruebung"/>IPv4-Laborübung<text:bookmark-end text:name="__RefHeading___ipv4-laboruebung_1"/><text:bookmark-end text:name="ipv4-laboruebung"/></text:h>
      <text:h text:style-name="Heading_20_2" text:outline-level="2"><text:bookmark-start text:name="__RefHeading___allgemeine_informationen_zu_ipv4_2"/><text:bookmark-start text:name="allgemeine_informationen_zu_ipv4"/>Allgemeine Informationen zu IPv4<text:bookmark-end text:name="__RefHeading___allgemeine_informationen_zu_ipv4_2"/><text:bookmark-end text:name="allgemeine_informationen_zu_ipv4"/></text:h>
      <text:p text:style-name="Text_20_body">Im folgenden Abschnitt werden einige grundlegenden Befehle aufgeführt mit denen IPv4-Adressen angezeigt, gesetzt bzw. gelöscht werden können.</text:p>
      <text:p text:style-name="Text_20_body">Weiterhin kann es notwendig sein ein Interface zu de-/aktivieren.</text:p>
      <text:p text:style-name="Text_20_body"><text:span text:style-name="Strong_20_Emphasis">HINWEIS:</text:span> Bei administrativen Eingriffe (de-/aktvieren, setzen, löschen), muss vor diesen Befehlen <text:span text:style-name="Source_20_Text">sudo</text:span> vorangestellt werden.
Es gibt prinzipiell die beiden Befehle <text:span text:style-name="Strong_20_Emphasis"><text:span text:style-name="Source_20_Text">ifconfig</text:span></text:span> und den neueren (mächtigeren) <text:span text:style-name="Strong_20_Emphasis"><text:span text:style-name="Source_20_Text">ip</text:span></text:span>. Im Folgenden werden die wichtigsten Befehle erläutert.</text:p>
      <text:h text:style-name="Heading_20_3" text:outline-level="3"><text:bookmark-start text:name="__RefHeading___anzeige_der_aktuellen_ipv4-adressen_3"/><text:bookmark-start text:name="anzeige_der_aktuellen_ipv4-adressen"/>Anzeige der aktuellen IPv4-Adressen<text:bookmark-end text:name="__RefHeading___anzeige_der_aktuellen_ipv4-adressen_3"/><text:bookmark-end text:name="anzeige_der_aktuellen_ipv4-adressen"/></text:h>
      <text:p text:style-name="Text_20_body">Mit dem folgenden Befehlen werden die IPv4-Adressen auf dem System ausgegeben (Hinweis: Wird <text:span text:style-name="Source_20_Text">-4</text:span> nicht angegeben, dann werden auch die IPv4-Adressen angezeigt.):</text:p>
      <text:p text:style-name="Text_20_body">Befehl: <text:span text:style-name="Strong_20_Emphasis"><text:span text:style-name="Source_20_Text">ip -4 addr</text:span></text:span><text:line-break/>
Ausgabe:</text:p>
      <text:p text:style-name="Preformatted_20_Text">1: lo: &lt;LOOPBACK,UP,LOWER_UP&gt; mtu 65536 qdisc noqueue state UNKNOWN <text:line-break/><text:s text:c="4"/>inet 127.0.0.1/8 scope host lo<text:line-break/><text:s text:c="7"/>valid_lft forever preferred_lft forever<text:line-break/>2: eth0: &lt;BROADCAST,MULTICAST,UP,LOWER_UP&gt; mtu 1500 qdisc pfifo_fast state UP qlen 1000<text:line-break/><text:s text:c="4"/>inet 192.168.16.101/24 brd 192.168.0.255 scope global eth0<text:line-break/><text:s text:c="7"/>valid_lft forever preferred_lft forever</text:p>
      <text:p text:style-name="Text_20_body">Befehl: <text:span text:style-name="Strong_20_Emphasis"><text:span text:style-name="Source_20_Text">ifconfig</text:span></text:span><text:line-break/>
Ausgabe:<text:line-break/></text:p>
      <text:p text:style-name="Preformatted_20_Text">eth0<text:s text:c="6"/>Link encap:Ethernet<text:s text:c="2"/>Hardware Adresse 00:26:18:bb:a7:71<text:s text:c="2"/><text:line-break/><text:s text:c="10"/>inet Adresse:192.168.0.10<text:s text:c="2"/>Bcast:192.168.0.255<text:s text:c="2"/>Maske:255.255.255.0<text:line-break/><text:s text:c="10"/>inet6-Adresse: fe80::226:18ff:febb:a771/64 Gültigkeitsbereich:Verbindung<text:line-break/><text:s text:c="10"/>UP BROADCAST RUNNING MULTICAST<text:s text:c="2"/>MTU:1500<text:s text:c="2"/>Metrik:1<text:line-break/><text:s text:c="10"/>RX-Pakete:104774 Fehler:331 Verloren:0 Überläufe:331 Fenster:0<text:line-break/><text:s text:c="10"/>TX-Pakete:67555 Fehler:0 Verloren:0 Überläufe:0 Träger:0<text:line-break/><text:s text:c="10"/>Kollisionen:0 Sendewarteschlangenlänge:1000 <text:line-break/><text:s text:c="10"/>RX-Bytes:126793873 (126.7 MB)<text:s text:c="2"/>TX-Bytes:21992168 (21.9 MB)</text:p>
      <text:h text:style-name="Heading_20_3" text:outline-level="3"><text:bookmark-start text:name="__RefHeading___aktivieren_deaktivieren_eines_interfaces_4"/><text:bookmark-start text:name="aktivieren_deaktivieren_eines_interfaces"/>Aktivieren/Deaktivieren eines Interfaces<text:bookmark-end text:name="__RefHeading___aktivieren_deaktivieren_eines_interfaces_4"/><text:bookmark-end text:name="aktivieren_deaktivieren_eines_interfaces"/></text:h>
      <text:p text:style-name="Text_20_body">Mit dem folgenden Befehlen werden Interfaces de-/aktiviert. Durch das Deaktiveren einer Schnittstelle, wird auch deren temporäre Konfiguration gelöscht. Durch anschließendes Aktiveren, wird die Default-Konfiguration aus der Datei <text:span text:style-name="Source_20_Text">/etc/network/interfaces</text:span> geladen.</text:p>
      <text:p text:style-name="Text_20_body">Befehl:<text:line-break/>
<text:span text:style-name="Strong_20_Emphasis"><text:span text:style-name="Source_20_Text">ip link set dev &lt;interface&gt; up</text:span></text:span><text:line-break/>
<text:span text:style-name="Strong_20_Emphasis"><text:span text:style-name="Source_20_Text">ip link set dev &lt;interface&gt; down</text:span></text:span></text:p>
      <text:p text:style-name="Text_20_body">Befehl:<text:line-break/>
<text:span text:style-name="Strong_20_Emphasis"><text:span text:style-name="Source_20_Text">ifconfig &lt;interface&gt; up</text:span></text:span><text:line-break/>
<text:span text:style-name="Strong_20_Emphasis"><text:span text:style-name="Source_20_Text">ifconfig &lt;interface&gt; down</text:span></text:span></text:p>
      <text:p text:style-name="Text_20_body">Alternativ dazu kann ein Interface auch komplett zurückgesetzt werden:
ACHTUNG: Danach muss ALLES neu konfiguriert werden, also Vorsicht!<text:line-break/></text:p>
      <text:p text:style-name="Text_20_body">Befehl:<text:span text:style-name="Strong_20_Emphasis"><text:span text:style-name="Source_20_Text">ip addr flush eth0</text:span></text:span><text:line-break/></text:p>
      <text:h text:style-name="Heading_20_3" text:outline-level="3"><text:bookmark-start text:name="__RefHeading___setzen_einer_neuen_ipv4-adresse_5"/><text:bookmark-start text:name="setzen_einer_neuen_ipv4-adresse"/>Setzen einer neuen IPv4-Adresse<text:bookmark-end text:name="__RefHeading___setzen_einer_neuen_ipv4-adresse_5"/><text:bookmark-end text:name="setzen_einer_neuen_ipv4-adresse"/></text:h>
      <text:p text:style-name="Text_20_body">Mit dem folgenden Befehlen werden IPv4-Adressen gesetzt.</text:p>
      <text:p text:style-name="Text_20_body">Befehl: <text:span text:style-name="Strong_20_Emphasis"><text:span text:style-name="Source_20_Text">ip addr add &lt;ipv4address&gt;/&lt;prefixlength&gt; dev &lt;interface&gt;</text:span></text:span></text:p>
      <text:p text:style-name="Text_20_body">Befehl: <text:span text:style-name="Strong_20_Emphasis"><text:span text:style-name="Source_20_Text">ifconfig &lt;interface&gt; &lt;ipv4address&gt;/&lt;prefixlength&gt;</text:span></text:span></text:p>
      <text:p text:style-name="Text_20_body">Beispiel: <text:span text:style-name="Source_20_Text">ifconfig eth0 10.0.0.1/8</text:span></text:p>
      <text:h text:style-name="Heading_20_3" text:outline-level="3"><text:bookmark-start text:name="__RefHeading___loeschen_einer_ipv4-adresse_6"/><text:bookmark-start text:name="loeschen_einer_ipv4-adresse"/>Löschen einer IPv4-Adresse<text:bookmark-end text:name="__RefHeading___loeschen_einer_ipv4-adresse_6"/><text:bookmark-end text:name="loeschen_einer_ipv4-adresse"/></text:h>
      <text:p text:style-name="Text_20_body">Mit dem folgenden Befehlen werden IPv4-Adressen gelöscht.</text:p>
      <text:p text:style-name="Text_20_body">Befehl: <text:span text:style-name="Strong_20_Emphasis"><text:span text:style-name="Source_20_Text">ip addr del &lt;ipv4address&gt;/&lt;prefixlength&gt; dev &lt;interface&gt;</text:span></text:span></text:p>
      <text:p text:style-name="Text_20_body">Befehl: <text:span text:style-name="Strong_20_Emphasis"><text:span text:style-name="Source_20_Text">ifconfig &lt;interface&gt; del &lt;ipv4address&gt;/&lt;prefixlength&gt;</text:span></text:span></text:p>
      <text:p text:style-name="Text_20_body">HINWEIS: Sollte mit <text:span text:style-name="Source_20_Text">ip</text:span> eine weitere IP-Adresse hinzugefügt worden sein, dann kann diese auch nur mit dem entsprechenden <text:span text:style-name="Source_20_Text">ip</text:span>-Befehl wieder gelöscht werden.</text:p>
      <text:h text:style-name="Heading_20_3" text:outline-level="3"><text:bookmark-start text:name="__RefHeading___erreichbarkeit_ueberpruefen_ping_7"/><text:bookmark-start text:name="erreichbarkeit_ueberpruefen_ping"/>Erreichbarkeit überprüfen (ping)<text:bookmark-end text:name="__RefHeading___erreichbarkeit_ueberpruefen_ping_7"/><text:bookmark-end text:name="erreichbarkeit_ueberpruefen_ping"/></text:h>
      <text:p text:style-name="Text_20_body">Mit dem <text:span text:style-name="Source_20_Text">ping</text:span>-Befehl kann die Erreichbarkeit eines entfernten Systems überprüft werden.</text:p>
      <text:p text:style-name="Text_20_body">Befehl: <text:span text:style-name="Strong_20_Emphasis"><text:span text:style-name="Source_20_Text">ping &lt;ipv4address&gt;&lt;/code&gt;</text:span></text:span></text:p>
      <text:h text:style-name="Heading_20_2" text:outline-level="2"><text:bookmark-start text:name="__RefHeading___das_laborszenario_aufgaben_8"/><text:bookmark-start text:name="das_laborszenario_aufgaben"/>Das Laborszenario (Aufgaben)<text:bookmark-end text:name="__RefHeading___das_laborszenario_aufgaben_8"/><text:bookmark-end text:name="das_laborszenario_aufgaben"/></text:h>
      <text:p text:style-name="Text_20_body">Das System besteht aus drei Maschinen. Einem <text:span text:style-name="Strong_20_Emphasis">Client</text:span> einem <text:span text:style-name="Strong_20_Emphasis">Router</text:span> und einem <text:span text:style-name="Strong_20_Emphasis">Server</text:span>. <text:note text:id="ftn0" text:note-class="footnote"><text:note-citation text:label="1)">1)</text:note-citation><text:note-body><text:p text:style-name="Text_20_body">Die Bezeichnungen sind vollkommen willkürlich und dienen nur der besseren Identifizierbarkeit.</text:p></text:note-body></text:note><text:line-break/></text:p>
      <text:p text:style-name="Text_20_body"><draw:frame draw:style-name="mediacenter" draw:name=" IPv4-Laboraufbau Legend" text:anchor-type="paragraph" draw:z-index="0" svg:width="27.6225cm" style:rel-width="100%"><draw:text-box><text:p text:style-name="legendcenter"><draw:frame draw:style-name="mediacenter" draw:name=" IPv4-Laboraufbau" text:anchor-type="paragraph" draw:z-index="0" svg:width="27.6225cm" style:rel-width="100%" svg:height="10.503958333333cm" style:rel-height="scale"><draw:image xlink:href="Pictures/a0d370f283d64a9a08a3f77deeef520e.png" xlink:type="simple" xlink:show="embed" xlink:actuate="onLoad"/></draw:frame> IPv4-Laboraufbau</text:p></draw:text-box></draw:frame></text:p>
      <text:h text:style-name="Heading_20_3" text:outline-level="3"><text:bookmark-start text:name="__RefHeading___planung_9"/><text:bookmark-start text:name="planung"/>Planung<text:bookmark-end text:name="__RefHeading___planung_9"/><text:bookmark-end text:name="planung"/></text:h>
      <text:list text:style-name="Numbering_20_1" text:continue-numbering="false">
        <text:list-item>
          <text:p text:style-name="LastListParagraph_Numbering_20_1_Content_First"> Planen Sie Ihr Netz. Wählen Sie für das LAN1 und LAN2 jeweils unterschiedliche Subnetze.</text:p>
        </text:list-item>
      </text:list>
      <text:p text:style-name="Text_20_body">Tragen Sie Ihre gewählten Daten in die folgende Tabell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LAN </text:p>
          </table:table-cell>
          <table:table-cell office:value-type="string" table:style-name="tableheader">
            <text:p text:style-name="Table_20_Heading"> Netz                          </text:p>
          </table:table-cell>
          <table:table-cell office:value-type="string" table:style-name="tableheader">
            <text:p text:style-name="Table_20_Heading"> Netzprefix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_ _ _._ _ _._ _ _._ _ _ </text:p>
          </table:table-cell>
          <table:table-cell office:value-type="string" table:style-name="tablecell">
            <text:p text:style-name="tablealignleft"> _ _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_ _ _._ _ _._ _ _._ _ _ </text:p>
          </table:table-cell>
          <table:table-cell office:value-type="string" table:style-name="tablecell">
            <text:p text:style-name="tablealignleft"> _ _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erät    </text:p>
          </table:table-cell>
          <table:table-cell office:value-type="string" table:style-name="tableheader">
            <text:p text:style-name="Table_20_Heading"> Schnittstelle </text:p>
          </table:table-cell>
          <table:table-cell office:value-type="string" table:style-name="tableheader">
            <text:p text:style-name="Table_20_Heading"> IP-Adresse           </text:p>
          </table:table-cell>
          <table:table-cell office:value-type="string" table:style-name="tableheader">
            <text:p text:style-name="Table_20_Heading"> MAC-Adresse        </text:p>
          </table:table-cell>
          <table:table-cell office:value-type="string" table:style-name="tableheader">
            <text:p text:style-name="Table_20_Heading"> Default-Gateway </text:p>
          </table:table-cell>
        </table:table-row>
        <table:table-row>
          <table:table-cell office:value-type="string" table:style-name="tablecell">
            <text:p text:style-name="tablealignleft"> Router1 </text:p>
          </table:table-cell>
          <table:table-cell office:value-type="string" table:style-name="tablecell">
            <text:p text:style-name="tablealignleft"> eth_ </text:p>
          </table:table-cell>
          <table:table-cell office:value-type="string" table:style-name="tablecell">
            <text:p text:style-name="tablealignleft"> _ _ _._ _ _._ _ _._ _ _ </text:p>
          </table:table-cell>
          <table:table-cell office:value-type="string" table:style-name="tablecell">
            <text:p text:style-name="tablealignleft"> _ _:_ _:_ _:_ _:_ _:_ _ </text:p>
          </table:table-cell>
          <table:table-cell office:value-type="string" table:style-name="tablecell">
            <text:p text:style-name="tablealignleft"> _ _ _._ _ _._ _ _._ _ _ </text:p>
          </table:table-cell>
        </table:table-row>
        <table:table-row>
          <table:table-cell office:value-type="string" table:style-name="tablecell">
            <text:p text:style-name="tablealignleft"> Router2 </text:p>
          </table:table-cell>
          <table:table-cell office:value-type="string" table:style-name="tablecell">
            <text:p text:style-name="tablealignleft"> eth_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ver </text:p>
          </table:table-cell>
          <table:table-cell office:value-type="string" table:style-name="tablecell">
            <text:p text:style-name="tablealignleft"> eth_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ient </text:p>
          </table:table-cell>
          <table:table-cell office:value-type="string" table:style-name="tablecell">
            <text:p text:style-name="tablealignleft"> eth_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ufgaben_10"/><text:bookmark-start text:name="aufgaben"/>Aufgaben<text:bookmark-end text:name="__RefHeading___aufgaben_10"/><text:bookmark-end text:name="aufgaben"/></text:h>
      <text:list text:style-name="Numbering_20_1" text:continue-numbering="false">
        <text:list-item>
          <text:p text:style-name="Numbering_20_1_Content_First"> Notieren Sie sich alle relevanten Daten (Schnittstellen, MAC, IP,…) (s. Skizze)</text:p>
        </text:list-item>
        <text:list-item>
          <text:p text:style-name="Numbering_20_1_Content"> Verwenden Sie die Befehle am Anfang dieser Seite, um die gewünschte Konfiguration herzustellen.</text:p>
        </text:list-item>
        <text:list-item>
          <text:p text:style-name="Numbering_20_1_Content"> Zeichnen Sie die Kommunikation folgende Kommunikation mit <text:span text:style-name="Source_20_Text">wireshark</text:span> auf. Verfolgen Sie den ping und achten Sie dabei vor allem auf die sich ändernden MAC-Adressen</text:p>
        </text:list-item>
        <text:list-item>
          <text:p text:style-name="Numbering_20_1_Content"> Führen Sie einen Ping jeweils zwischen dem Server/Router und Client/Router aus.</text:p>
        </text:list-item>
        <text:list-item>
          <text:p text:style-name="Numbering_20_1_Content"> Führen Sie einen Ping zwischen Server und Client aus.</text:p>
        </text:list-item>
        <text:list-item>
          <text:p text:style-name="Numbering_20_1_Content_Last"> Überprüfen Sie die gelernten IP/MAC Kombinationen mit dem Befehl <text:span text:style-name="Strong_20_Emphasis"><text:span text:style-name="Source_20_Text">arp -a</text:span></text:span></text:p>
        </text:list-item>
      </text:list>
      <text:p text:style-name="Text_20_body">Auf der Router muss das sogenannte <text:span text:style-name="Source_20_Text">forwarding</text:span> aktiviert werden. Hierdurch werden die beiden Schnittstellen nicht getrennt betrachtet, sondern der Router leitet Pakete von einem Netz in das andere weiter (eben: <text:span text:style-name="Source_20_Text">forward</text:span>). Dieser Vorgang wird als <text:span text:style-name="Source_20_Text">routing</text:span> bezeichnet. </text:p>
      <text:p text:style-name="Text_20_body"><text:span text:style-name="Strong_20_Emphasis"><text:a xlink:type="simple" xlink:href="https://www.kopfload.de/doku.php?id=network:linux_cmds#routing-tabelle_einrichten_mit_route" text:style-name="Internet_20_link" text:visited-style-name="Visited_20_Internet_20_Link">Hier</text:a></text:span> wird erklärt wie das <text:span text:style-name="Source_20_Text">forwarding</text:span> aktiviert wird.</text:p>
      <text:p text:style-name="Text_20_body">Damit die beiden Clients das jeweils andere Netz erreichen können, müsse diese entweder per <text:span text:style-name="Source_20_Text">route</text:span>-Befehl das Netz „lernen“ oder aber ein Default-Gateway <text:note text:id="ftn1" text:note-class="footnote"><text:note-citation text:label="2)">2)</text:note-citation><text:note-body><text:p text:style-name="Text_20_body">Standard-Gateway</text:p></text:note-body></text:note> kennen. In beiden Fällen dienen die jeweiligen IP-Adressen des Routers in den beiden Netzen als Gateway-Adresse.</text:p>
      <text:p text:style-name="Text_20_body">An dieser <text:span text:style-name="Strong_20_Emphasis"><text:a xlink:type="simple" xlink:href="https://www.kopfload.de/doku.php?id=network:linux_cmds#default-gateway_einrichten" text:style-name="Internet_20_link" text:visited-style-name="Visited_20_Internet_20_Link"> Stelle</text:a></text:span> wird erklärt wie die Standard-Route gesetzt wird.</text:p>
      <text:h text:style-name="Heading_20_2" text:outline-level="2"><text:bookmark-start text:name="__RefHeading___verwendung_von_skripten_zur_konfiguration_11"/><text:bookmark-start text:name="verwendung_von_skripten_zur_konfiguration"/>Verwendung von Skripten zur Konfiguration<text:bookmark-end text:name="__RefHeading___verwendung_von_skripten_zur_konfiguration_11"/><text:bookmark-end text:name="verwendung_von_skripten_zur_konfiguration"/></text:h>
      <text:p text:style-name="Text_20_body"><text:span text:style-name="Strong_20_Emphasis">TIP:</text:span> Da Sie wahrscheinlich häufiger umkonfigurieren werden, bietet sich ein kurzes Shell-Skript <text:note text:id="ftn2" text:note-class="footnote"><text:note-citation text:label="3)">3)</text:note-citation><text:note-body><text:p text:style-name="Text_20_body">vgl. Batch-Datei unter Windows</text:p></text:note-body></text:note> an.
Wie man ein solches Shell-Skript erstellt und nutzt ist <text:a xlink:type="simple" xlink:href="https://www.kopfload.de/doku.php?id=network:linux_cmds" text:style-name="Internet_20_link" text:visited-style-name="Visited_20_Internet_20_Link">auf einer eigenen Seite</text:a> erklärt. Die folgenden Beispiel-Skripte sind auf die eigenen Bedürfnisse anzupassen.</text:p>
      <text:p text:style-name="Text_20_body">Beispielskripte mit <text:span text:style-name="Source_20_Text">ip</text:span>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 alle IP-Adressen löschen</text:span><text:line-break/><text:span text:style-name="highlight_kw2">sudo</text:span> <text:span text:style-name="highlight_kw2">ip addr</text:span> flush eth0<text:line-break/> <text:line-break/><text:span text:style-name="highlight_co0"># IP-Adresse 192.168.16.&lt;PLATZ+100&gt; auf Interface eth0 setzen</text:span><text:line-break/><text:span text:style-name="highlight_kw2">sudo</text:span> <text:span text:style-name="highlight_kw2">ip addr</text:span> add eth0 192.168.16.<text:span text:style-name="highlight_sy0">&lt;</text:span>PLATZ+<text:span text:style-name="highlight_nu0">100</text:span><text:span text:style-name="highlight_sy0">&gt;</text:span><text:line-break/> <text:line-break/><text:span text:style-name="highlight_co0"># Interface eth0 aktivieren</text:span><text:line-break/><text:span text:style-name="highlight_kw2">sudo</text:span> <text:span text:style-name="highlight_kw2">ip link</text:span> <text:span text:style-name="highlight_kw1">set</text:span> dev eth0 up<text:line-break/><text:span text:style-name="highlight_co0"># Default-Route setzen (Standard-Gateway)</text:span><text:line-break/><text:span text:style-name="highlight_kw2">sudo</text:span> <text:span text:style-name="highlight_kw2">ip route</text:span> add default via 192.168.16.1</text:p>
          </table:table-cell>
        </table:table-row>
      </table:table>
      <text:p text:style-name="Text_20_body">Durch die Verwendung von Variablen kann das Ganze etwas universeller eingesetzt werden. Mut zum Experiment!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IF1</text:span>=eth1<text:line-break/><text:span text:style-name="highlight_re2">IP_ROUTER1</text:span>=10.0.0.1<text:span text:style-name="highlight_sy0">/</text:span><text:span text:style-name="highlight_nu0">8</text:span> <text:span text:style-name="highlight_co0"># Variable für die Konfiguration der IP-Adresse des Routers</text:span><text:line-break/><text:span text:style-name="highlight_kw2">sudo</text:span> <text:span text:style-name="highlight_kw2">ip addr</text:span> flush <text:span text:style-name="highlight_re1">$IF1</text:span><text:line-break/><text:span text:style-name="highlight_kw2">sudo</text:span> <text:span text:style-name="highlight_kw2">ip addr</text:span> add <text:span text:style-name="highlight_re1">$IP_ROUTER1</text:span> dev <text:span text:style-name="highlight_re1">$IF1</text:span><text:line-break/><text:span text:style-name="highlight_kw2">sudo</text:span> <text:span text:style-name="highlight_kw2">ip link</text:span> <text:span text:style-name="highlight_kw1">set</text:span> dev <text:span text:style-name="highlight_re1">$IF1</text:span> up<text:line-break/><text:span text:style-name="highlight_kw2">ip</text:span> <text:span text:style-name="highlight_re5">-4</text:span> addr show <text:span text:style-name="highlight_re1">$IF1</text:span></text:p>
          </table:table-cell>
        </table:table-row>
      </table:table>
      <text:p text:style-name="Text_20_body">Beispielskripte mit <text:span text:style-name="Source_20_Text">ifconfig</text:span>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 alle IP-Adressen löschen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ipv4labor</dc:title>
  </office:meta>
</office:document-meta>
</file>