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199cc72c29d5794ac3b0928e7544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lok_netze:ipv6main"/><text:bookmark-start text:name="__RefHeading___ipv6-laboruebung_1"/><text:bookmark-start text:name="ipv6-laboruebung"/>IPv6-Laborübung<text:bookmark-end text:name="__RefHeading___ipv6-laboruebung_1"/><text:bookmark-end text:name="ipv6-laboruebung"/></text:h>
      <text:h text:style-name="Heading_20_2" text:outline-level="2"><text:bookmark-start text:name="__RefHeading___allgemeine_informationen_zu_ipv6_2"/><text:bookmark-start text:name="allgemeine_informationen_zu_ipv6"/>Allgemeine Informationen zu IPv6<text:bookmark-end text:name="__RefHeading___allgemeine_informationen_zu_ipv6_2"/><text:bookmark-end text:name="allgemeine_informationen_zu_ipv6"/></text:h>
      <text:p text:style-name="Text_20_body">Im folgenden Abschnitt werden einige grundlegenden Befehle aufgeführt mit denen IPv6-Adressen angezeigt, gesetzt bzw. gelöscht werden können.</text:p>
      <text:p text:style-name="Text_20_body">Weiterhin kann es notwendig sein ein Interface zu de-/aktivieren.</text:p>
      <text:p text:style-name="Text_20_body"><text:span text:style-name="Strong_20_Emphasis">HINWEIS:</text:span> Bei administrativen Eingriffe (de-/aktvieren, setzen, löschen), muss vor diesen Befehlen <text:span text:style-name="Source_20_Text">sudo</text:span> vorangestellt werden oder dauerhaft mit <text:span text:style-name="Source_20_Text">sudo -s</text:span> in den <text:span text:style-name="Source_20_Text">root</text:span>-Modus gewechselt werden!</text:p>
      <text:p text:style-name="Text_20_body"><text:span text:style-name="Strong_20_Emphasis">HINWEIS:</text:span> Da im zweiten Teil der Laborübung mit virtuellen Maschinen gearbeitet werden soll, müssen gewisse Grundeinrichtungen für die VMs vorgenommen werden. Die wichtigsten Punkte sind <text:a xlink:type="simple" xlink:href="http://www.kopfload.de/doku.php?id=network:labornutzung#arbeiten_mit_virtuellen_maschinen_vm" text:style-name="Internet_20_link" text:visited-style-name="Visited_20_Internet_20_Link">hier</text:a> beschrieben.</text:p>
      <text:h text:style-name="Heading_20_3" text:outline-level="3"><text:bookmark-start text:name="__RefHeading___ausgabe_der_aktuellen_adressen_3"/><text:bookmark-start text:name="ausgabe_der_aktuellen_adressen"/>Ausgabe der aktuellen Adressen<text:bookmark-end text:name="__RefHeading___ausgabe_der_aktuellen_adressen_3"/><text:bookmark-end text:name="ausgabe_der_aktuellen_adressen"/></text:h>
      <text:p text:style-name="Text_20_body">Mit dem folgenden Befehlen werden die IPv6-Adressen auf dem System ausgegeben:</text:p>
      <text:p text:style-name="Preformatted_20_Text">ip -6 addr<text:line-break/>AUSGABE:<text:line-break/>1: eth0: &lt;BROADCAST,MULTICAST,UP,LOWER_UP&gt; mtu 1500 qlen 1000<text:line-break/><text:s text:c="4"/>inet6 fe80::226:18ff:febb:a771/64 scope link <text:line-break/><text:s text:c="7"/>valid_lft forever preferred_lft forever<text:line-break/><text:line-break/><text:line-break/>ifconfig<text:line-break/>AUSGABE:<text:line-break/>eth0<text:s text:c="6"/>Link encap:Ethernet<text:s text:c="2"/>Hardware Adresse 00:26:18:bb:a7:71<text:s text:c="2"/><text:line-break/><text:s text:c="10"/>inet Adresse:192.168.0.10<text:s text:c="2"/>Bcast:192.168.0.255<text:s text:c="2"/>Maske:255.255.255.0<text:line-break/><text:s text:c="10"/>inet6-Adresse: fe80::226:18ff:febb:a771/64 Gültigkeitsbereich:Verbindung<text:line-break/><text:s text:c="10"/>UP BROADCAST RUNNING MULTICAST<text:s text:c="2"/>MTU:1500<text:s text:c="2"/>Metrik:1<text:line-break/><text:s text:c="10"/>RX-Pakete:104774 Fehler:331 Verloren:0 Überläufe:331 Fenster:0<text:line-break/><text:s text:c="10"/>TX-Pakete:67555 Fehler:0 Verloren:0 Überläufe:0 Träger:0<text:line-break/><text:s text:c="10"/>Kollisionen:0 Sendewarteschlangenlänge:1000 <text:line-break/><text:s text:c="10"/>RX-Bytes:126793873 (126.7 MB)<text:s text:c="2"/>TX-Bytes:21992168 (21.9 MB)</text:p>
      <text:h text:style-name="Heading_20_3" text:outline-level="3"><text:bookmark-start text:name="__RefHeading___aktivieren_deaktivieren_eines_interfaces_4"/><text:bookmark-start text:name="aktivieren_deaktivieren_eines_interfaces"/>Aktivieren/Deaktivieren eines Interfaces<text:bookmark-end text:name="__RefHeading___aktivieren_deaktivieren_eines_interfaces_4"/><text:bookmark-end text:name="aktivieren_deaktivieren_eines_interfaces"/></text:h>
      <text:p text:style-name="Text_20_body">Mit dem folgenden Befehlen werden Interfaces de-/aktiviert.</text:p>
      <text:p text:style-name="Preformatted_20_Text"> ip link set dev &lt;interface&gt; up<text:line-break/> ip link set dev &lt;interface&gt; down<text:line-break/><text:line-break/>ODER:<text:line-break/><text:line-break/>ifconfig &lt;interface&gt; up<text:line-break/>ifconfig &lt;interface&gt; down</text:p>
      <text:h text:style-name="Heading_20_3" text:outline-level="3"><text:bookmark-start text:name="__RefHeading___setzen_einer_neuen_ipv6-adresse_5"/><text:bookmark-start text:name="setzen_einer_neuen_ipv6-adresse"/>Setzen einer neuen IPv6-Adresse<text:bookmark-end text:name="__RefHeading___setzen_einer_neuen_ipv6-adresse_5"/><text:bookmark-end text:name="setzen_einer_neuen_ipv6-adresse"/></text:h>
      <text:p text:style-name="Text_20_body">Mit dem folgenden Befehlen werden IPv6-Adressen gesetzt.</text:p>
      <text:p text:style-name="Preformatted_20_Text">ip -6 addr add &lt;ipv6address&gt;/&lt;prefixlength&gt; dev &lt;interface&gt; <text:line-break/><text:line-break/>ODER:<text:line-break/><text:line-break/>ifconfig &lt;interface&gt; inet6 add &lt;ipv6address&gt;/&lt;prefixlength&gt;</text:p>
      <text:h text:style-name="Heading_20_3" text:outline-level="3"><text:bookmark-start text:name="__RefHeading___loeschen_einer_ipv6-adresse_6"/><text:bookmark-start text:name="loeschen_einer_ipv6-adresse"/>Löschen einer IPv6-Adresse<text:bookmark-end text:name="__RefHeading___loeschen_einer_ipv6-adresse_6"/><text:bookmark-end text:name="loeschen_einer_ipv6-adresse"/></text:h>
      <text:p text:style-name="Text_20_body">Mit dem folgenden Befehlen werden IPv6-Adressen gelöscht.</text:p>
      <text:p text:style-name="Preformatted_20_Text">ip -6 addr del &lt;ipv6address&gt;/&lt;prefixlength&gt; dev &lt;interface&gt; <text:line-break/><text:line-break/>ODER:<text:line-break/><text:line-break/>ifconfig &lt;interface&gt; inet6 del &lt;ipv6address&gt;/&lt;prefixlength&gt;</text:p>
      <text:h text:style-name="Heading_20_3" text:outline-level="3"><text:bookmark-start text:name="__RefHeading___erreichbarkeit_ueberpruefen_ping_7"/><text:bookmark-start text:name="erreichbarkeit_ueberpruefen_ping"/>Erreichbarkeit überprüfen (ping)<text:bookmark-end text:name="__RefHeading___erreichbarkeit_ueberpruefen_ping_7"/><text:bookmark-end text:name="erreichbarkeit_ueberpruefen_ping"/></text:h>
      <text:p text:style-name="Text_20_body">Da der <text:span text:style-name="Source_20_Text">ping</text:span>-Befehl für IPv4-Adressen geschrieben wurde, muss ein andere Befehl für IPv6-Adressen genutzt werden.
Um z.B. die Erreichbarkeit zur Adresse <text:span text:style-name="Source_20_Text">fc00::1</text:span> zu überprüfen, kann folgender Befehl verwendet werden.</text:p>
      <text:p text:style-name="Preformatted_20_Text">ping6 fc00::1</text:p>
      <text:p text:style-name="Text_20_body">Falls das Ziel über mehrere Schnittstellen erreicht werden könnte (z.B. Router besitzt zwei Schnittstellen <text:span text:style-name="Source_20_Text">eth0</text:span> und <text:span text:style-name="Source_20_Text">eth1</text:span> mit je einer Link-Local-Adresse und das Ziel ist ebenfalls eine Link-Local-Adresse), dann muss über den Zonenindex (<text:span text:style-name="Source_20_Text">%ZONENINDEX</text:span>)angegeben werden, welche ausgehende Schnittstelle (<text:span text:style-name="Source_20_Text">eth0</text:span>) verwendet werden soll.</text:p>
      <text:p text:style-name="Text_20_body"><text:span text:style-name="Strong_20_Emphasis">Router:</text:span><text:line-break/>
eth0 → fe80::a00:27ff:fe00:1/64 <text:line-break/>
eth1 → fe80::a00:27ff:fe00:2/64<text:line-break/></text:p>
      <text:p text:style-name="Text_20_body"><text:span text:style-name="Strong_20_Emphasis">Ziel:</text:span><text:line-break/>
Client → fe80::a00:27ff:fe2c:7e1e<text:line-break/></text:p>
      <text:p text:style-name="Preformatted_20_Text"> ping6 fe80::a00:27ff:fe2c:7e1e%eth0 </text:p>
      <text:p text:style-name="Text_20_body">Hier wird der Ping über Zonenindex „eth0“ des Routers an den Client geschickt.</text:p>
      <text:h text:style-name="Heading_20_2" text:outline-level="2"><text:bookmark-start text:name="__RefHeading___das_laborszenario_aufgaben_8"/><text:bookmark-start text:name="das_laborszenario_aufgaben"/>Das Laborszenario (Aufgaben)<text:bookmark-end text:name="__RefHeading___das_laborszenario_aufgaben_8"/><text:bookmark-end text:name="das_laborszenario_aufgaben"/></text:h>
      <text:p text:style-name="Text_20_body">Das System besteht aus drei Maschinen. Einem <text:span text:style-name="Strong_20_Emphasis">Client</text:span> einem <text:span text:style-name="Strong_20_Emphasis">Router</text:span> und einem <text:span text:style-name="Strong_20_Emphasis">Server</text:span>. <text:line-break/></text:p>
      <text:p text:style-name="Text_20_body"><draw:frame draw:style-name="mediacenter" draw:name=" IPv6-Laboraufbau Legend" text:anchor-type="paragraph" draw:z-index="0" svg:width="19.790833333333cm" style:rel-width="100%"><draw:text-box><text:p text:style-name="legendcenter"><draw:frame draw:style-name="mediacenter" draw:name=" IPv6-Laboraufbau" text:anchor-type="paragraph" draw:z-index="0" svg:width="19.790833333333cm" style:rel-width="100%" svg:height="8.3608333333333cm" style:rel-height="scale"><draw:image xlink:href="Pictures/0f199cc72c29d5794ac3b0928e7544b9.png" xlink:type="simple" xlink:show="embed" xlink:actuate="onLoad"/></draw:frame> IPv6-Laboraufbau</text:p></draw:text-box></draw:frame></text:p>
      <text:p text:style-name="Text_20_body"><text:span text:style-name="Strong_20_Emphasis">HINWEIS:</text:span> Wenn mit virtuellen Maschinen gearbeitet wird, dann sind die <text:span text:style-name="Strong_20_Emphasis"><text:a xlink:type="simple" xlink:href="https://www.kopfload.de/doku.php?id=network:labornutzung#arbeiten_mit_virtuellen_maschinen_vm" text:style-name="Internet_20_link" text:visited-style-name="Visited_20_Internet_20_Link"> notwendigen Anpassungen</text:a></text:span> auf jeden Fall zu berücksichtigen. Ansonsten wird die Anwendung u.U. nicht funktionieren.</text:p>
      <text:p text:style-name="Text_20_body">Der Router übernimmt später die Funktion des Router Advertisements mittels <text:span text:style-name="Source_20_Text">radvd</text:span><text:note text:id="ftn0" text:note-class="footnote"><text:note-citation text:label="1)">1)</text:note-citation><text:note-body><text:p text:style-name="Text_20_body"><text:span text:style-name="Strong_20_Emphasis">R</text:span>outer <text:span text:style-name="Strong_20_Emphasis">Adv</text:span>ertisement <text:span text:style-name="Strong_20_Emphasis">D</text:span>aemon</text:p></text:note-body></text:note> und die DHCPv6 Funktion mittels <text:span text:style-name="Source_20_Text">isc-dhcp-server</text:span>.<text:line-break/></text:p>
      <text:p text:style-name="Text_20_body">Es wird von zwei Netzen ausgegangen. <text:span text:style-name="Source_20_Text">fc00:1::/64</text:span> ist das lokale Netz in dem sich Amy befindet und <text:span text:style-name="Source_20_Text">2001:db8:2::/64</text:span> <text:note text:id="ftn1" text:note-class="footnote"><text:note-citation text:label="2)">2)</text:note-citation><text:note-body><text:p text:style-name="Text_20_body">vgl. <text:span text:style-name="Source_20_Text">2001:db8::/32</text:span> Documentation-Netz</text:p></text:note-body></text:note>ist das öffentliche Netz in dem Berny sich befindet. Der Router verbindet die beiden Netze.</text:p>
      <text:p text:style-name="Text_20_body"><text:span text:style-name="Strong_20_Emphasis">ACHTUNG</text:span>: Die manuelle <text:note text:id="ftn2" text:note-class="footnote"><text:note-citation text:label="3)">3)</text:note-citation><text:note-body><text:p text:style-name="Text_20_body">per Terminal</text:p></text:note-body></text:note> Konfiguration der Schnittstellen wird nach de-/aktivieren zurückgesetzt. Da der Netzwerkmanager standardmäßig auf „automatisch Verbinden“ eingestellt, führt dies zu häufigem De-/aktivieren. Dieses Feature sollte also im Netzwerkmanager deaktiviert werden!</text:p>
      <text:p text:style-name="Text_20_body">Die ersten Laboraufgaben: <text:a xlink:type="simple" xlink:href="#__RefHeading___beispiele_fuer_statische_konfiguration_9" text:style-name="Local_20_link" text:visited-style-name="Visited_20_Local_20_Link"> statische Routen</text:a> konfigurieren</text:p>
      <text:list text:style-name="Numbering_20_1" text:continue-numbering="false">
        <text:list-item>
          <text:p text:style-name="Numbering_20_1_Content_First"> Manuelle Konfiguration der Routen und IPv6-Adressen für ein <text:span text:style-name="Strong_20_Emphasis">statisches Routing</text:span> (<text:a xlink:type="simple" xlink:href="#__RefHeading___ipv6-routing_aktivieren_13" text:style-name="Local_20_link" text:visited-style-name="Visited_20_Local_20_Link">Routing auf Router aktivieren</text:a>)</text:p>
        </text:list-item>
        <text:list-item>
          <text:p text:style-name="Numbering_20_1_Content_Last"> Mit Wireshark die Kommunikation protokollieren</text:p>
        </text:list-item>
      </text:list>
      <text:p text:style-name="Text_20_body">Die zweiten Laboraufgaben: <text:a xlink:type="simple" xlink:href="#__RefHeading___router_advertisement_konfigurieren_stateless_14" text:style-name="Local_20_link" text:visited-style-name="Visited_20_Local_20_Link"> stateless Konfiguration</text:a></text:p>
      <text:list text:style-name="Numbering_20_1" text:continue-numbering="false">
        <text:list-item>
          <text:p text:style-name="Numbering_20_1_Content_First"> Automatische Konfiguration <text:span text:style-name="Strong_20_Emphasis">stateless (Router Advertisements)</text:span> mit <text:span text:style-name="Source_20_Text">radvd</text:span></text:p>
        </text:list-item>
        <text:list-item>
          <text:p text:style-name="Numbering_20_1_Content_Last"> Mit Wireshark die <text:span text:style-name="Strong_20_Emphasis">Neighbor Discovery</text:span> protokollieren</text:p>
        </text:list-item>
      </text:list>
      <text:p text:style-name="Text_20_body">Die dritten Laboraufgaben: <text:a xlink:type="simple" xlink:href="#__RefHeading___dhcpv6-server_konfigurieren_stateful_15" text:style-name="Local_20_link" text:visited-style-name="Visited_20_Local_20_Link"> stateful Konfiguration</text:a></text:p>
      <text:list text:style-name="Numbering_20_1" text:continue-numbering="false">
        <text:list-item>
          <text:p text:style-name="Numbering_20_1_Content_First"> Automatische Konfiguration <text:span text:style-name="Strong_20_Emphasis">stateful (DHCPv6)</text:span> <text:span text:style-name="Source_20_Text">isc-dhcp-server</text:span></text:p>
        </text:list-item>
        <text:list-item>
          <text:p text:style-name="Numbering_20_1_Content_Last"> Mit Wireshark das DHCPv6-Protokoll mitschneiden</text:p>
        </text:list-item>
      </text:list>
      <text:h text:style-name="Heading_20_2" text:outline-level="2"><text:bookmark-start text:name="__RefHeading___beispiele_fuer_statische_konfiguration_9"/><text:bookmark-start text:name="beispiele_fuer_statische_konfiguration"/>Beispiele für statische Konfiguration<text:bookmark-end text:name="__RefHeading___beispiele_fuer_statische_konfiguration_9"/><text:bookmark-end text:name="beispiele_fuer_statische_konfiguration"/></text:h>
      <text:p text:style-name="Text_20_body">Im folgenden werden Beispiel-Konfigurationen aufgelistet, die entsprechend des eigenen Szenarios anzupassen sind.</text:p>
      <text:h text:style-name="Heading_20_3" text:outline-level="3"><text:bookmark-start text:name="__RefHeading___client_lokal_amy_und_oeffentlich_berny_10"/><text:bookmark-start text:name="client_lokal_amy_und_oeffentlich_berny"/>Client Lokal (Amy) und Öffentlich (Berny)<text:bookmark-end text:name="__RefHeading___client_lokal_amy_und_oeffentlich_berny_10"/><text:bookmark-end text:name="client_lokal_amy_und_oeffentlich_berny"/></text:h>
      <text:p text:style-name="Text_20_body">Die folgende Datei zeigt ein Beispiel für den lokalen Client (Amy). Der öffentliche Client ist sinngemäß im zweiten Netz zu konfigurieren.
Um die folgenden Scripte nutzen zu können, müssen diese zunächst heruntergeladen werden und anschließend ausführbar gemacht werden. Mit dem Befehl <text:span text:style-name="Source_20_Text">chmod +x SCRIPTNAME</text:span> können die Scripte ausführbar gemacht werden.</text:p>
      <table:table table:style-name="Table">
        <table:table-column table:style-name="odt_auto_style_table_column_1_1"/>
        <table:table-row>
          <table:table-cell office:value-type="string" table:style-name="tablecell">
            <text:p text:style-name="Preformatted_20_Text"><text:span text:style-name="highlight_co0">#!/bin/bash</text:span><text:line-break/><text:span text:style-name="highlight_kw3">echo</text:span> <text:span text:style-name="highlight_st0">"###################################"</text:span><text:line-break/><text:span text:style-name="highlight_kw3">echo</text:span> <text:span text:style-name="highlight_st0">"<text:s text:c="3"/>Ausgangssituation AMY (Lokal)"</text:span><text:line-break/><text:span text:style-name="highlight_kw3">echo</text:span> <text:span text:style-name="highlight_st0">"###################################"</text:span><text:line-break/><text:span text:style-name="highlight_kw3">echo</text:span> <text:span text:style-name="highlight_st0">"<text:s text:c="9"/>IPv6-Adressen ALT"</text:span><text:line-break/><text:span text:style-name="highlight_kw2">ip</text:span> <text:span text:style-name="highlight_re5">-6</text:span> addr<text:line-break/><text:span text:style-name="highlight_kw3">echo</text:span> <text:span text:style-name="highlight_st0">"-----------------------------------"</text:span><text:line-break/><text:span text:style-name="highlight_kw3">echo</text:span> <text:span text:style-name="highlight_st0">"<text:s text:c="12"/>Routen ALT"</text:span><text:line-break/><text:span text:style-name="highlight_kw2">ip</text:span> <text:span text:style-name="highlight_re5">-6</text:span> route show<text:line-break/><text:span text:style-name="highlight_kw3">echo</text:span> <text:line-break/><text:span text:style-name="highlight_kw3">echo</text:span> <text:span text:style-name="highlight_st0">"#####################################################"</text:span><text:line-break/><text:span text:style-name="highlight_kw3">echo</text:span> <text:span text:style-name="highlight_st0">"<text:s text:c="2"/>IPv6-Adressen Konfiguration und Gateway setzen"</text:span><text:line-break/><text:span text:style-name="highlight_kw3">echo</text:span> <text:span text:style-name="highlight_st0">"<text:s text:c="5"/>setze fc00:1::100/64 auf eth0"</text:span><text:line-break/><text:span text:style-name="highlight_kw3">echo</text:span> <text:span text:style-name="highlight_st0">"<text:s text:c="5"/>setze fc00:1::1/64 als Default GW"</text:span><text:line-break/><text:span text:style-name="highlight_kw3">echo</text:span> <text:span text:style-name="highlight_st0">"#####################################################"</text:span><text:line-break/><text:span text:style-name="highlight_kw2">sudo</text:span> <text:span text:style-name="highlight_kw2">ip</text:span> <text:span text:style-name="highlight_re5">-6</text:span> addr add fc00:<text:span text:style-name="highlight_nu0">1</text:span>::<text:span text:style-name="highlight_nu0">100</text:span><text:span text:style-name="highlight_sy0">/</text:span><text:span text:style-name="highlight_nu0">64</text:span> dev eth0<text:line-break/><text:span text:style-name="highlight_kw2">sudo</text:span> <text:span text:style-name="highlight_kw2">ip</text:span> <text:span text:style-name="highlight_re5">-6</text:span> route add default via fc00:<text:span text:style-name="highlight_nu0">1</text:span>::<text:span text:style-name="highlight_nu0">1</text:span><text:line-break/><text:span text:style-name="highlight_kw3">echo</text:span> <text:span text:style-name="highlight_st0">"###################################"</text:span><text:line-break/><text:span text:style-name="highlight_kw3">echo</text:span> <text:span text:style-name="highlight_st0">"<text:s text:c="9"/>Neue Konfiguration"</text:span><text:line-break/><text:span text:style-name="highlight_kw3">echo</text:span> <text:span text:style-name="highlight_st0">"###################################"</text:span><text:line-break/><text:span text:style-name="highlight_kw3">echo</text:span> <text:span text:style-name="highlight_st0">"<text:s text:c="8"/>IPv6-Adressen !NEU!"</text:span><text:line-break/><text:span text:style-name="highlight_kw2">ip</text:span> <text:span text:style-name="highlight_re5">-6</text:span> addr<text:line-break/><text:span text:style-name="highlight_kw3">echo</text:span> <text:span text:style-name="highlight_st0">"-----------------------------------"</text:span><text:line-break/><text:span text:style-name="highlight_kw3">echo</text:span> <text:span text:style-name="highlight_st0">"<text:s text:c="10"/>Routen !NEU!"</text:span><text:line-break/><text:span text:style-name="highlight_kw2">ip</text:span> <text:span text:style-name="highlight_re5">-6</text:span> route show</text:p>
          </table:table-cell>
        </table:table-row>
      </table:table>
      <text:h text:style-name="Heading_20_3" text:outline-level="3"><text:bookmark-start text:name="__RefHeading___router_11"/><text:bookmark-start text:name="router"/>Router<text:bookmark-end text:name="__RefHeading___router_11"/><text:bookmark-end text:name="router"/></text:h>
      <text:p text:style-name="Text_20_body">Neben den beiden Schnittstellen ist auf dem Router zusätzlich die Routing-Funktion (Forwarding) zu aktivieren. </text:p>
      <table:table table:style-name="Table">
        <table:table-column table:style-name="odt_auto_style_table_column_2_1"/>
        <table:table-row>
          <table:table-cell office:value-type="string" table:style-name="tablecell">
            <text:p text:style-name="Preformatted_20_Text"><text:span text:style-name="highlight_co0">#!/bin/bash</text:span><text:line-break/><text:span text:style-name="highlight_kw3">echo</text:span> <text:span text:style-name="highlight_st0">"###################################"</text:span><text:line-break/><text:span text:style-name="highlight_kw3">echo</text:span> <text:span text:style-name="highlight_st0">"<text:s text:c="10"/>Ausgangssituation ROUTER"</text:span><text:line-break/><text:span text:style-name="highlight_kw3">echo</text:span> <text:span text:style-name="highlight_st0">"###################################"</text:span><text:line-break/><text:span text:style-name="highlight_kw3">echo</text:span> <text:span text:style-name="highlight_st0">"<text:s text:c="11"/>IPv6-Adressen ALT"</text:span><text:line-break/><text:span text:style-name="highlight_kw2">ip</text:span> <text:span text:style-name="highlight_re5">-6</text:span> addr<text:line-break/><text:span text:style-name="highlight_kw3">echo</text:span> <text:span text:style-name="highlight_st0">"-----------------------------------"</text:span><text:line-break/><text:span text:style-name="highlight_kw3">echo</text:span> <text:span text:style-name="highlight_st0">"<text:s text:c="16"/>Routen ALT"</text:span><text:line-break/><text:span text:style-name="highlight_kw2">ip</text:span> <text:span text:style-name="highlight_re5">-6</text:span> route show<text:line-break/><text:span text:style-name="highlight_kw3">echo</text:span><text:line-break/><text:span text:style-name="highlight_kw3">echo</text:span> <text:span text:style-name="highlight_st0">"###################################"</text:span><text:line-break/><text:span text:style-name="highlight_kw3">echo</text:span> <text:span text:style-name="highlight_st0">"<text:s text:c="2"/>IPv6-Adressen Konfiguration und Forwarding (routing) aktiveren"</text:span><text:line-break/><text:span text:style-name="highlight_kw3">echo</text:span> <text:span text:style-name="highlight_st0">"<text:s text:c="5"/>setze fc00:1::1/64 auf eth0"</text:span><text:line-break/><text:span text:style-name="highlight_kw3">echo</text:span> <text:span text:style-name="highlight_st0">"<text:s text:c="5"/>setze 2001:db8:2::1/32 auf eth1"</text:span><text:line-break/><text:span text:style-name="highlight_kw3">echo</text:span> <text:span text:style-name="highlight_st0">"<text:s text:c="5"/>setze net.ipv6.conf.all.forwarding=1"</text:span><text:line-break/><text:span text:style-name="highlight_kw3">echo</text:span> <text:span text:style-name="highlight_st0">"###################################"</text:span><text:line-break/><text:span text:style-name="highlight_kw2">sudo</text:span> <text:span text:style-name="highlight_kw2">ip</text:span> <text:span text:style-name="highlight_re5">-6</text:span> addr add fc00:<text:span text:style-name="highlight_nu0">1</text:span>::<text:span text:style-name="highlight_nu0">1</text:span><text:span text:style-name="highlight_sy0">/</text:span><text:span text:style-name="highlight_nu0">64</text:span> dev eth0<text:line-break/><text:span text:style-name="highlight_kw2">sudo</text:span> <text:span text:style-name="highlight_kw2">ip</text:span> <text:span text:style-name="highlight_re5">-6</text:span> addr add <text:span text:style-name="highlight_nu0">2001</text:span>:db8:<text:span text:style-name="highlight_nu0">2</text:span>::<text:span text:style-name="highlight_nu0">1</text:span><text:span text:style-name="highlight_sy0">/</text:span><text:span text:style-name="highlight_nu0">32</text:span> dev eth1<text:line-break/><text:span text:style-name="highlight_kw2">sudo</text:span> sysctl net.ipv6.conf.all.forwarding=<text:span text:style-name="highlight_nu0">1</text:span><text:line-break/><text:span text:style-name="highlight_kw3">echo</text:span> <text:span text:style-name="highlight_st0">"###################################"</text:span><text:line-break/><text:span text:style-name="highlight_kw3">echo</text:span> <text:span text:style-name="highlight_st0">"<text:s text:c="9"/>Neue Konfiguration"</text:span><text:line-break/><text:span text:style-name="highlight_kw3">echo</text:span> <text:span text:style-name="highlight_st0">"###################################"</text:span><text:line-break/><text:span text:style-name="highlight_kw3">echo</text:span> <text:span text:style-name="highlight_st0">"<text:s text:c="11"/>IPv6-Adressen !NEU!"</text:span><text:line-break/><text:span text:style-name="highlight_kw2">ip</text:span> <text:span text:style-name="highlight_re5">-6</text:span> addr<text:line-break/><text:span text:style-name="highlight_kw3">echo</text:span> <text:span text:style-name="highlight_st0">"-----------------------------------"</text:span><text:line-break/><text:span text:style-name="highlight_kw3">echo</text:span> <text:span text:style-name="highlight_st0">"<text:s text:c="14"/>Routen !NEU!"</text:span><text:line-break/><text:span text:style-name="highlight_kw2">ip</text:span> <text:span text:style-name="highlight_re5">-6</text:span> route show</text:p>
          </table:table-cell>
        </table:table-row>
      </table:table>
      <text:p text:style-name="Text_20_body"><text:span text:style-name="Strong_20_Emphasis">HINWEIS</text:span>: Verwenden Sie für die IPv6-Netze ein Local-Unicast-Link-Netz und ein Global-Unicast-Netz bzw. eine Adresse aus dem für Dokumentation vorgesehenen Netzbereich (<text:span text:style-name="Source_20_Text">2001:db8::/32</text:span>).<text:line-break/>
Untersuchen Sie, ob der Client und der Server über die Link-Local-Adressen kommunizieren können (z.B. <text:span text:style-name="Source_20_Text">ping6</text:span>).</text:p>
      <text:h text:style-name="Heading_20_2" text:outline-level="2"><text:bookmark-start text:name="__RefHeading___der_router_12"/><text:bookmark-start text:name="der_router"/>Der Router<text:bookmark-end text:name="__RefHeading___der_router_12"/><text:bookmark-end text:name="der_router"/></text:h>
      <text:h text:style-name="Heading_20_3" text:outline-level="3"><text:bookmark-start text:name="__RefHeading___ipv6-routing_aktivieren_13"/><text:bookmark-start text:name="ipv6-routing_aktivieren"/>IPv6-Routing aktivieren<text:bookmark-end text:name="__RefHeading___ipv6-routing_aktivieren_13"/><text:bookmark-end text:name="ipv6-routing_aktivieren"/></text:h>
      <text:p text:style-name="Text_20_body">Für die erste Übung muss die VM, die als Router fungiert zunächst zum Router gemacht werden. Hierzu muss das IPv6-Forwarding aktiviert werden.  Mit dem folgenden Befehl lässt sich das statische Routing aktivieren. </text:p>
      <text:p text:style-name="Preformatted_20_Text">sudo sysctl net.ipv6.conf.all.forwarding=1</text:p>
      <text:p text:style-name="Text_20_body">Die weitere Konfiguration ist analog zu IPv4 vorzunehmen. Da nur zwei direkt angeschlossene Netze verwendet werden, ist eine aktives Setzen der Routen nicht notwendig. Der Router kennt bereits alle Netze, da er in jedem Subnetz selbst eine Schnittstelle hat.
<text:a xlink:type="simple" xlink:href="#__RefHeading___beispiele_fuer_statische_konfiguration_9" text:style-name="Local_20_link" text:visited-style-name="Visited_20_Local_20_Link"> (s. stat. Konfigurationsbeispiele)</text:a></text:p>
      <text:h text:style-name="Heading_20_2" text:outline-level="2"><text:bookmark-start text:name="__RefHeading___router_advertisement_konfigurieren_stateless_14"/><text:bookmark-start text:name="router_advertisement_konfigurieren_stateless"/>Router Advertisement konfigurieren (stateless)<text:bookmark-end text:name="__RefHeading___router_advertisement_konfigurieren_stateless_14"/><text:bookmark-end text:name="router_advertisement_konfigurieren_stateless"/></text:h>
      <text:p text:style-name="Text_20_body">Die Clients können per Netzwerkmanager nun wieder automatisch konfiguriert werden. Hierzu sollte im Reiter IPv4 die Konfiguration deaktiviert werden <text:note text:id="ftn3" text:note-class="footnote"><text:note-citation text:label="4)">4)</text:note-citation><text:note-body><text:p text:style-name="Text_20_body"><text:span text:style-name="Source_20_Text">Methode: deaktiviert</text:span> auswählen</text:p></text:note-body></text:note> und im Reiter IPv6 auf <text:span text:style-name="Source_20_Text">Automatisch, nur Adresse</text:span> gestellt werden.</text:p>
      <text:p text:style-name="Text_20_body">In der zweiten Übung wird zusätzlich noch das Router Advertisement benötigt, dieses kann mittels des Paket <text:span text:style-name="Source_20_Text">radvd</text:span> installiert werden.
Das Paket lässt sich mit dem folgenden Befehl installieren:</text:p>
      <text:p text:style-name="Preformatted_20_Text">sudo apt-get install radvd</text:p>
      <text:p text:style-name="Text_20_body">Der <text:span text:style-name="Source_20_Text">radvd</text:span> wird standardmäßig über die Datei <text:span text:style-name="Source_20_Text">/etc/radvd.conf</text:span> konfiguriert. Der folgende Abschnitt stellt eine rudimentäre Konfiguration dar.</text:p>
      <table:table table:style-name="Table">
        <table:table-column table:style-name="odt_auto_style_table_column_3_1"/>
        <table:table-row>
          <table:table-cell office:value-type="string" table:style-name="tablecell">
            <text:p text:style-name="Preformatted_20_Text">interface eth0 <text:span text:style-name="highlight_br0">{</text:span><text:line-break/><text:s text:c="3"/>AdvSendAdvert on;<text:line-break/><text:s text:c="3"/>prefix <text:span text:style-name="highlight_nu0">2001</text:span>:db8:<text:span text:style-name="highlight_nu0">2</text:span>::<text:span text:style-name="highlight_sy0">/</text:span><text:span text:style-name="highlight_nu0">64</text:span> <text:span text:style-name="highlight_br0">{</text:span><text:line-break/><text:s text:c="5"/>AdvOnLink on;<text:line-break/><text:s text:c="5"/>AdvAutonomous on;<text:line-break/><text:s text:c="5"/>AdvPreferredLifetime <text:span text:style-name="highlight_nu0">900</text:span>;<text:line-break/><text:s text:c="5"/>AdvValidLifetime <text:span text:style-name="highlight_nu0">1500</text:span>;<text:line-break/><text:s text:c="5"/>RDNSS <text:span text:style-name="highlight_nu0">2001</text:span>:db8:<text:span text:style-name="highlight_nu0">2</text:span>::<text:span text:style-name="highlight_nu0">100</text:span><text:span text:style-name="highlight_sy0">/</text:span><text:span text:style-name="highlight_nu0">64</text:span>;<text:line-break/><text:s text:c="3"/><text:span text:style-name="highlight_br0">}</text:span>;<text:line-break/><text:s text:c="3"/>AdvDefaultLifetime <text:span text:style-name="highlight_nu0">1500</text:span>;<text:line-break/><text:span text:style-name="highlight_br0">}</text:span>;</text:p>
          </table:table-cell>
        </table:table-row>
      </table:table>
      <text:p text:style-name="Text_20_body">Die Konfigurationsdatei lässt sich durch den folgenden Befehl <text:span text:style-name="Strong_20_Emphasis">auf FEHLER überprüfen</text:span>: <text:note text:id="ftn4" text:note-class="footnote"><text:note-citation text:label="5)">5)</text:note-citation><text:note-body><text:p text:style-name="Text_20_body">mit PFAD ist der Speicherort der Datei gemeint</text:p></text:note-body></text:note><text:line-break/></text:p>
      <text:p text:style-name="Preformatted_20_Text">sudo radvd -c /PFAD/radvd.conf </text:p>
      <text:p text:style-name="Text_20_body">Mit <text:span text:style-name="Source_20_Text">-C</text:span> <text:note text:id="ftn5" text:note-class="footnote"><text:note-citation text:label="6)">6)</text:note-citation><text:note-body><text:p text:style-name="Text_20_body"><text:span text:style-name="Strong_20_Emphasis">ACHTUNG: großes C</text:span>!</text:p></text:note-body></text:note> kann der Daemon mit einer alternativen Konfiguration gestartet werden:</text:p>
      <text:p text:style-name="Preformatted_20_Text">sudo radvd -C /PFAD/radvd.conf </text:p>
      <text:p text:style-name="Text_20_body">Der Daemon kann über das folgende Kommando gestartet werden, wenn die Standard-Konfiguration (<text:span text:style-name="Source_20_Text">/etc/radvd.conf</text:span>) verwendet wird.</text:p>
      <text:p text:style-name="Preformatted_20_Text">sudo service radvd start</text:p>
      <text:p text:style-name="Text_20_body">Auf der folgenden Seiten finden sich nützliche Hinweise zum <text:span text:style-name="Source_20_Text">radvd</text:span>-Daemon:<text:line-break/></text:p>
      <text:list text:style-name="List_20_1" text:continue-numbering="false">
        <text:list-item>
          <text:p text:style-name="List_20_1_Content_First"> <text:a xlink:type="simple" xlink:href="http://www.tldp.org/HOWTO/Linux+IPv6-HOWTO/hints-daemons-radvd.html" text:style-name="Internet_20_link" text:visited-style-name="Visited_20_Internet_20_Link"> andere Konfigurationsbeispiele und Debugging </text:a></text:p>
        </text:list-item>
        <text:list-item>
          <text:p text:style-name="List_20_1_Content_Last"> <text:a xlink:type="simple" xlink:href="http://www.linuxcommand.org/man_pages/radvd8.html" text:style-name="Internet_20_link" text:visited-style-name="Visited_20_Internet_20_Link"> Consolen-Schalter für den Start des ''radvd''</text:a></text:p>
        </text:list-item>
      </text:list>
      <text:h text:style-name="Heading_20_2" text:outline-level="2"><text:bookmark-start text:name="__RefHeading___dhcpv6-server_konfigurieren_stateful_15"/><text:bookmark-start text:name="dhcpv6-server_konfigurieren_stateful"/>DHCPv6-Server konfigurieren (stateful)<text:bookmark-end text:name="__RefHeading___dhcpv6-server_konfigurieren_stateful_15"/><text:bookmark-end text:name="dhcpv6-server_konfigurieren_stateful"/></text:h>
      <text:p text:style-name="Text_20_body">Für die dritte Übung wird zusätzlich ein DHCPv6-Server benötigt, dieser kann mittels des Paket <text:span text:style-name="Source_20_Text">isc-dhcp-server</text:span> installiert werden.
Das Paket lässt sich mit dem folgenden Befehl installieren:</text:p>
      <text:p text:style-name="Preformatted_20_Text">sudo apt-get install isc-dhcp-server</text:p>
      <text:p text:style-name="Text_20_body">Der <text:span text:style-name="Source_20_Text">isc-dhcp-server</text:span> wird standardmäßig über die Datei <text:span text:style-name="Source_20_Text">/etc/dhcp/dhcp.conf</text:span> konfiguriert. Der folgende Abschnitt stellt eine rudimentäre Konfiguration dar.</text:p>
      <table:table table:style-name="Table">
        <table:table-column table:style-name="odt_auto_style_table_column_4_1"/>
        <table:table-row>
          <table:table-cell office:value-type="string" table:style-name="tablecell">
            <text:p text:style-name="Preformatted_20_Text"><text:span text:style-name="highlight_co0"># Subnetz Deklaration </text:span><text:line-break/>subnet6 <text:span text:style-name="highlight_nu0">2001</text:span>:db8:<text:span text:style-name="highlight_nu0">0</text:span>:<text:span text:style-name="highlight_nu0">15</text:span>::<text:span text:style-name="highlight_sy0">/</text:span><text:span text:style-name="highlight_nu0">64</text:span><text:span text:style-name="highlight_br0">{</text:span><text:line-break/><text:s text:c="3"/>range6 <text:span text:style-name="highlight_nu0">2001</text:span>:db8:<text:span text:style-name="highlight_nu0">0</text:span>:<text:span text:style-name="highlight_nu0">15</text:span>::<text:span text:style-name="highlight_sy0">/</text:span><text:span text:style-name="highlight_nu0">64</text:span>;<text:line-break/><text:s text:c="3"/><text:span text:style-name="highlight_co0"># Einem Client eine IPv6-Adresse zuweisen</text:span><text:line-break/><text:s text:c="3"/>host v6training <text:span text:style-name="highlight_br0">{</text:span><text:line-break/><text:s text:c="6"/>host-identifier option dhcp6.client-id 00:01:00:01:<text:span text:style-name="highlight_nu0">12</text:span>:ab:5d:bb:b8:b9:3e:03:<text:span text:style-name="highlight_nu0">32</text:span>:<text:span text:style-name="highlight_nu0">82</text:span>;<text:line-break/><text:s text:c="6"/>fixed-address6 <text:span text:style-name="highlight_nu0">2001</text:span>:db8:<text:span text:style-name="highlight_nu0">0</text:span>:<text:span text:style-name="highlight_nu0">15</text:span>::<text:span text:style-name="highlight_nu0">20</text:span>;<text:line-break/><text:s text:c="3"/><text:span text:style-name="highlight_br0">}</text:span><text:line-break/><text:span text:style-name="highlight_br0">}</text:span></text:p>
          </table:table-cell>
        </table:table-row>
      </table:table>
      <text:p text:style-name="Text_20_body">Die DHCPv6-Client-ID sowie die IPv6-Adresse ist entsprechend anzupassen.</text:p>
      <text:p text:style-name="Text_20_body">Um die Leases abzuspeichern wird eine eigene Datei benötigt. Diese wird standardmäßig unter <text:span text:style-name="Source_20_Text">/var/lib/dhcp/dhcpd6.leases</text:span> abgelegt. Diese ist zunächst mit dem folgenden Befehl anzulegen.</text:p>
      <text:p text:style-name="Preformatted_20_Text">touch /var/lib/dhcp/dhcpd6.leases</text:p>
      <text:p text:style-name="Text_20_body">Mit <text:span text:style-name="Source_20_Text">-cf</text:span> kann der Daemon mit einer alternativen Konfiguration gestartet werden. Der Parameter <text:span text:style-name="Source_20_Text">-6</text:span> gibt die IP-Version an:</text:p>
      <text:p text:style-name="Preformatted_20_Text">sudo dhcpd -6 -cf /PFAD/dhcp.conf </text:p>
      <text:p text:style-name="Text_20_body">Der Daemon kann über das folgende Kommando gestartet werden, wenn die Standard-Konfiguration (<text:span text:style-name="Source_20_Text">/etc/dhcp.conf</text:span>) verwendet wird.</text:p>
      <text:p text:style-name="Preformatted_20_Text">sudo service dhcp start</text:p>
      <text:p text:style-name="Text_20_body">Auf der folgenden Seiten finden sich nützliche Hinweise zum <text:span text:style-name="Source_20_Text">isc-dhcp-server</text:span>:<text:line-break/></text:p>
      <text:list text:style-name="List_20_1" text:continue-numbering="false">
        <text:list-item>
          <text:p text:style-name="List_20_1_Content_First"> <text:a xlink:type="simple" xlink:href="http://www.tldp.org/HOWTO/Linux+IPv6-HOWTO/hints-daemons-dhcpv6..html" text:style-name="Internet_20_link" text:visited-style-name="Visited_20_Internet_20_Link"> andere Konfigurationsbeispiele und Debugging </text:a></text:p>
        </text:list-item>
        <text:list-item>
          <text:p text:style-name="List_20_1_Content"> <text:a xlink:type="simple" xlink:href="http://www.cyberciti.biz/faq/howto-ubuntu-debian-squeeze-dhcp-server-setup-tutorial/" text:style-name="Internet_20_link" text:visited-style-name="Visited_20_Internet_20_Link"> Anleitung für IPv4 </text:a></text:p>
        </text:list-item>
        <text:list-item>
          <text:p text:style-name="List_20_1_Content_Last"> <text:a xlink:type="simple" xlink:href="http://www.daemon-systems.org/man/dhcpd.8.html" text:style-name="Internet_20_link" text:visited-style-name="Visited_20_Internet_20_Link"> Consolen-Schalter für den Start des ''isc-dhcp-server''</text:a></text:p>
        </text:list-item>
      </text:list>
      <text:h text:style-name="Heading_20_2" text:outline-level="2"><text:bookmark-start text:name="__RefHeading___der_client_16"/><text:bookmark-start text:name="der_client"/>Der Client<text:bookmark-end text:name="__RefHeading___der_client_16"/><text:bookmark-end text:name="der_client"/></text:h>
      <text:p text:style-name="Text_20_body">Auf dem Client muss nichts Wesentliches konfiguriert werden, allerdings passieren hier die „spannenden“ Dinge.<text:line-break/>
Im Wireshark werden folgende Filter benötigt:</text:p>
      <text:p text:style-name="Preformatted_20_Text">icmpv6.type==135 or icmpv6.type==136</text:p>
      <text:p text:style-name="Text_20_body">Den Neighbor Cache des Clients kann man mit dem folgenden Befehl löschen:</text:p>
      <text:p text:style-name="Preformatted_20_Text">ip -6 neigh flush dev eth0</text:p>
      <text:p text:style-name="Text_20_body">Im Wireshark lässt sich nun eine <text:span text:style-name="Source_20_Text">ping6</text:span> auf den Router analysieren. Was genau passiert nun?</text:p>
      <text:p text:style-name="Text_20_body">Um die Router Advertisements auf dem Clients zu analysieren, kann man den folgenden Befehl verwenden.</text:p>
      <text:p text:style-name="Preformatted_20_Text">rdisc6 eth0</text:p>
      <text:p text:style-name="Text_20_body"><text:span text:style-name="Strong_20_Emphasis">HINWEIS:</text:span> Ggf. ist das Paket <text:span text:style-name="Source_20_Text">ndisc6</text:span> zu installieren. Dieses enthält das <text:span text:style-name="Source_20_Text">rdisc6</text:span> <text:note text:id="ftn6" text:note-class="footnote"><text:note-citation text:label="7)">7)</text:note-citation><text:note-body><text:p text:style-name="Text_20_body"><text:span text:style-name="Source_20_Text">rdisc6</text:span> - ICMPv6 Router Discovery tool</text:p></text:note-body></text:note> Tool.</text:p>
      <text:p text:style-name="Preformatted_20_Text">sudo apt-get install ndisc6</text:p>
      <text:p text:style-name="Text_20_body">Durch De-/aktivieren des betreffenden Interfaces kann ein neues Router Advertisement angestoßen werden.</text:p>
      <text:h text:style-name="Heading_20_2" text:outline-level="2"><text:bookmark-start text:name="__RefHeading___link-sammlung_zu_ipv6-adressen_17"/><text:bookmark-start text:name="link-sammlung_zu_ipv6-adressen"/>Link-Sammlung zu IPv6-Adressen<text:bookmark-end text:name="__RefHeading___link-sammlung_zu_ipv6-adressen_17"/><text:bookmark-end text:name="link-sammlung_zu_ipv6-adressen"/></text:h>
      <text:h text:style-name="Heading_20_4" text:outline-level="4"><text:bookmark-start text:name="__RefHeading___allgemeine_informationen_18"/><text:bookmark-start text:name="allgemeine_informationen"/>Allgemeine Informationen<text:bookmark-end text:name="__RefHeading___allgemeine_informationen_18"/><text:bookmark-end text:name="allgemeine_informationen"/></text:h>
      <text:p text:style-name="Text_20_body"><text:a xlink:type="simple" xlink:href="http://www.apnic.net/apnic-info/a-z-glossary" text:style-name="Internet_20_link" text:visited-style-name="Visited_20_Internet_20_Link"> Glossar </text:a> rund um IP-Adressen. Bereitgestellt von der APNIC.</text:p>
      <text:p text:style-name="Text_20_body"><text:a xlink:type="simple" xlink:href="http://www.zytrax.com/tech/protocols/ipv6.html" text:style-name="Internet_20_link" text:visited-style-name="Visited_20_Internet_20_Link"> Liste aller RFCs zu IPv6</text:a></text:p>
      <text:p text:style-name="Text_20_body"><text:a xlink:type="simple" xlink:href="http://ripeness.ripe.net/" text:style-name="Internet_20_link" text:visited-style-name="Visited_20_Internet_20_Link"> IPv6-ready LIRs in den einzelnen Ländern </text:a></text:p>
      <text:p text:style-name="Text_20_body"><text:a xlink:type="simple" xlink:href="http://ipduh.com/ipv6/whois/" text:style-name="Internet_20_link" text:visited-style-name="Visited_20_Internet_20_Link"> IPv6-whois Suchmaschine </text:a> mit der man den Besitzer/Provider einer IPv6-Adresse ermitteln kann.</text:p>
      <text:h text:style-name="Heading_20_4" text:outline-level="4"><text:bookmark-start text:name="__RefHeading___ipv6-adresstypen_19"/><text:bookmark-start text:name="ipv6-adresstypen"/>IPv6-Adresstypen<text:bookmark-end text:name="__RefHeading___ipv6-adresstypen_19"/><text:bookmark-end text:name="ipv6-adresstypen"/></text:h>
      <text:p text:style-name="Text_20_body"><text:a xlink:type="simple" xlink:href="http://www.ripe.net/lir-services/resource-management/allocations-and-assignments/request-ipv6/ipv6-address-types" text:style-name="Internet_20_link" text:visited-style-name="Visited_20_Internet_20_Link"> RIPE IPv6-Adresstypen als zwei Seiten Tabelle </text:a></text:p>
      <text:p text:style-name="Text_20_body"><text:a xlink:type="simple" xlink:href="https://stat.ripe.net/widget/address-space-hierarchy#w.resource=2a00::/22" text:style-name="Internet_20_link" text:visited-style-name="Visited_20_Internet_20_Link"> Beispiel für Vodafone-Adressraum </text:a>
Das Tool kann für beliebige IPv6-Adressen angewendet werden und zeigt jeweils die Belegung des entsprechenden Adressbereichs.</text:p>
      <text:p text:style-name="Text_20_body"><text:a xlink:type="simple" xlink:href="http://technet.microsoft.com/en-us/library/cc757359(v=ws.10).aspx" text:style-name="Internet_20_link" text:visited-style-name="Visited_20_Internet_20_Link"> IPv6-Adresstypen von Microsof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lok_netze:ipv6main</dc:title>
  </office:meta>
</office:document-meta>
</file>