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d9a8d9e412afc4c0c4b4e0c2fdb99f.png"/>
  <manifest:file-entry manifest:media-type="image/png" manifest:full-path="Pictures/2eacf128d563e78066d1ba444d22dd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mt_ipv4staticroute"/><text:bookmark-start text:name="__RefHeading___praktische_uebung_statisches_routing_mit_mikrotik_routeros_1"/><text:bookmark-start text:name="praktische_uebung_statisches_routing_mit_mikrotik_routeros"/>Praktische Übung – statisches Routing mit MikroTik/RouterOS<text:bookmark-end text:name="__RefHeading___praktische_uebung_statisches_routing_mit_mikrotik_routeros_1"/><text:bookmark-end text:name="praktische_uebung_statisches_routing_mit_mikrotik_routeros"/></text:h>
      <text:h text:style-name="Heading_20_2" text:outline-level="2"><text:bookmark-start text:name="__RefHeading___szenariobeschreibung_1_2"/><text:bookmark-start text:name="szenariobeschreibung_1"/>Szenariobeschreibung #1<text:bookmark-end text:name="__RefHeading___szenariobeschreibung_1_2"/><text:bookmark-end text:name="szenariobeschreibung_1"/></text:h>
      <text:p text:style-name="Text_20_body">In dieser praktischen Übung sollen Sie ein Netzwerk erstellen, in dem Pakete anhand von statischen Routen weitergeleitet werden.</text:p>
      <text:p text:style-name="Text_20_body"><draw:frame draw:style-name="media" draw:name="Szenario #1 Legend" text:anchor-type="as-char" draw:z-index="0" svg:width="10.583333333333cm"><draw:text-box><text:p text:style-name="legendcenter"><draw:frame draw:style-name="media" draw:name="Szenario #1" text:anchor-type="as-char" draw:z-index="0" svg:width="10.583333333333cm" svg:height="7.9423547400612cm"><draw:image xlink:href="Pictures/f5d9a8d9e412afc4c0c4b4e0c2fdb99f.png" xlink:type="simple" xlink:show="embed" xlink:actuate="onLoad"/></draw:frame>Szenario #1</text:p></draw:text-box></draw:frame></text:p>
      <text:p text:style-name="Text_20_body">Bilden Sie dazu x Gruppen. Jede Gruppe verwaltet einen Router und mind. einen Client. Planen Sie (gerne im Klassenverbund) das Szenarios bevor sie versuchen es durchzuführen!</text:p>
      <text:p text:style-name="Text_20_body">Jede Gruppe betreibt einen Router und mind. einen Client (beides Ubuntu-Betriebssysteme). </text:p>
      <text:h text:style-name="Heading_20_3" text:outline-level="3"><text:bookmark-start text:name="__RefHeading___konfiguration_der_clients_3"/><text:bookmark-start text:name="konfiguration_der_clients"/>Konfiguration der Clients<text:bookmark-end text:name="__RefHeading___konfiguration_der_clients_3"/><text:bookmark-end text:name="konfiguration_der_clients"/></text:h>
      <text:p text:style-name="Text_20_body">Der Client ist direkt an den Router über dessen Schnittstelle <text:span text:style-name="Source_20_Text">ether6</text:span> angeschlossen.</text:p>
      <text:p text:style-name="Text_20_body">Gelbes Kabel des Clients = Netzwerk der Gruppe – IP-Adresse <text:span text:style-name="Source_20_Text">192.168.X.100+Platznummer/24</text:span></text:p>
      <text:p text:style-name="Text_20_body">Vergessen Sie nicht den Eintrag eines Standardgateways beim Client.</text:p>
      <text:h text:style-name="Heading_20_3" text:outline-level="3"><text:bookmark-start text:name="__RefHeading___konfiguration_der_router_4"/><text:bookmark-start text:name="konfiguration_der_router"/>Konfiguration der Router<text:bookmark-end text:name="__RefHeading___konfiguration_der_router_4"/><text:bookmark-end text:name="konfiguration_der_router"/></text:h>
      <text:p text:style-name="Text_20_body">Der Router wird auf zwei Schnittstellen konfiguriert.</text:p>
      <text:p text:style-name="Text_20_body">Schnittstelle <text:span text:style-name="Source_20_Text">ether2</text:span> = gemeinsames Routernetzwerk – IP-Adresse <text:span text:style-name="Source_20_Text">10.0.0.X1/8</text:span></text:p>
      <text:p text:style-name="Text_20_body">Schnittstelle <text:span text:style-name="Source_20_Text">ether6</text:span> = Netzwerk der Gruppe – IP-Adresse <text:span text:style-name="Source_20_Text">192.168.X.1/24</text:span></text:p>
      <text:p text:style-name="Text_20_body">Verbinden sie sich zur Konfiguration mit <text:span text:style-name="Source_20_Text">telnet</text:span> mit dem Router auf <text:span text:style-name="Source_20_Text">ether1</text:span> (z.B. <text:span text:style-name="Source_20_Text">telnet 192.168.65.80</text:span>).</text:p>
      <text:p text:style-name="Text_20_body">Verwenden sie den Benutzer <text:span text:style-name="Source_20_Text">schueler</text:span> (ohne Passwort).</text:p>
      <text:h text:style-name="Heading_20_4" text:outline-level="4"><text:bookmark-start text:name="__RefHeading___konfiguration_einer_schnittstelle_beispiel_5"/><text:bookmark-start text:name="konfiguration_einer_schnittstelle_beispiel"/>Konfiguration einer Schnittstelle – Beispiel:<text:bookmark-end text:name="__RefHeading___konfiguration_einer_schnittstelle_beispiel_5"/><text:bookmark-end text:name="konfiguration_einer_schnittstelle_beispiel"/></text:h>
      <text:p text:style-name="Preformatted_20_Text"># weist der Schnittstelle ether1 die IP-Adresse 10.1.1.2/24 zu.<text:line-break/>/ip address add address=10.1.1.2/24 interface=ether1 <text:line-break/><text:line-break/># legt eine Route in das Netzwerk 192.168.2.0/24 an. <text:line-break/># Der nächste Router ist hier mit 172.16.1.2 angegeben.<text:line-break/>/ip add dst-address=192.168.2.0/24 gateway=172.16.1.2<text:s text:c="2"/><text:line-break/><text:line-break/># zeigt die vergebenen IP-Adressen an.<text:line-break/>/ip print </text:p>
      <text:h text:style-name="Heading_20_2" text:outline-level="2"><text:bookmark-start text:name="__RefHeading___szenariobeschreibung_2_6"/><text:bookmark-start text:name="szenariobeschreibung_2"/>Szenariobeschreibung #2<text:bookmark-end text:name="__RefHeading___szenariobeschreibung_2_6"/><text:bookmark-end text:name="szenariobeschreibung_2"/></text:h>
      <text:p text:style-name="Text_20_body">Im zweiten Szenario sind die Router der Gruppen hintereinander angeschlossen.
<draw:frame draw:style-name="media" draw:name="1" text:anchor-type="as-char" draw:z-index="1" svg:width="10.583333333333cm" svg:height="1.7581989247312cm"><draw:image xlink:href="Pictures/2eacf128d563e78066d1ba444d22dd04.png" xlink:type="simple" xlink:show="embed" xlink:actuate="onLoad"/></draw:frame></text:p>
      <text:h text:style-name="Heading_20_3" text:outline-level="3"><text:bookmark-start text:name="__RefHeading___konfiguration_7"/><text:bookmark-start text:name="konfiguration"/>Konfiguration:<text:bookmark-end text:name="__RefHeading___konfiguration_7"/><text:bookmark-end text:name="konfiguration"/></text:h>
      <text:p text:style-name="Text_20_body">Jeder Router einer Gruppe ist Mitglied in zwei Netzwerken. Mit dem einen Interface hängt er im Netzwerk der eigenen Gruppe, mit dem anderen Interface im Netzwerk der nächsten Gruppe.</text:p>
      <text:p text:style-name="Text_20_body">Im eigenen Netzwerk (gelbes Kabel) hat er die IP-Adresse <text:span text:style-name="Source_20_Text">192.168.X.1/24</text:span></text:p>
      <text:p text:style-name="Text_20_body">Im Netzwerk der nächsten Gruppe (blaues Kabel) hat er die IP-Adresse <text:span text:style-name="Source_20_Text">192.168.X+1.2/24</text:span></text:p>
      <text:p text:style-name="Text_20_body">Die letzte Gruppe (z.B. Gruppe 12) schließt sich mit einem Interface an das Netzwerk der Gruppe 1 an. Hier hat der Router entsprechend die IP-Adresse <text:span text:style-name="Source_20_Text">192.168.1.2/24</text:span></text:p>
      <text:p text:style-name="Text_20_body">Auf dem Router muss nun in jedes Zielnetz (also die Netzwerke der andere Gruppen) eine Route eingetragen werden oder arbeiten sie mit der <text:span text:style-name="Source_20_Text">default</text:span>-Route.</text:p>
      <text:p text:style-name="Text_20_body"><text:span text:style-name="Strong_20_Emphasis">Beispiel:</text:span></text:p>
      <text:p text:style-name="Text_20_body">Der Befehl <text:span text:style-name="Source_20_Text">/ip route add gateway=10.1.1.1</text:span> fügt einem Router eine <text:span text:style-name="Source_20_Text">default</text:span>-Route hinzu. Alle Pakete für die es keine explizite Route gibt, werden an den Router mit der IP-Adresse <text:span text:style-name="Source_20_Text">10.1.1.1</text:span> weitergeleitet.</text:p>
      <text:p text:style-name="Text_20_body"><text:span text:style-name="Strong_20_Emphasis">TIPP:</text:span> Vermeiden Sie durch sorgfältige Planung (mit der gesamten Klasse) Routing-Schleifen!</text:p>
      <text:p text:style-name="Text_20_body">Ziel: Jeder Client kann aus allen anderen Gruppennetzwerken einen Client mittels ping erre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mt_ipv4staticroute</dc:title>
  </office:meta>
</office:document-meta>
</file>