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69873d7d3b36ee7b240db24b0a8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osi_modell"/><text:bookmark-start text:name="__RefHeading___iso-osi-7-schichtenmodell_1"/><text:bookmark-start text:name="iso-osi-7-schichtenmodell"/>ISO-OSI-7-Schichtenmodell<text:bookmark-end text:name="__RefHeading___iso-osi-7-schichtenmodell_1"/><text:bookmark-end text:name="iso-osi-7-schichtenmodell"/></text:h>
      <text:p text:style-name="Text_20_body">Die folgende Abbildung zeigt das OSI-Modell mit den offiziellen Bezeichnungen.</text:p>
      <text:p text:style-name="Text_20_body"><draw:frame draw:style-name="mediacenter" draw:name=" ISO-OSI-Modell Legend" text:anchor-type="paragraph" draw:z-index="0" svg:width="9.3927083333333cm"><draw:text-box><text:p text:style-name="legendcenter"><draw:frame draw:style-name="mediacenter" draw:name=" ISO-OSI-Modell" text:anchor-type="paragraph" draw:z-index="0" svg:width="9.3927083333333cm" svg:height="13.255625cm"><draw:image xlink:href="Pictures/5a69873d7d3b36ee7b240db24b0a87b2.png" xlink:type="simple" xlink:show="embed" xlink:actuate="onLoad"/></draw:frame> ISO-OSI-Modell</text:p></draw:text-box></draw:frame></text:p>
      <text:p text:style-name="Text_20_body">Da die Ebenen als solche nicht weiterhelfen, ist es notwendig zu verstehen, wo sie sich in einem realen System befi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osi_modell</dc:title>
  </office:meta>
</office:document-meta>
</file>