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ager:lok_netze:ospflabor_mikrotik"/><text:bookmark-start text:name="__RefHeading___praktische_uebung_dynamisches_routing_mit_dem_open_shortest_path_first_ospf_mit_mikrotik_routeros_1"/><text:bookmark-start text:name="praktische_uebung_dynamisches_routing_mit_dem_open_shortest_path_first_ospf_mit_mikrotik_routeros"/>Praktische Übung – dynamisches Routing mit dem Open Shortest Path First (OSPF) mit MikroTik/RouterOS<text:bookmark-end text:name="__RefHeading___praktische_uebung_dynamisches_routing_mit_dem_open_shortest_path_first_ospf_mit_mikrotik_routeros_1"/><text:bookmark-end text:name="praktische_uebung_dynamisches_routing_mit_dem_open_shortest_path_first_ospf_mit_mikrotik_routeros"/></text:h>
      <text:p text:style-name="Text_20_body"><text:span text:style-name="Strong_20_Emphasis">IN PROGRESS</text:span></text:p>
      <text:h text:style-name="Heading_20_2" text:outline-level="2"><text:bookmark-start text:name="__RefHeading___ueberblick_2"/><text:bookmark-start text:name="ueberblick"/>Überblick<text:bookmark-end text:name="__RefHeading___ueberblick_2"/><text:bookmark-end text:name="ueberblick"/></text:h>
      <text:p text:style-name="Text_20_body">Im Folgenden ist ein Trace mit einer Area in der fünf Router konfiguriert wurden.</text:p>
      <text:p text:style-name="Text_20_body">HINWEIS: Bevor die Übung begonnen wird, sollte der Mikrotik-Router in Ausgangszustand zurückgesetzt werden, damit keine alten Konfigurationen stören.
Die Vorgehensweise wird hier beschrieben:</text:p>
      <text:p text:style-name="Text_20_body"><text:a xlink:type="simple" xlink:href="https://www.kopfload.de/doku.php?id=network:mikrotik_basics#konfiguration_auf_default_zuruecksetzen" text:style-name="Internet_20_link" text:visited-style-name="Visited_20_Internet_20_Link">Mikrotik-Router zurücksetzen</text:a>.</text:p>
      <text:h text:style-name="Heading_20_2" text:outline-level="2"><text:bookmark-start text:name="__RefHeading___szenario_3"/><text:bookmark-start text:name="szenario"/>Szenario<text:bookmark-end text:name="__RefHeading___szenario_3"/><text:bookmark-end text:name="szenario"/></text:h>
      <text:p text:style-name="Text_20_body"><text:span text:style-name="Strong_20_Emphasis">BILD mit Routern</text:span></text:p>
      <text:h text:style-name="Heading_20_2" text:outline-level="2"><text:bookmark-start text:name="__RefHeading___grundkonfiguration_4"/><text:bookmark-start text:name="grundkonfiguration"/>Grundkonfiguration<text:bookmark-end text:name="__RefHeading___grundkonfiguration_4"/><text:bookmark-end text:name="grundkonfiguration"/></text:h>
      <text:p text:style-name="Preformatted_20_Text"># IP-Adressen setzen letztes Oktett entspricht der Router Nummer. Hier R2<text:line-break/>add address=10.0.1.2/24 interface=ether2 network=10.0.1.0<text:line-break/>add address=10.0.2.2/24 interface=ether3 network=10.0.2.0<text:line-break/><text:line-break/># Aktiv den router-id setzen. Hier: router-id=2.2.2.2 das R2<text:line-break/>/routing ospf instance<text:line-break/>set [ find default=yes ] router-id=2.2.2.2<text:line-break/><text:line-break/># OSPF auf den neuen Netzen aktiven.<text:line-break/>/routing ospf network<text:line-break/>add area=backbone network=10.0.1.0/24<text:line-break/>add area=backbone network=10.0.2.0/24<text:line-break/><text:line-break/># Überprüfen, welche Nachbarn existieren<text:line-break/>/routing ospf neighbor print</text:p>
      <text:h text:style-name="Heading_20_3" text:outline-level="3"><text:bookmark-start text:name="__RefHeading___kosten_auf_den_interfaces_aendern_5"/><text:bookmark-start text:name="kosten_auf_den_interfaces_aendern"/>Kosten auf den Interfaces ändern<text:bookmark-end text:name="__RefHeading___kosten_auf_den_interfaces_aendern_5"/><text:bookmark-end text:name="kosten_auf_den_interfaces_aendern"/></text:h>
      <text:p text:style-name="Text_20_body">Zunächst sollte man sich einen Überblick über die aktuelle OSPF-Interface-Konfiguration machen. Folgender Befehl zeigt diese an.</text:p>
      <text:p text:style-name="Preformatted_20_Text"># Interface Konfiguration anzeigen<text:line-break/>/routing ospf interface print<text:line-break/><text:line-break/># Ausgabe:<text:line-break/>Flags: X - disabled, I - inactive, D - dynamic, P - passive <text:line-break/> #<text:s text:c="4"/>INTERFACE<text:s text:c="24"/>COST PRIORITY NETWORK-TYPE<text:s text:c="3"/>AUTHENTICATION AUTHENTICATION-KEY<text:line-break/> 0<text:s text:c="4"/>ether3<text:s text:c="28"/>100<text:s text:c="8"/>1 broadcast<text:s text:c="6"/>none<text:s text:c="29"/><text:line-break/> 1 D<text:s text:c="2"/>ether2<text:s text:c="29"/>10<text:s text:c="8"/>1 broadcast<text:s text:c="6"/>none </text:p>
      <text:p text:style-name="Text_20_body">Am <text:span text:style-name="Source_20_Text">D</text:span> kann man erkennen, dass das Interface mit der Nr 1 dynamisch ist. Hier sind die Kosten auf dem Default-Wert von <text:span text:style-name="Source_20_Text">10</text:span>. Diese können auch bei
dynamischen Interfaces nicht geändert werden. Erst nachdem man aus dem dynamischen Interface ein statisches (ohne <text:span text:style-name="Source_20_Text">D</text:span>) konfiguriert, kann man aktiv Kosten setzen.</text:p>
      <text:h text:style-name="Heading_20_3" text:outline-level="3"><text:bookmark-start text:name="__RefHeading___routenaggregation_in_ospf_6"/><text:bookmark-start text:name="routenaggregation_in_ospf"/>Routenaggregation in OSPF<text:bookmark-end text:name="__RefHeading___routenaggregation_in_ospf_6"/><text:bookmark-end text:name="routenaggregation_in_ospf"/></text:h>
      <text:p text:style-name="Text_20_body">Auf Router 3 des Backbones werden die Routen für 10.0.0.0/16 aggregiert, statt fünf einzelner /24er Netze. Das selbe wird für das 10.10.0.0/16 (Ring2) durchgeführt.</text:p>
      <text:p text:style-name="Preformatted_20_Text">/routing ospf area range add area=Ring2 range=10.10.0.0/16<text:line-break/>/routing ospf area range add area=backbone range=10.0.0.0/16</text:p>
      <text:h text:style-name="Heading_20_3" text:outline-level="3"><text:bookmark-start text:name="__RefHeading___interface_statisch_machen_und_aendern_der_kosten_7"/><text:bookmark-start text:name="interface_statisch_machen_und_aendern_der_kosten"/>Interface statisch machen und ändern der Kosten<text:bookmark-end text:name="__RefHeading___interface_statisch_machen_und_aendern_der_kosten_7"/><text:bookmark-end text:name="interface_statisch_machen_und_aendern_der_kosten"/></text:h>
      <text:p text:style-name="Text_20_body">Zunächst muss das bereits unter IP angelegte <text:span text:style-name="Source_20_Text">interface</text:span> unter OSPF bekannt gemacht werden. HINWEIS: Dynamischen Interfaces (mit D gekennzeichnet) können unter OSPF keine Kosten zugewiesen werden.</text:p>
      <text:p text:style-name="Preformatted_20_Text"># Aus dynamischen interface statische im OSPF machen<text:line-break/>/routing ospf interface add copy-from=0<text:line-break/>/routing ospf interface add copy-from=1<text:line-break/><text:line-break/># Kosten setzen hier auf den oben übernommen interfaces 0 und 1<text:line-break/>/routing ospf interface set 0 cost=100<text:line-break/>/routing ospf interface set 1 cost=100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lager:lok_netze:ospflabor_mikrotik</dc:title>
  </office:meta>
</office:document-meta>
</file>