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404c5baf588edafc65dbc0c601cb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riplabor_keinpasswort"/><text:bookmark-start text:name="__RefHeading___rip-laboruebung_im_keinpasswort-account_1"/><text:bookmark-start text:name="rip-laboruebung_im_keinpasswort-account"/>RIP-Laborübung im keinpasswort-Account<text:bookmark-end text:name="__RefHeading___rip-laboruebung_im_keinpasswort-account_1"/><text:bookmark-end text:name="rip-laboruebung_im_keinpasswort-account"/></text:h>
      <text:p text:style-name="Text_20_body"><text:span text:style-name="Strong_20_Emphasis">IN ARBEIT</text:span></text:p>
      <text:h text:style-name="Heading_20_2" text:outline-level="2"><text:bookmark-start text:name="__RefHeading___hinweis-seite_2"/><text:bookmark-start text:name="hinweis-seite"/>Hinweis-Seite:<text:bookmark-end text:name="__RefHeading___hinweis-seite_2"/><text:bookmark-end text:name="hinweis-seite"/></text:h>
      <text:p text:style-name="Text_20_body">Offizielle Dokumentation zu <text:span text:style-name="Source_20_Text">quagga</text:span>:
<text:a xlink:type="simple" xlink:href="http://www.nongnu.org/quagga/docs.html" text:style-name="Internet_20_link" text:visited-style-name="Visited_20_Internet_20_Link">http://www.nongnu.org/quagga/docs.html</text:a></text:p>
      <text:p text:style-name="Text_20_body">HowTo:
<text:a xlink:type="simple" xlink:href="http://opentodo.net/2012/08/configuring-routing-protocols-with-quagga/" text:style-name="Internet_20_link" text:visited-style-name="Visited_20_Internet_20_Link">http://opentodo.net/2012/08/configuring-routing-protocols-with-quagga/</text:a></text:p>
      <text:h text:style-name="Heading_20_2" text:outline-level="2"><text:bookmark-start text:name="__RefHeading___schritte_zum_einrichten_von_rip_3"/><text:bookmark-start text:name="schritte_zum_einrichten_von_rip"/>Schritte zum Einrichten von RIP<text:bookmark-end text:name="__RefHeading___schritte_zum_einrichten_von_rip_3"/><text:bookmark-end text:name="schritte_zum_einrichten_von_rip"/></text:h>
      <text:p text:style-name="Text_20_body">Zunächst sollte man sich mit dem Grundgerüst <text:span text:style-name="Source_20_Text">quagga</text:span> vertraut machen. Dieser Daemon (Dienst) stellt die Basis für alle weiteren Konfigurationen dar. Der <text:span text:style-name="Strong_20_Emphasis"><text:a xlink:type="simple" xlink:href="https://www.kopfload.de/doku.php?id=lager:lok_netze:quagga" text:style-name="Internet_20_link" text:visited-style-name="Visited_20_Internet_20_Link">quagga-Daemon</text:a></text:span> ist auf einer eigenen Seite erklärt. Über den <text:span text:style-name="Source_20_Text">quagga</text:span>-Dienst werden indirekt die einzelnen Routing-Module (z.B. RIP, OSPF) gestartet.</text:p>
      <text:p text:style-name="Text_20_body">Das folgende Bild zeigt den Aufbau der Module von Quagga.
<draw:frame draw:style-name="mediacenter" draw:name="Modulaufbau von Quagga Legend" text:anchor-type="paragraph" draw:z-index="0" svg:width="7.9375cm"><draw:text-box><text:p text:style-name="legendcenter"><draw:frame draw:style-name="mediacenter" draw:name="Modulaufbau von Quagga" text:anchor-type="paragraph" draw:z-index="0" svg:width="7.9375cm" svg:height="5.5984299516908cm"><draw:image xlink:href="Pictures/66404c5baf588edafc65dbc0c601cbdd.png" xlink:type="simple" xlink:show="embed" xlink:actuate="onLoad"/></draw:frame>Modulaufbau von Quagga</text:p></draw:text-box></draw:frame></text:p>
      <text:p text:style-name="Text_20_body">Im <text:span text:style-name="Source_20_Text">zebra</text:span>-Modul wird die grundlegende Konfiguration des Routers vorgenommen u.a. Name des Routers, IP-Adressen (unabhängig von bereits eingestellten Adressen), etc.</text:p>
      <text:p text:style-name="Text_20_body">In weiteren Modulen (<text:span text:style-name="Source_20_Text">ripd</text:span>, <text:span text:style-name="Source_20_Text">ospfd</text:span> und <text:span text:style-name="Source_20_Text">bgpd</text:span>) werden die Parameter für die einzelnen Routing-Protokolle festgelegt. Z.B. <text:span text:style-name="Source_20_Text">Split Horizont</text:span> bei <text:span text:style-name="Source_20_Text">rip</text:span> bzw. für welche Netze <text:span text:style-name="Source_20_Text">rip</text:span> aktiviert werden soll usw.</text:p>
      <text:p text:style-name="Text_20_body">Im Folgenden werden die grundlegenden Schritte aufgeführt, die nötig sind, um RIP unter Linux zu aktivieren. </text:p>
      <text:list text:style-name="Numbering_20_1" text:continue-numbering="false">
        <text:list-item>
          <text:p text:style-name="Numbering_20_1_Content_First"> <text:a xlink:type="simple" xlink:href="#__RefHeading___routing_aktivieren_forwarding_4" text:style-name="Local_20_link" text:visited-style-name="Visited_20_Local_20_Link">Routing aktivieren</text:a></text:p>
        </text:list-item>
        <text:list-item>
          <text:p text:style-name="Numbering_20_1_Content"> Grundlegende Daten im <text:span text:style-name="Source_20_Text">zebra-daemon</text:span> <text:a xlink:type="simple" xlink:href="#__RefHeading___konfiguration_des_zebra-moduls_5" text:style-name="Local_20_link" text:visited-style-name="Visited_20_Local_20_Link">konfigurieren</text:a><text:note text:id="ftn0" text:note-class="footnote"><text:note-citation text:label="1)">1)</text:note-citation><text:note-body><text:p text:style-name="Text_20_body">Daemon: Ein Dienst wird unter Linux auch als Daemon bezeichnet. So gibt es z.B. einen Drucker-Dienst, der <text:span text:style-name="Source_20_Text">cups-daemon</text:span> heisst.</text:p></text:note-body></text:note></text:p>
        </text:list-item>
        <text:list-item>
          <text:p text:style-name="Numbering_20_1_Content_Last"> Spezielle RIP-Parameter im <text:span text:style-name="Source_20_Text">rip-daemon</text:span> <text:a xlink:type="simple" xlink:href="#__RefHeading___konfiguration_des_ripd-moduls_6" text:style-name="Local_20_link" text:visited-style-name="Visited_20_Local_20_Link">konfigurieren</text:a></text:p>
        </text:list-item>
      </text:list>
      <text:h text:style-name="Heading_20_3" text:outline-level="3"><text:bookmark-start text:name="__RefHeading___routing_aktivieren_forwarding_4"/><text:bookmark-start text:name="routing_aktivieren_forwarding"/>Routing aktivieren (FORWARDING)<text:bookmark-end text:name="__RefHeading___routing_aktivieren_forwarding_4"/><text:bookmark-end text:name="routing_aktivieren_forwarding"/></text:h>
      <text:p text:style-name="Text_20_body">Um einen PC zum Router zu machen, muss dieser in den <text:span text:style-name="Source_20_Text">FORWARDING</text:span>-Modus versetzt werden. Das heißt der PC kann Datenpakete über Schnittstellen hinweg weiterleiten. Normalerweise behandelt ein PC jede Schnittstelle getrennt und würde die Datenpakete nicht weiterleiten.</text:p>
      <text:p text:style-name="Text_20_body">Unter Linux geschieht dies über den folgenden Befehl:</text:p>
      <text:p text:style-name="Preformatted_20_Text">sudo sysctl net.ipv4.ip_forward=1</text:p>
      <text:p text:style-name="Text_20_body">Über den folgenden Befehl kann der aktuelle Status des <text:span text:style-name="Source_20_Text">FORWARDING</text:span> überprüft werden:</text:p>
      <text:p text:style-name="Preformatted_20_Text">cat /proc/sys/net/ipv4/ip_forward<text:line-break/>1: FORWARDING aktiviert<text:line-break/>0: FORWARDING deaktiviert</text:p>
      <text:h text:style-name="Heading_20_3" text:outline-level="3"><text:bookmark-start text:name="__RefHeading___konfiguration_des_zebra-moduls_5"/><text:bookmark-start text:name="konfiguration_des_zebra-moduls"/>Konfiguration des zebra-Moduls<text:bookmark-end text:name="__RefHeading___konfiguration_des_zebra-moduls_5"/><text:bookmark-end text:name="konfiguration_des_zebra-moduls"/></text:h>
      <text:p text:style-name="Text_20_body">Man muss sich die einzelnen Module wie einen „Standalone“-Router vorstellen, der per Remote-Zugriff konfiguriert wird. Da man direkten Zugriff auf die Maschine selbst hat, ist die <text:span text:style-name="Source_20_Text">remote</text:span>-Adresse der eigene Rechner also <text:span text:style-name="Source_20_Text">localhost</text:span>:</text:p>
      <text:p text:style-name="Preformatted_20_Text">telnet localhost 2601</text:p>
      <text:p text:style-name="Text_20_body">AUSGABE:</text:p>
      <text:p text:style-name="Preformatted_20_Text">Hello, this is Quagga (version 0.99.22.1).<text:line-break/>Copyright 1996-2005 Kunihiro Ishiguro, et al.<text:line-break/><text:line-break/><text:line-break/>User Access Verification<text:line-break/><text:line-break/>Password: </text:p>
      <text:p text:style-name="Text_20_body">Als Passwort verwendet man <text:span text:style-name="Source_20_Text">zebra</text:span> bzw. das Passwort, das man in der <text:span text:style-name="Source_20_Text">zebra</text:span>-Konfigurationsdatei (<text:span text:style-name="Source_20_Text">/etc/quagga/zebra.conf</text:span><text:note text:id="ftn1" text:note-class="footnote"><text:note-citation text:label="2)">2)</text:note-citation><text:note-body><text:p text:style-name="Text_20_body">hier kann auch der Name des Routers gesetzt werden</text:p></text:note-body></text:note> ) gesetzt hat.</text:p>
      <text:p text:style-name="Text_20_body">Alternativ zur direkten Eingabe der Kommandos, kann auch eine Textdatei als Konfigurationsdatei herangezogen werden. Der Befehlt <text:span text:style-name="Source_20_Text">show running-config</text:span> gibt die aktuelle Konfiguration aus, die für die Textdatei genutzt werden kann. Für das obige Beispiel würde demnach folgender Inhalt  darin steh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!</text:span><text:line-break/><text:span text:style-name="highlight_kw2">hostname</text:span> tralala<text:line-break/>password zebra<text:line-break/><text:span text:style-name="highlight_kw3">enable</text:span> password zebra<text:line-break/><text:span text:style-name="highlight_sy0">!</text:span><text:line-break/>interface eth0<text:line-break/> <text:span text:style-name="highlight_kw2">ip</text:span> address 10.0.0.1<text:span text:style-name="highlight_sy0">/</text:span><text:span text:style-name="highlight_nu0">8</text:span><text:line-break/> ipv6 nd suppress-ra<text:line-break/><text:span text:style-name="highlight_sy0">!</text:span><text:line-break/>interface eth1<text:line-break/> ipv6 nd suppress-ra<text:line-break/><text:span text:style-name="highlight_sy0">!</text:span><text:line-break/>interface lo<text:line-break/><text:span text:style-name="highlight_sy0">!</text:span><text:line-break/><text:span text:style-name="highlight_sy0">!</text:span><text:line-break/><text:span text:style-name="highlight_sy0">!</text:span><text:line-break/>line vty<text:line-break/><text:span text:style-name="highlight_sy0">!</text:span><text:line-break/>end</text:p>
          </table:table-cell>
        </table:table-row>
      </table:table>
      <text:p text:style-name="Text_20_body">Die folgende Tabelle zeigt die wichtigsten Befehle des <text:span text:style-name="Source_20_Text">zebra</text:span>-Moduls. Mit <text:span text:style-name="Source_20_Text">?</text:span> bzw. <text:span text:style-name="Source_20_Text">list</text:span> kann jederzeit die Hilfe angezeigt werden (<text:a xlink:type="simple" xlink:href="https://www.kopfload.de/doku.php?id=lager:lok_netze:stp_labor" text:style-name="Internet_20_link" text:visited-style-name="Visited_20_Internet_20_Link">vgl. STP-Übung</text:a>)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efehl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ispiel </text:p>
          </table:table-cell>
        </table:table-row>
        <table:table-row>
          <table:table-cell office:value-type="string" table:style-name="tablecell">
            <text:p text:style-name="tablealignleft"> <text:span text:style-name="Source_20_Text">show</text:span> </text:p>
          </table:table-cell>
          <table:table-cell office:value-type="string" table:style-name="tablecell">
            <text:p text:style-name="tablealignleft"> Zeigt die aktuelle Konfiguration an z.B. die Routing-Tabelle </text:p>
          </table:table-cell>
          <table:table-cell office:value-type="string" table:style-name="tablecell">
            <text:p text:style-name="tablealignleft"> <text:span text:style-name="Source_20_Text">show ip rout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nable/disable</text:span> </text:p>
          </table:table-cell>
          <table:table-cell office:value-type="string" table:style-name="tablecell">
            <text:p text:style-name="tablealignleft"> Aktiviert/deaktiviert den Router </text:p>
          </table:table-cell>
          <table:table-cell office:value-type="string" table:style-name="tablecell">
            <text:p text:style-name="tablealignleft"> <text:span text:style-name="Source_20_Text">enable</text:span> oder <text:span text:style-name="Source_20_Text">disab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onfigure terminal</text:span> </text:p>
          </table:table-cell>
          <table:table-cell office:value-type="string" table:style-name="tablecell">
            <text:p text:style-name="tablealignleft"> Wechseln in den Konfigurationsmodus. Neues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configure termin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nterface</text:span> </text:p>
          </table:table-cell>
          <table:table-cell office:value-type="string" table:style-name="tablecell">
            <text:p text:style-name="tablealignleft"> Auswählen der Schnittstelle, die konfiguriert werden soll. Im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interface eth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p</text:span>/<text:span text:style-name="Source_20_Text">no ip</text:span> </text:p>
          </table:table-cell>
          <table:table-cell office:value-type="string" table:style-name="tablecell">
            <text:p text:style-name="tablealignleft"> Setzen/Löschen einer IP-Adresse für das ausgewählte Interface. Im Prompt: <text:span text:style-name="Source_20_Text">Router(config-if):</text:span> </text:p>
          </table:table-cell>
          <table:table-cell office:value-type="string" table:style-name="tablecell">
            <text:p text:style-name="tablealignleft"> <text:span text:style-name="Source_20_Text">ip address 10.0.0.1/8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shutdown/no shutdown</text:span> </text:p>
          </table:table-cell>
          <table:table-cell office:value-type="string" table:style-name="tablecell">
            <text:p text:style-name="tablealignleft"> Schnittstelle aktivieren/deaktivieren. Im Prompt: <text:span text:style-name="Source_20_Text">Router(config-if):</text:span> </text:p>
          </table:table-cell>
          <table:table-cell office:value-type="string" table:style-name="tablecell">
            <text:p text:style-name="tablealignleft"> <text:span text:style-name="Source_20_Text">no shutdown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stname</text:span> </text:p>
          </table:table-cell>
          <table:table-cell office:value-type="string" table:style-name="tablecell">
            <text:p text:style-name="tablealignleft"> Setzen des Router-Namens. </text:p>
          </table:table-cell>
          <table:table-cell office:value-type="string" table:style-name="tablecell">
            <text:p text:style-name="tablealignleft"> <text:span text:style-name="Source_20_Text">hostname &lt;NEUERNAME&gt;</text:span> </text:p>
          </table:table-cell>
        </table:table-row>
      </table:table>
      <text:p text:style-name="Text_20_body">Beispiel Befehlsfolge im CLI<text:note text:id="ftn2" text:note-class="footnote"><text:note-citation text:label="3)">3)</text:note-citation><text:note-body><text:p text:style-name="Text_20_body">CLI: <text:span text:style-name="Strong_20_Emphasis">c</text:span>ommand <text:span text:style-name="Strong_20_Emphasis">l</text:span>ine <text:span text:style-name="Strong_20_Emphasis">i</text:span>nterface; Kommandozeile des <text:span text:style-name="Source_20_Text">zebra</text:span>/<text:span text:style-name="Source_20_Text">ripd</text:span>-Daemons</text:p></text:note-body></text:note>:</text:p>
      <text:p text:style-name="Preformatted_20_Text">telnet localhost 2601<text:line-break/>Password: zerbra<text:line-break/><text:line-break/>Router&gt;enable<text:line-break/>Password: zebra<text:line-break/>Router#configure terminal<text:line-break/>Router(config)#interface eth0<text:line-break/>Router(config-if)#ip address 10.0.0.1/8<text:line-break/>Router(config-if)#no shutdown<text:line-break/>Router(config-if)#exit<text:line-break/>Router(config)#hostname tralala<text:line-break/>tralala(config-if)#show running-config<text:line-break/><text:line-break/>Current configuration:<text:line-break/>!<text:line-break/>hostname tralala<text:line-break/>password zebra<text:line-break/>enable password zebra<text:line-break/>!<text:line-break/>interface eth0<text:line-break/> ip address 10.0.0.1/8<text:line-break/> ipv6 nd suppress-ra<text:line-break/>!<text:line-break/>interface eth1<text:line-break/> ipv6 nd suppress-ra<text:line-break/>!<text:line-break/>interface lo<text:line-break/>!<text:line-break/>!<text:line-break/>!<text:line-break/>line vty<text:line-break/>!<text:line-break/>end</text:p>
      <text:h text:style-name="Heading_20_3" text:outline-level="3"><text:bookmark-start text:name="__RefHeading___konfiguration_des_ripd-moduls_6"/><text:bookmark-start text:name="konfiguration_des_ripd-moduls"/>Konfiguration des ripd-Moduls<text:bookmark-end text:name="__RefHeading___konfiguration_des_ripd-moduls_6"/><text:bookmark-end text:name="konfiguration_des_ripd-modul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0">!</text:span> -<text:span text:style-name="highlight_sy0">*</text:span>- rip -<text:span text:style-name="highlight_sy0">*</text:span>-<text:line-break/><text:span text:style-name="highlight_sy0">!</text:span><text:line-break/><text:span text:style-name="highlight_sy0">!</text:span> <text:line-break/><text:span text:style-name="highlight_sy0">!</text:span><text:line-break/><text:span text:style-name="highlight_kw2">hostname</text:span> ripd<text:line-break/>password zebra<text:line-break/><text:span text:style-name="highlight_sy0">!</text:span><text:line-break/><text:span text:style-name="highlight_sy0">!</text:span> debug rip events<text:line-break/><text:span text:style-name="highlight_sy0">!</text:span> debug rip packet<text:line-break/><text:span text:style-name="highlight_sy0">!</text:span><text:line-break/>router rip<text:line-break/><text:s text:c="2"/>network 11.0.0.0<text:span text:style-name="highlight_sy0">/</text:span><text:span text:style-name="highlight_nu0">8</text:span><text:line-break/><text:s text:c="2"/>network eth0<text:line-break/><text:span text:style-name="highlight_sy0">!</text:span> route 10.0.0.0<text:span text:style-name="highlight_sy0">/</text:span><text:span text:style-name="highlight_nu0">8</text:span><text:line-break/><text:span text:style-name="highlight_sy0">!</text:span> distribute-list private-only <text:span text:style-name="highlight_kw1">in</text:span> eth0<text:line-break/><text:span text:style-name="highlight_sy0">!</text:span><text:line-break/>version <text:span text:style-name="highlight_nu0">1</text:span><text:line-break/><text:span text:style-name="highlight_kw2">ip</text:span> split-horizon</text:p>
          </table:table-cell>
        </table:table-row>
      </table:table>
      <text:p text:style-name="Text_20_body">Das RIP-Modul <text:span text:style-name="Source_20_Text">ripd</text:span> wird ähnlich konfiguriert. Hier legt man fest, auf welchen Schnittstellen das RIP-Protokoll ausgeführt werden soll.
Bei der Telnet-Verbindung muss allerdings der Port 2602 verwendet werden.</text:p>
      <text:p text:style-name="Text_20_body">Hier ein Auszug der wichtigsten Befehl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efehl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ispiel </text:p>
          </table:table-cell>
        </table:table-row>
        <table:table-row>
          <table:table-cell office:value-type="string" table:style-name="tablecell">
            <text:p text:style-name="tablealignleft"> <text:span text:style-name="Source_20_Text">show</text:span> </text:p>
          </table:table-cell>
          <table:table-cell office:value-type="string" table:style-name="tablecell">
            <text:p text:style-name="tablealignleft"> Zeigt die aktuelle Konfiguration an z.B. die Routing-Tabelle </text:p>
          </table:table-cell>
          <table:table-cell office:value-type="string" table:style-name="tablecell">
            <text:p text:style-name="tablealignleft"> <text:span text:style-name="Source_20_Text">show running-config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enable/disable</text:span> </text:p>
          </table:table-cell>
          <table:table-cell office:value-type="string" table:style-name="tablecell">
            <text:p text:style-name="tablealignleft"> Aktiviert/deaktiviert den Router </text:p>
          </table:table-cell>
          <table:table-cell office:value-type="string" table:style-name="tablecell">
            <text:p text:style-name="tablealignleft"> <text:span text:style-name="Source_20_Text">enable</text:span> oder <text:span text:style-name="Source_20_Text">disabl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configure terminal</text:span> </text:p>
          </table:table-cell>
          <table:table-cell office:value-type="string" table:style-name="tablecell">
            <text:p text:style-name="tablealignleft"> Wechseln in den Konfigurationsmodus. Neues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configure termina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hostname</text:span> </text:p>
          </table:table-cell>
          <table:table-cell office:value-type="string" table:style-name="tablecell">
            <text:p text:style-name="tablealignleft"> Setzen des Router-Namens. </text:p>
          </table:table-cell>
          <table:table-cell office:value-type="string" table:style-name="tablecell">
            <text:p text:style-name="tablealignleft"> <text:span text:style-name="Source_20_Text">hostname &lt;NEUERNAME&gt;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router</text:span> </text:p>
          </table:table-cell>
          <table:table-cell office:value-type="string" table:style-name="tablecell">
            <text:p text:style-name="tablealignleft"> Auswahl des Routers. Im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router rip</text:span> oder <text:span text:style-name="Source_20_Text">router zebr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ersion</text:span> </text:p>
          </table:table-cell>
          <table:table-cell office:value-type="string" table:style-name="tablecell">
            <text:p text:style-name="tablealignleft"> Version des RIP-Protokolls. Im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version 2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etwork &lt;SUBNETZ&gt;</text:span> </text:p>
          </table:table-cell>
          <table:table-cell office:value-type="string" table:style-name="tablecell">
            <text:p text:style-name="tablealignleft"> Subnetz für das RIP aktiviert werden soll.  Im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network 10.0.0.0/8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etwork &lt;SCHNITTSTELLE&gt;</text:span> </text:p>
          </table:table-cell>
          <table:table-cell office:value-type="string" table:style-name="tablecell">
            <text:p text:style-name="tablealignleft"> Schnittstelle für die RIP aktiviert werden soll.  Im Prompt:<text:span text:style-name="Source_20_Text">Router(config)</text:span> </text:p>
          </table:table-cell>
          <table:table-cell office:value-type="string" table:style-name="tablecell">
            <text:p text:style-name="tablealignleft"> <text:span text:style-name="Source_20_Text">network eth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ssive-interface</text:span> / <text:span text:style-name="Source_20_Text">no passive-interface</text:span> </text:p>
          </table:table-cell>
          <table:table-cell office:value-type="string" table:style-name="tablecell">
            <text:p text:style-name="tablealignleft"> Das Interface konsumiert zwar alle RIP-Nachrichten, sendet aber selbst keine(DEFAULT). </text:p>
          </table:table-cell>
          <table:table-cell office:value-type="string" table:style-name="tablecell">
            <text:p text:style-name="tablealignleft"> <text:span text:style-name="Source_20_Text">no passive-interface eth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ip split-horizon</text:span> / <text:span text:style-name="Source_20_Text">no ip split-horizon</text:span> </text:p>
          </table:table-cell>
          <table:table-cell office:value-type="string" table:style-name="tablecell">
            <text:p text:style-name="tablealignleft"> Das Split-Horizon wird aktiviert(DEFAULT) / deaktiviert. Mit <text:span text:style-name="Source_20_Text">no</text:span> sendet das Interface aktiv. </text:p>
          </table:table-cell>
          <table:table-cell office:value-type="string" table:style-name="tablecell">
            <text:p text:style-name="tablealignleft"> <text:span text:style-name="Source_20_Text">no passive-interface eth0</text:span> </text:p>
          </table:table-cell>
        </table:table-row>
      </table:table>
      <text:p text:style-name="Text_20_body">Beispiel Befehlsfolge im CLI<text:span text:style-name="Footnote_20_Anchor"><text:note-ref text:note-class="footnote" text:reference-format="text" text:ref-name="ftn2">3)</text:note-ref></text:span>:</text:p>
      <text:p text:style-name="Preformatted_20_Text">telnet localhost 2602<text:line-break/><text:line-break/>&lt;code&gt;telnet localhost 2602</text:p>
      <text:h text:style-name="Heading_20_2" text:outline-level="2"><text:bookmark-start text:name="__RefHeading___wo_und_wie_wird_konfiguriert_7"/><text:bookmark-start text:name="wo_und_wie_wird_konfiguriert"/>Wo und wie wird konfiguriert<text:bookmark-end text:name="__RefHeading___wo_und_wie_wird_konfiguriert_7"/><text:bookmark-end text:name="wo_und_wie_wird_konfiguriert"/></text:h>
      <text:p text:style-name="Text_20_body">ACHTUNG: Abweichend von der <text:span text:style-name="Source_20_Text">quagga</text:span>-Beschreibung wurde für die Laborumgebung ein anderer Pfad für die Konfigurationsdateien gewählt.
Dies ermöglicht es die Konfiguration im Account des Benutzers <text:span text:style-name="Source_20_Text">keinpasswort</text:span> vorzunehmen und nach jedem Login/Logout bzw. Reboot zurückzusetzen.</text:p>
      <text:p text:style-name="Text_20_body">Als Ordner für die zum <text:span text:style-name="Source_20_Text">quagga</text:span> gehörenden Module wurde der folgende Pfad voreingestellt:</text:p>
      <text:p text:style-name="Preformatted_20_Text">/home/keinpasswort/quagga/</text:p>
      <text:p text:style-name="Text_20_body">Dort befinden sich die Beispielkonfigurationen für die beiden Daemons <text:span text:style-name="Source_20_Text">ripd</text:span> und <text:span text:style-name="Source_20_Text">ospfd</text:span> sowie den <text:span text:style-name="Source_20_Text">zebra-daemon</text:span>.
Die Dateien können von jedem Benutzer geändert werden. Durch Eingabe des nächsten Befehls wird der gesamte <text:span text:style-name="Source_20_Text">quagga</text:span>-Daemon und seine Module (<text:span text:style-name="Source_20_Text">ripd</text:span> und <text:span text:style-name="Source_20_Text">ospfd</text:span>) neugestartet (<text:span text:style-name="Source_20_Text">restart</text:span>), gestoppt (<text:span text:style-name="Source_20_Text">stop</text:span>) bzw. gestartet (<text:span text:style-name="Source_20_Text">start</text:span>).</text:p>
      <text:p text:style-name="Preformatted_20_Text">sudo /etc/init.d/quagga [restart|stop|start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riplabor_keinpasswort</dc:title>
  </office:meta>
</office:document-meta>
</file>