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450dc0a582346b016dc368f1f84be3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ager:lok_netze:riplabor_mikrotik"/><text:bookmark-start text:name="__RefHeading___praktische_uebung_dynamisches_routing_mit_dem_routing_information_protocol_rip_mit_mikrotik_routeros_1"/><text:bookmark-start text:name="praktische_uebung_dynamisches_routing_mit_dem_routing_information_protocol_rip_mit_mikrotik_routeros"/>Praktische Übung – dynamisches Routing mit dem Routing Information Protocol (RIP) mit MikroTik/RouterOS<text:bookmark-end text:name="__RefHeading___praktische_uebung_dynamisches_routing_mit_dem_routing_information_protocol_rip_mit_mikrotik_routeros_1"/><text:bookmark-end text:name="praktische_uebung_dynamisches_routing_mit_dem_routing_information_protocol_rip_mit_mikrotik_routeros"/></text:h>
      <text:p text:style-name="Text_20_body"><draw:frame draw:style-name="media" draw:name="Szenario 1 RIP-Mikrotik Legend" text:anchor-type="as-char" draw:z-index="0" svg:width="10.583333333333cm"><draw:text-box><text:p text:style-name="legendcenter"><draw:frame draw:style-name="media" draw:name="Szenario 1 RIP-Mikrotik" text:anchor-type="as-char" draw:z-index="0" svg:width="10.583333333333cm" svg:height="8.588905775076cm"><draw:image xlink:href="Pictures/3450dc0a582346b016dc368f1f84be37.png" xlink:type="simple" xlink:show="embed" xlink:actuate="onLoad"/></draw:frame>Szenario 1 RIP-Mikrotik</text:p></draw:text-box></draw:frame></text:p>
      <text:h text:style-name="Heading_20_2" text:outline-level="2"><text:bookmark-start text:name="__RefHeading___szenariobeschreibung_1_2"/><text:bookmark-start text:name="szenariobeschreibung_1"/>Szenariobeschreibung #1<text:bookmark-end text:name="__RefHeading___szenariobeschreibung_1_2"/><text:bookmark-end text:name="szenariobeschreibung_1"/></text:h>
      <text:p text:style-name="Text_20_body">In dieser praktischen Übung sollen Sie ein Netzwerk erstellen, in dem Pakete anhand von dynamischen Routing weitergeleitet werden.</text:p>
      <text:p text:style-name="Text_20_body">Bilden Sie dazu zwölf Gruppen. Jede Gruppe verwaltet einen Router. Vier Gruppen arbeiten zusammen.</text:p>
      <text:p text:style-name="Text_20_body">Planen Sie unbedingt das Szenarios gemeinsam mit den beteiligten Gruppen bevor sie versuchen es durchzuführen!</text:p>
      <text:h text:style-name="Heading_20_3" text:outline-level="3"><text:bookmark-start text:name="__RefHeading___konfiguration_der_router_3"/><text:bookmark-start text:name="konfiguration_der_router"/>Konfiguration der Router<text:bookmark-end text:name="__RefHeading___konfiguration_der_router_3"/><text:bookmark-end text:name="konfiguration_der_router"/></text:h>
      <text:p text:style-name="Text_20_body">Der Router wird auf zwei Schnittstellen konfiguriert.</text:p>
      <text:list text:style-name="List_20_1" text:continue-numbering="false">
        <text:list-item>
          <text:p text:style-name="List_20_1_Content_First"> Schnittstelle <text:span text:style-name="Source_20_Text">ether2</text:span> = eigenes Netzwerk (z.B. Gruppe 2 – <text:span text:style-name="Source_20_Text">10.20.0.1/16</text:span>)</text:p>
        </text:list-item>
        <text:list-item>
          <text:p text:style-name="List_20_1_Content"> Schnittstelle <text:span text:style-name="Source_20_Text">ether6</text:span> = fremdes Netzwerk (z.B. Gruppe 2 – <text:span text:style-name="Source_20_Text">10.10.0.2/16</text:span>)</text:p>
        </text:list-item>
        <text:list-item>
          <text:p text:style-name="List_20_1_Content"> Verbinden sie sich zur Konfiguration mit <text:span text:style-name="Source_20_Text">telnet</text:span> mit dem Router (z.B. <text:span text:style-name="Source_20_Text">telnet 192.168.65.80</text:span>). </text:p>
        </text:list-item>
        <text:list-item>
          <text:p text:style-name="List_20_1_Content_Last"> Verwenden sie den Benutzer <text:span text:style-name="Source_20_Text">schueler</text:span> (ohne Passwort).</text:p>
        </text:list-item>
      </text:list>
      <text:h text:style-name="Heading_20_3" text:outline-level="3"><text:bookmark-start text:name="__RefHeading___konfiguration_einer_schnittstelle_beispiel_4"/><text:bookmark-start text:name="konfiguration_einer_schnittstelle_beispiel"/>Konfiguration einer Schnittstelle – Beispiel:<text:bookmark-end text:name="__RefHeading___konfiguration_einer_schnittstelle_beispiel_4"/><text:bookmark-end text:name="konfiguration_einer_schnittstelle_beispiel"/></text:h>
      <text:p text:style-name="Preformatted_20_Text"># weist der Schnittstelle ether1 die IP-Adresse 10.1.1.2/24 zu.<text:line-break/># Netzwerk 192.168.2.0/24 an. Der nächste Router ist hier mit 172.16.1.2 angegeben.<text:line-break/>/ip address add address=10.1.1.2/24 interface=ether1 <text:line-break/># zeigt die vergebenen IP-Adressen an.<text:line-break/>/ip print </text:p>
      <text:p text:style-name="Text_20_body">Im nächsten Schritt muss das Routing-Protokoll aktiviert werden.</text:p>
      <text:h text:style-name="Heading_20_3" text:outline-level="3"><text:bookmark-start text:name="__RefHeading___konfiguration_des_routing-protokolls_rip_5"/><text:bookmark-start text:name="konfiguration_des_routing-protokolls_rip"/>Konfiguration des Routing-Protokolls RIP:<text:bookmark-end text:name="__RefHeading___konfiguration_des_routing-protokolls_rip_5"/><text:bookmark-end text:name="konfiguration_des_routing-protokolls_rip"/></text:h>
      <text:p text:style-name="Text_20_body">Der Befehl <text:span text:style-name="Source_20_Text">/routing rip interface add interface=ether10</text:span> aktiviert das Senden von RIP-Paketen auf der angegeben Schnittstelle.</text:p>
      <text:p text:style-name="Text_20_body">Mit dem Befehl <text:span text:style-name="Source_20_Text">/routing rip network add network=10.10.0.0/16</text:span> wird das Netzwerk <text:span text:style-name="Source_20_Text">10.10.0.0/16</text:span> über RIP bekannt gegeben.</text:p>
      <text:p text:style-name="Text_20_body"><text:span text:style-name="Source_20_Text">/ip route print</text:span> zeigt die Routing-Tabelle des Routers an.</text:p>
      <text:p text:style-name="Text_20_body">Der Befehl <text:span text:style-name="Source_20_Text">/routing rip set redistribute-connected=yes</text:span> aktiviert, dass direkt angeschlossene Netzwerke bekannt gegeben werden.</text:p>
      <text:h text:style-name="Heading_20_2" text:outline-level="2"><text:bookmark-start text:name="__RefHeading___aufgaben_6"/><text:bookmark-start text:name="aufgaben"/>Aufgaben<text:bookmark-end text:name="__RefHeading___aufgaben_6"/><text:bookmark-end text:name="aufgaben"/></text:h>
      <text:p text:style-name="Text_20_body">1. Konfigurieren sie das Routing-Szenario.
2. Schneiden sie den Datenverkehr zwischen den Routern mit und skizzieren sie ein RIP-Datenpaket.
3. Lassen sie den Mitschnitt weiter laufen. Beeinflussen sie die Routen-Wahl. Probieren sie ein Kabel im „Ring“ zu ziehen und verfolgen sie die Änderung der Routing-Tabellen anhand des Mitschnitt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ager:lok_netze:riplabor_mikrotik</dc:title>
  </office:meta>
</office:document-meta>
</file>