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92f993807a93affa6abde0dbee4fc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lok_netze:stp_labor"/><text:bookmark-start text:name="__RefHeading___spanning_tree_protocol_laboruebung_1"/><text:bookmark-start text:name="spanning_tree_protocol_laboruebung"/>Spanning Tree Protocol Laborübung<text:bookmark-end text:name="__RefHeading___spanning_tree_protocol_laboruebung_1"/><text:bookmark-end text:name="spanning_tree_protocol_laboruebung"/></text:h>
      <text:h text:style-name="Heading_20_2" text:outline-level="2"><text:bookmark-start text:name="__RefHeading___ueberblick_zu_stp_2"/><text:bookmark-start text:name="ueberblick_zu_stp"/>Überblick zu STP<text:bookmark-end text:name="__RefHeading___ueberblick_zu_stp_2"/><text:bookmark-end text:name="ueberblick_zu_stp"/></text:h>
      <text:p text:style-name="Text_20_body">Mit Hilfe des STP<text:note text:id="ftn0" text:note-class="footnote"><text:note-citation text:label="1)">1)</text:note-citation><text:note-body><text:p text:style-name="Text_20_body">STP: <text:span text:style-name="Strong_20_Emphasis">S</text:span>panning <text:span text:style-name="Strong_20_Emphasis">T</text:span>ree <text:span text:style-name="Strong_20_Emphasis">P</text:span>rotocols</text:p></text:note-body></text:note> sollen sogenannte „kreisende Rahmen“, die durch Schleifenbildung bei Bridges bzw. Switches auftreten können, verhindert werden. 
Die Funktionsweise von STP ist <text:a xlink:type="simple" xlink:href="https://www.kopfload.de/doku.php?id=lager:lok_netze:stp" text:style-name="Internet_20_link" text:visited-style-name="Visited_20_Internet_20_Link"> auf dieser Seite </text:a> beschrieben.</text:p>
      <text:p text:style-name="Text_20_body">In der hier beschriebenen Laborübung soll der Algorithmus an 3Com SuperStack 5500 Switches untersucht werden.</text:p>
      <text:p text:style-name="Text_20_body">Hinweis: Nutzen Sie für die eigene Dokumentation die Möglichkeit aus dieser Seite ein OpenOffice-Dokument zu genieren (s. rechts oben das OpenOffice-Icon) . Ihre eigenen Erkenntnisse können Sie darin festhalten.</text:p>
      <text:h text:style-name="Heading_20_2" text:outline-level="2"><text:bookmark-start text:name="__RefHeading___umgang_mit_der_switch-console_3"/><text:bookmark-start text:name="umgang_mit_der_switch-console"/>Umgang mit der Switch-Console<text:bookmark-end text:name="__RefHeading___umgang_mit_der_switch-console_3"/><text:bookmark-end text:name="umgang_mit_der_switch-console"/></text:h>
      <text:h text:style-name="Heading_20_3" text:outline-level="3"><text:bookmark-start text:name="__RefHeading___konfigurationsmoeglichkeit_eines_switch_4"/><text:bookmark-start text:name="konfigurationsmoeglichkeit_eines_switch"/>Konfigurationsmöglichkeit eines Switch<text:bookmark-end text:name="__RefHeading___konfigurationsmoeglichkeit_eines_switch_4"/><text:bookmark-end text:name="konfigurationsmoeglichkeit_eines_switch"/></text:h>
      <text:p text:style-name="Text_20_body">Die meisten Switches lassen sich entweder per <text:span text:style-name="Strong_20_Emphasis">Webfront-End über den Browser</text:span> oder per <text:span text:style-name="Strong_20_Emphasis">Kommandozeile<text:note text:id="ftn1" text:note-class="footnote"><text:note-citation text:label="2)">2)</text:note-citation><text:note-body><text:p text:style-name="Text_20_body">CLI: <text:span text:style-name="Strong_20_Emphasis">c</text:span>ommand <text:span text:style-name="Strong_20_Emphasis">l</text:span>ine <text:span text:style-name="Strong_20_Emphasis">i</text:span>nterface; Kommandozeile</text:p></text:note-body></text:note> über telnet/ssh</text:span> konfigurieren. In einer ungesicherten Umgebung ist immer <text:span text:style-name="Source_20_Text">ssh</text:span><text:note text:id="ftn2" text:note-class="footnote"><text:note-citation text:label="3)">3)</text:note-citation><text:note-body><text:p text:style-name="Text_20_body">ssh: <text:span text:style-name="Strong_20_Emphasis">s</text:span>ecure <text:span text:style-name="Strong_20_Emphasis">sh</text:span>ell; SSL-verschlüsselte Verbindung</text:p></text:note-body></text:note> zu empfehlen. Eine <text:span text:style-name="Source_20_Text">telnet</text:span>-Verbindung ist zwar einfacher herzustellen, aber sie überträgt standardmäßig das Passwort im Klartext! Im Labor kann der Einfachheit halber mit <text:span text:style-name="Source_20_Text">telnet</text:span> gearbeitet werden.</text:p>
      <text:p text:style-name="Text_20_body">Mit dem folgenden Befehl verbinden Sie sich auf den gewünschten Switch und erhalten die Aufforderung sich mit einem Benutzer und Passwort anzumelden.</text:p>
      <text:p text:style-name="Preformatted_20_Text">telnet IP-DES-SWITCH</text:p>
      <text:p text:style-name="Text_20_body">Die IP-Adressen finden Sie auf den Racks.<text:line-break/>
SuperStack <text:span text:style-name="Strong_20_Emphasis">5500</text:span> (dunkelgraue Switches)<text:line-break/>
Benutzer: <text:span text:style-name="Strong_20_Emphasis"><text:span text:style-name="Source_20_Text">schueler</text:span></text:span><text:line-break/>
Passwort: <text:span text:style-name="Strong_20_Emphasis"><text:span text:style-name="Source_20_Text">schueler</text:span></text:span></text:p>
      <text:p text:style-name="Text_20_body">SuperStack <text:span text:style-name="Strong_20_Emphasis">1100</text:span> (hellgraue Switches)<text:line-break/>
Benutzer: <text:span text:style-name="Strong_20_Emphasis"><text:span text:style-name="Source_20_Text">admin</text:span></text:span><text:line-break/>
Passwort: kein Passwort<text:line-break/>
<text:span text:style-name="Strong_20_Emphasis">HINWEIS</text:span>: Die im folgenden vorgestellten Befehle beziehen sich auf die SuperStack 5500 Switche. Die Grundideen sind auf dem SuperStack 1100 ähnlich. Die konkreten Befehle sind allerdings anders.</text:p>
      <text:p text:style-name="Text_20_body">Wichtig sind die unterschiedlichen <text:span text:style-name="Strong_20_Emphasis"><text:span text:style-name="Source_20_Text">VIEWS</text:span>*. Im </text:span><text:span text:style-name="Source_20_Text">user-view</text:span><text:span text:style-name="Strong_20_Emphasis"> beispielsweise kann man zwar Konfigurationen anzeigen lassen, aber keine Änderungen vornehmen. Konfigurationsänderungen kann man nur im sogenannten </text:span><text:span text:style-name="Source_20_Text">system-view</text:span><text:span text:style-name="Strong_20_Emphasis"><text:note text:id="ftn3" text:note-class="footnote"><text:note-citation text:label="4)">4)</text:note-citation><text:note-body><text:p text:style-name="Text_20_body">Admin-Modus</text:p></text:note-body></text:note> vornehmen.

Weiter unten sind  die wichtigsten Befehle für die Switch-Console zu finden.
</text:span>TIP<text:span text:style-name="Strong_20_Emphasis">: Verwenden Sie die <text:span text:style-name="Source_20_Text">TAB</text:span>-Taste, um die nächsten Unterbefehle anzeigen zu lassen. Dies funktioniert ähnlich wie in einem Linux-Terminal. Sollten Sie nicht weiterkommen, dann versuchen Sie es mit  <text:span text:style-name="Source_20_Text">?</text:span>, um weitere Hilfen zu bekommen.

Die Struktur der Ports ist als <text:span text:style-name="Source_20_Text">TYPE Gerät/Module/Port</text:span> aufgebaut.
Beispiel:
&lt;code&gt;interface ethernet1/0/15&lt;/code&gt;

Dies bezeichnet ein Interface vom </text:span>Type<text:span text:style-name="Strong_20_Emphasis"> <text:span text:style-name="Source_20_Text">ethernet</text:span> in </text:span>Gerät<text:span text:style-name="Strong_20_Emphasis"> <text:span text:style-name="Source_20_Text">1</text:span> auf </text:span>Module<text:span text:style-name="Strong_20_Emphasis"> <text:span text:style-name="Source_20_Text">0</text:span> mit der </text:span>Port<text:span text:style-name="Strong_20_Emphasis">-Nummer <text:span text:style-name="Source_20_Text">15</text:span>. Da die Switche in den Laboren nicht im Verbund arbeiten bleibt die Kennung immer <text:span text:style-name="Source_20_Text">1/0/XX</text:span>, wobei <text:span text:style-name="Source_20_Text">XX</text:span> für einen der Ports steht.

==== Webfront-End über Browser ====

Über einen Browser lassen sich ebenfalls diverse Parameter beeinflussen, allerdings nicht so weitreichend wie über die Kommandozeile.

===== Aufgaben zu STP =====

</text:span>Aufgabe 1: Vertraut machen mit dem CLI<text:span text:style-name="Strong_20_Emphasis">

Sie benötigen zwei Switche. Verbinden Sie jeweils einen PC mit einem Switch. Stellen Sie eine <text:span text:style-name="Source_20_Text">telnet</text:span>-Verbindung zum jeweiligen Switch her. Machen Sie sich mit den Befehlen vertraut.

</text:span>De-/Aktivieren<text:span text:style-name="Strong_20_Emphasis"> Sie per CLI das </text:span>STP für das gesamte Gerät<text:span text:style-name="Strong_20_Emphasis">. Experimentieren Sie mit den Port Kosten (s. Befehl <text:span text:style-name="Source_20_Text">stp interface Ethernet1/0/X cost COSTWERT</text:span>) auf einzelnen Ports. Machen Sie sich mit der Konfiguration der einzelnen Modi (s. Befehl <text:span text:style-name="Source_20_Text">stp mode</text:span>) vertraut.

Versuchen Sie auch <text:span text:style-name="Source_20_Text">STP</text:span> auf einzelnen Ports zu deaktivieren. 

</text:span>TIP<text:span text:style-name="Strong_20_Emphasis">: Der Befehl </text:span><text:span text:style-name="Source_20_Text">display stp</text:span><text:span text:style-name="Strong_20_Emphasis"> zeigt Ihnen den aktuellen Status mit allen Details bzw. der Befehl </text:span><text:span text:style-name="Source_20_Text">display stp brief</text:span><text:span text:style-name="Strong_20_Emphasis">  als grobe Übersicht an.

Notieren Sie sich den Zustand der Ports bei eingeschaltetem <text:span text:style-name="Source_20_Text">STP</text:span>. Machen Sie sich eine Skizze, in der Sie alle beteiligten Komponenten einzeichnen. Sie sollten jeweils die MAC-Adresse der Switches, die benutzten Port-Nummern und die Verkabelung einzeichnen.



</text:span>Aufgabe 2: Untersuchen von kreisenden Rahmen<text:span text:style-name="Strong_20_Emphasis">

Für diese Übung werden zwei Switche und ein Hub benötigt. Schalten Sie die Switche nicht direkt zusammen, sondern führen Sie die Verbindung über einen Hub.

Der Basisaufbau ist im folgenden Bild gezeigt:
<draw:frame draw:style-name="mediacenter" draw:name=" STP Basisaubau Legend" text:anchor-type="paragraph" draw:z-index="0" svg:width="14.790208333333cm"><draw:text-box><text:p text:style-name="legendcenter"><draw:frame draw:style-name="mediacenter" draw:name=" STP Basisaubau" text:anchor-type="paragraph" draw:z-index="0" svg:width="14.790208333333cm" svg:height="6.6675cm"><draw:image xlink:href="Pictures/692f993807a93affa6abde0dbee4fce2.png" xlink:type="simple" xlink:show="embed" xlink:actuate="onLoad"/></draw:frame> STP Basisaubau</text:p></draw:text-box></draw:frame>

HINWEIS: Sie können alternativ zum PC für die Aufzeichnung mit Wireshark auch eine nicht genutzt Schnittstelle, der beiden Konfigurations-PCs nutzen.

  - Schalten Sie die Switche noch nicht zusammen.
  - Deaktivieren Sie zunächst auf beiden Switch das STP.
  - Verbinden Sie je </text:span>EINEN<text:span text:style-name="Strong_20_Emphasis"> Ports pro Switch wie im Bild oben gezeigt mit dem Hub und einen PC, der als Analyzer <text:note text:id="ftn4" text:note-class="footnote"><text:note-citation text:label="5)">5)</text:note-citation><text:note-body><text:p text:style-name="Text_20_body">mittels <text:span text:style-name="Source_20_Text">wireshark</text:span></text:p></text:note-body></text:note>fungiert.
  - Starten Sie auf dem Analyzer-PC <text:span text:style-name="Source_20_Text">wireshark</text:span> und wählen Sie Schnittstelle, die mit dem Hub verbunden ist.
  - Prüfen Sie die Verbindung zwischen den beiden Konfig-PCs mittels Dauer-<text:span text:style-name="Source_20_Text">ping</text:span>.
  - Verbinden Sie nun jeweils einen </text:span>zweiten<text:span text:style-name="Strong_20_Emphasis"> Port auf den Switches mit dem Hub. Damit ist die Schleife geschaltet.
  - Beobachten Sie was im <text:span text:style-name="Source_20_Text">wireshark</text:span> aufgezeichnet wird. 

Machen Sie sich Notizen:


</text:span>Aufgabe 3: Untersuchung des STP<text:span text:style-name="Strong_20_Emphasis">
  - Schalten Sie die Switche noch nicht zusammen.
  - Weiterhin soll der </text:span>RSTP<text:note text:id="ftn5" text:note-class="footnote"><text:note-citation text:label="6)">6)</text:note-citation><text:note-body><text:p text:style-name="Text_20_body">RSTP: Rapid STP</text:p></text:note-body></text:note> Mode aktiviert<text:span text:style-name="Strong_20_Emphasis"> werden.
  - Wählen Sie je zwei Ports pro Switch, die für die Zusammenschaltung genutzt werden sollen. (s. Bild oben)
  - Setzen Sie die Bridge-Priority der beiden Switches so, dass Sie vorab bestimmen, welcher Switch zur Root werden soll
  - Ändern Sie die Port Kosten so, dass Sie damit den geblockten Port auf der Non-Root-Switch vorgeben.
  - Starten Sie auf dem <text:span text:style-name="Source_20_Text">wireshark</text:span>-PC die Aufzeichnung und beobachten Sie was passiert, wenn die beiden Switche verbunden werden.
  - Suchen Sie in der Aufzeichnung nach BPDUs und untersuchen Sie deren Inhalt nach den zuvor konfigurierten Parametern (Priority, Port Costs, etc.)
  - Ändern Sie die Priority so, dass nun der Non-Root-Switch zur Root wird. </text:span>Hinweis<text:span text:style-name="Strong_20_Emphasis">: Je größer der Priority-Wert, umso niedriger die Priority. Als Priority müssen immer Vielfache von 4096 verwendet werden.

Machen Sie sich Notizen:

=====  Befehlsübersicht Switch =====

Wenn Sie sich auf der <text:span text:style-name="Source_20_Text">system view</text:span>-Ebene befinden, erhalten Sie mit dem folgenden Befehl eine Übersicht der möglichen STP Befehle. 

[5500]stp ?

^Command ^ Description ^
| <text:span text:style-name="Source_20_Text">bpdu-protection</text:span>	| Specify BPDU Protection function | 
| <text:span text:style-name="Source_20_Text">disable</text:span>	 | Disable spanning tree protocol | 
| <text:span text:style-name="Source_20_Text">enable</text:span>	 | Enable spanning tree protocol | 
| <text:span text:style-name="Source_20_Text">mcheck</text:span>	 | Specify mcheck parameter | 
| <text:span text:style-name="Source_20_Text">mode</text:span>	 | Specify state machine mode parameter | 
| <text:span text:style-name="Source_20_Text">pathcost-standard</text:span>	 | Specify stp port path cost standard | 
| <text:span text:style-name="Source_20_Text">priority</text:span>	 | Specify bridge priority | 
| <text:span text:style-name="Source_20_Text">root</text:span>	 | Specify root switch | 
| <text:span text:style-name="Source_20_Text">timeout-factor</text:span>	 | Specify timeout factor of the spanning tree | 
| <text:span text:style-name="Source_20_Text">timer</text:span>	 | Specify timers of spanning tree protocol | 

List of some command line levels.

^ Command View ^ Function ^ Prompt ^ Command to Enter ^ Command to leave ^
| User View | Show the basic information about operation and statistics  | <text:span text:style-name="Source_20_Text">&lt;SW5500&gt;</text:span>  | This is the view you are in after connecting o the Switch  | <text:span text:style-name="Source_20_Text">quit</text:span> disconnects to the Switch  | 
| System View  | Configure system parameters  | <text:span text:style-name="Source_20_Text">[SW5500]</text:span>  | Enter <text:span text:style-name="Source_20_Text">system-view</text:span> in User View | <text:span text:style-name="Source_20_Text">quit</text:span>or <text:span text:style-name="Source_20_Text">return</text:span> returns to User View  | 
| Ethernet Port View  | Configure Ethernet port parameters  | <text:span text:style-name="Source_20_Text">[SW5500-Ethernet1/0/1]</text:span>  | 100M Ethernet Port View: Enter <text:span text:style-name="Source_20_Text">interface ethernet 1/0/1</text:span> in System View  | <text:span text:style-name="Source_20_Text">quit</text:span> returns to System View <text:span text:style-name="Source_20_Text">return</text:span> returns to User View  | 
| VLAN View  | Configure VLAN parameters  | <text:span text:style-name="Source_20_Text">[SW5500-Vlan1]</text:span>  | Enter vlan 1 in System View  | <text:span text:style-name="Source_20_Text">quit</text:span> returns to System View <text:span text:style-name="Source_20_Text">return</text:span> returns to User View | 
| VLAN Interface View  | Configure IP interface parameters for a VLAN or a VLAN aggregation  | <text:span text:style-name="Source_20_Text">[SW5500-Vlan-interface1]</text:span> | Enter <text:span text:style-name="Source_20_Text">interface vlan-interface 1</text:span> in System View  | <text:span text:style-name="Source_20_Text">quit</text:span> returns to System View <text:span text:style-name="Source_20_Text">return</text:span> returns to User View | 


==== Set Priority of a Specified Bridge (s. Auszug SuperStack 5500 Handbuch, S. 242) =====
Whether a bridge can be selected as the “root” of the spanning tree depends on its priority. By assigning a lower priority, a bridge can be artificially specified as the root of the spanning tree.
You can use the following command to configure the priority of a specified bridge. 
Perform the following configurations in System View. 


==== Operation Command ====
  * Set priority of a specified bridge	<text:span text:style-name="Source_20_Text">stp priority bridge_priority</text:span>
  * Restore the default priority of specified bridge	<text:span text:style-name="Source_20_Text">undo stp priority</text:span>

Note that if the priorities of all the bridges in the Switching network are the same, the bridge with the smallest MAC address will be selected as the “root”. When RSTP is enabled, an assignment of a priority to the bridge will lead to recalculation of the spanning tree.
By default, the priority of the bridge is </text:span>3276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lok_netze:stp_labor</dc:title>
  </office:meta>
</office:document-meta>
</file>