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ager:lok_netze:tcp_labor"/><text:bookmark-start text:name="__RefHeading___uebung_zu_tcp_1"/><text:bookmark-start text:name="uebung_zu_tcp"/>Übung zu TCP<text:bookmark-end text:name="__RefHeading___uebung_zu_tcp_1"/><text:bookmark-end text:name="uebung_zu_tcp"/></text:h>
      <text:p text:style-name="Text_20_body">In dieser Übung sollen Sie die Arbeitsweise des Transmission Control Protocol näher kennen lernen. Arbeiten Sie in Gruppen zu drei Personen.</text:p>
      <text:p text:style-name="Text_20_body">Unter Ubuntu ist es mit dem Befehl <text:span text:style-name="Emphasis">tc </text:span>(tc steht für traffic control) leicht möglich Datenverkehr im Netzwerkverkehr zu manipulieren.</text:p>
      <text:p text:style-name="Text_20_body">Konfigurieren Sie zunächst das folgende Szenario:</text:p>
      <text:p text:style-name="Text_20_body"><draw:frame draw:style-name="media" draw:name="0" text:anchor-type="as-char" draw:z-index="0" svg:width="5.2916666666667cm" svg:height="5.2916666666667cm"><draw:image xlink:href="/home/WH490453014/wwwroot/data/media/ak_net/uebungen/uebung.tcp.jpeg" xlink:type="simple" xlink:show="embed" xlink:actuate="onLoad"/></draw:frame></text:p>
      <text:p text:style-name="Text_20_body">Es ist sinnvoll zunächst  die IP-Adresskonfiguration innerhalb der Gruppe abzusprechen.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System</text:p>
          </table:table-cell>
          <table:table-cell office:value-type="string" table:style-name="tableheader">
            <text:p text:style-name="Table_20_Heading">Schnittstelle (z.B. eth0)</text:p>
          </table:table-cell>
          <table:table-cell office:value-type="string" table:style-name="tableheader">
            <text:p text:style-name="Table_20_Heading">IP-Adresse/Subnetzmaske</text:p>
          </table:table-cell>
          <table:table-cell office:value-type="string" table:style-name="tableheader">
            <text:p text:style-name="Table_20_Heading">Netzwerkdose (z.B. 1.2)</text:p>
          </table:table-cell>
        </table:table-row>
        <table:table-row>
          <table:table-cell office:value-type="string" table:style-name="tablecell">
            <text:p text:style-name="tablealignleft">PC1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PC2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Router Interface 1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Router Interface 2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Alle Systeme verwenden Virtuelle Maschinen (vergessen Sie nicht die MAC-Adressen der VMs zu verändern!).</text:p>
      <text:p text:style-name="Text_20_body">Der mittlere PC arbeitet als Router. Dazu müssen zwei Netzwerkkarten konfiguriert werden. Die beiden anderen PCs arbeiten als Client. Sie haben den Router als Standard-Gateway in den IP-Adresseinstellungen eingetragen. </text:p>
      <text:p text:style-name="Text_20_body">Das IP-Forwarding, also der Routing-Prozess, wird mit dem Befehl <text:span text:style-name="Source_20_Text"><text:span text:style-name="Emphasis">sudo </text:span></text:span><text:span text:style-name="Source_20_Text"><text:span text:style-name="Emphasis">sysctl -w net.ipv4.ip_forward=1</text:span></text:span><text:span text:style-name="Source_20_Text"> </text:span>auf dem Router aktiviert. Einträge in die Routing-Tabelle des Routers sind nicht nötig.</text:p>
      <text:p text:style-name="Text_20_body">Ein <text:span text:style-name="Emphasis">ping</text:span> zwischen PC1 und PC2 sollte nach der IP-Adresskonfiguration und dem Starten des Routing-Prozess möglich sein.</text:p>
      <text:p text:style-name="Text_20_body">Der durchgehende Verkehr auf dem Router lässt sich nun manipulieren.</text:p>
      <text:p text:style-name="Text_20_body">Beispiel:
<text:span text:style-name="Source_20_Text"><text:span text:style-name="Emphasis">sudo tc qdisc add dev eth0 root netem delay 600ms 100msec loss 50%</text:span></text:span></text:p>
      <text:p text:style-name="Text_20_body">Erläuterung:
Auf der Schnittstelle eth0 wird eine Verzögerung mit 600ms, eine Verzögerungsschwankung von 100ms und eine Paketverlustrate von 50% konfiguriert.</text:p>
      <text:h text:style-name="Heading_20_2" text:outline-level="2"><text:bookmark-start text:name="__RefHeading___aufgaben_2"/><text:bookmark-start text:name="aufgaben"/>Aufgaben:<text:bookmark-end text:name="__RefHeading___aufgaben_2"/><text:bookmark-end text:name="aufgaben"/></text:h>
      <text:list text:style-name="List_20_1" text:continue-numbering="false">
        <text:list-item>
          <text:p text:style-name="List_20_1_Content_First">Konfigurieren Sie das angegebene Szenario.</text:p>
        </text:list-item>
        <text:list-item>
          <text:p text:style-name="List_20_1_Content">Senden Sie TCP-Pakete von PC1 nach PC2. Das erreichen Sie PC1 einen WEB-Server (apache2) auf PC2 ansprechen lassen. Der Webserver ist auf der VM installiert. Denken Sie daran, dass Sie den Proxy im Internetbrowser bei PC1 deaktivieren.</text:p>
        </text:list-item>
        <text:list-item>
          <text:p text:style-name="List_20_1_Content">Schneiden Sie die Pakete mit <text:span text:style-name="Emphasis">wireshark </text:span>mit.</text:p>
        </text:list-item>
        <text:list-item>
          <text:p text:style-name="List_20_1_Content">Analysieren Sie den Mitschnitt und erstellen Sie ein MSC (<text:span text:style-name="Emphasis">wireshark </text:span>kann Ihnen hier helfen: <text:span text:style-name="Emphasis">Statistics→Flow Graph→TCP Flow).</text:span></text:p>
        </text:list-item>
        <text:list-item>
          <text:p text:style-name="List_20_1_Content_Last">Manipulieren Sie mit <text:span text:style-name="Emphasis">tc</text:span> den Verkehr so, dass Pakete auf dem Router verloren gehen. Schneiden Sie den Datenaustausch wieder mit und analysieren Sie den Mitschnitt auf wiederholte Pakete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ager:lok_netze:tcp_labor</dc:title>
  </office:meta>
</office:document-meta>
</file>