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tcp_python"/><text:bookmark-start text:name="__RefHeading___programmierung_uebung_zu_tcp_mit_python_1"/><text:bookmark-start text:name="programmierung_uebung_zu_tcp_mit_python"/>Programmierung Übung zu TCP mit python<text:bookmark-end text:name="__RefHeading___programmierung_uebung_zu_tcp_mit_python_1"/><text:bookmark-end text:name="programmierung_uebung_zu_tcp_mit_python"/></text:h>
      <text:p text:style-name="Text_20_body">Auf dieser Seite gibt es eine ausführliche Beschreibung der TCP-API von python.</text:p>
      <text:h text:style-name="Heading_20_2" text:outline-level="2"><text:bookmark-start text:name="__RefHeading___aufgaben_2"/><text:bookmark-start text:name="aufgaben"/>Aufgaben<text:bookmark-end text:name="__RefHeading___aufgaben_2"/><text:bookmark-end text:name="aufgaben"/></text:h>
      <text:p text:style-name="Text_20_body">1. Programmieren Sie eine einfache Client-Client-Anwendung bei der sich die jeweiligen Clients Nachricht per TCP zusenden.
2. Erweitern Sie die Nachrichten um Farben (rot, grün, blau), die zu Beginn des Textes mit einfachen Zeichen vom User ausgewählt werden sollen und auf der Empfangsseite farbig ausgegeben werden.</text:p>
      <text:p text:style-name="Preformatted_20_Text">* für blau<text:line-break/>- für rot<text:line-break/>+ für grü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tcp_python</dc:title>
  </office:meta>
</office:document-meta>
</file>