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5c8800ebfe179efbf37534e246cb09.jpg"/>
  <manifest:file-entry manifest:media-type="image/jpeg" manifest:full-path="Pictures/71dcf131844b3a227b5a8d5edf24fb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ger:lok_netze:vlan"/><text:bookmark-start text:name="__RefHeading___vlan_1"/><text:bookmark-start text:name="vlan"/>VLAN<text:bookmark-end text:name="__RefHeading___vlan_1"/><text:bookmark-end text:name="vlan"/></text:h>
      <text:h text:style-name="Heading_20_3" text:outline-level="3"><text:bookmark-start text:name="__RefHeading___q-rahmen_2"/><text:bookmark-start text:name="q-rahmen"/>802.1q-Rahmen<text:bookmark-end text:name="__RefHeading___q-rahmen_2"/><text:bookmark-end text:name="q-rahmen"/></text:h>
      <text:h text:style-name="Heading_20_3" text:outline-level="3"><text:bookmark-start text:name="__RefHeading___tagging_3"/><text:bookmark-start text:name="tagging"/>Tagging<text:bookmark-end text:name="__RefHeading___tagging_3"/><text:bookmark-end text:name="tagging"/></text:h>
      <text:p text:style-name="Text_20_body">Unter Tagging versteht man das Markieren der Ethernet-Rahmen, um diese den jeweiligen VLANs zu ordnen zu können. Tagging wird immer dann eingesetzt, wenn ein Port mehr als einem VLAN angehören soll.</text:p>
      <text:h text:style-name="Heading_20_4" text:outline-level="4"><text:bookmark-start text:name="__RefHeading___tagged_ports_4"/><text:bookmark-start text:name="tagged_ports"/>Tagged Ports<text:bookmark-end text:name="__RefHeading___tagged_ports_4"/><text:bookmark-end text:name="tagged_ports"/></text:h>
      <text:p text:style-name="Text_20_body">Ein tagged Port kann einem oder mehr VLANs zugeordnet werden. Die Zuordnung findet explizit über das sogenannte Tagging (Markieren) der Rahmen statt. Jeder Rahmen wird mit einer 802.1q-Erweiterungen (Type-Feld: 0x8100) und 3 Byte Steuerungsinformationen den jeweiligen VLANs zugewiesen.
Das Tagging muss an beiden Seiten einer Verbindung vorgenommen werden, ansonsten kann der ungetagged Partner keine Zuordnung durchführen.</text:p>
      <text:p text:style-name="Text_20_body"><draw:frame draw:style-name="media" draw:name="Beispiel tagged Ports Legend" text:anchor-type="as-char" draw:z-index="0" svg:width="7.9375cm"><draw:text-box><text:p text:style-name="legendcenter"><draw:frame draw:style-name="media" draw:name="Beispiel tagged Ports" text:anchor-type="as-char" draw:z-index="0" svg:width="7.9375cm" svg:height="4.9548504601227cm"><draw:image xlink:href="Pictures/db5c8800ebfe179efbf37534e246cb09.jpg" xlink:type="simple" xlink:show="embed" xlink:actuate="onLoad"/></draw:frame>Beispiel tagged Ports</text:p></draw:text-box></draw:frame></text:p>
      <text:h text:style-name="Heading_20_4" text:outline-level="4"><text:bookmark-start text:name="__RefHeading___untagged_ports_5"/><text:bookmark-start text:name="untagged_ports"/>Untagged Ports<text:bookmark-end text:name="__RefHeading___untagged_ports_5"/><text:bookmark-end text:name="untagged_ports"/></text:h>
      <text:p text:style-name="Text_20_body"><draw:frame draw:style-name="media" draw:name=" Beispiel untagged Ports Legend" text:anchor-type="as-char" draw:z-index="0" svg:width="7.9375cm"><draw:text-box><text:p text:style-name="legendcenter"><draw:frame draw:style-name="media" draw:name=" Beispiel untagged Ports" text:anchor-type="as-char" draw:z-index="1" svg:width="7.9375cm" svg:height="4.1114174836601cm"><draw:image xlink:href="Pictures/71dcf131844b3a227b5a8d5edf24fbad.jpg" xlink:type="simple" xlink:show="embed" xlink:actuate="onLoad"/></draw:frame> Beispiel untagged Ports</text:p></draw:text-box></draw:frame>Ein untagged Port kann GENAU EINEM VLAN zugeordnet werden. Die Zuordnung findet implizit über ein bestimmtes Merkmal (MAC, IP, Anwendung usw.) statt. 
Ports mit dem gleichen Tagging (z.B. VLAN-ID=100) können transparent miteinander kommuniz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vlan</dc:title>
  </office:meta>
</office:document-meta>
</file>