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mathe:arithmetik:einfuehr_wurzeln"/><text:bookmark-start text:name="__RefHeading___vorgehensweisewurzelgleichungen_loesen_1"/><text:bookmark-start text:name="vorgehensweisewurzelgleichungen_loesen"/>Vorgehensweise: Wurzelgleichungen lösen<text:bookmark-end text:name="__RefHeading___vorgehensweisewurzelgleichungen_loesen_1"/><text:bookmark-end text:name="vorgehensweisewurzelgleichungen_loesen"/></text:h>
      <text:p text:style-name="Text_20_body">Zunächst muss bei einer quadratischen Gleichung  von der Wurzel befreit werden. Dies geschieht mittels der Quadratur der Gleichung. Dabei erhält man aber unter Umständen eine weitere Lösung, die die ursprüngliche Gleichung eventuell nicht löst. Die <text:span text:style-name="Strong_20_Emphasis">Quadratur</text:span> ist demnach <text:span text:style-name="Strong_20_Emphasis">keine äquivalente Termumformung</text:span>, bei der die Definitions- und Lösungsmenge immer konstant bleibt. Trotzdem hilft sie bei der Lösungsfindung. Man muss lediglich beachten, die gefundenen Lösungen durch eine Probe zu überprüfen.</text:p>
      <text:p text:style-name="Text_20_body">Beispiel:</text:p>
      <text:p text:style-name="Text_20_body"><text:line-break/>
<text:line-break/>
<text:line-break/>
<text:line-break/>
<text:line-break/>
<text:line-break/>
</text:p>
      <text:p text:style-name="Text_20_body">Lösungsmeng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mathe:arithmetik:einfuehr_wurzeln</dc:title>
  </office:meta>
</office:document-meta>
</file>