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ager:mathe:differential:funkt_synthese"/><text:bookmark-start text:name="__RefHeading___funktionssynthese_1"/><text:bookmark-start text:name="funktionssynthese"/>Funktionssynthese<text:bookmark-end text:name="__RefHeading___funktionssynthese_1"/><text:bookmark-end text:name="funktionssynthese"/></text:h>
      <text:h text:style-name="Heading_20_3" text:outline-level="3"><text:bookmark-start text:name="__RefHeading___uebungsaufgaben_funktionssynthese_2"/><text:bookmark-start text:name="uebungsaufgaben_funktionssynthese"/>Übungsaufgaben Funktionssynthese<text:bookmark-end text:name="__RefHeading___uebungsaufgaben_funktionssynthese_2"/><text:bookmark-end text:name="uebungsaufgaben_funktionssynthese"/></text:h>
      <text:p text:style-name="Text_20_body">1. Ermitteln Sie die Funktionsgleichung der ganzrationalen Funktion 3. Grades, die eine Nullstelle bei &lt;m&gt; x_1 = 2 &lt;/m&gt;, eine Wendestelle bei &lt;m&gt;x_2 = 4/3&lt;/m&gt;, die y-Achse bei 4 in einem Maximum schneidet.</text:p>
      <text:p text:style-name="Text_20_body">2. Der Graph der Funktion 4. Grades ist symmetrisch zu y-Achse und hat jeweils ein Extremum bei (0 | 2) und bei (1 | 0).</text:p>
      <text:h text:style-name="Heading_20_3" text:outline-level="3"><text:bookmark-start text:name="__RefHeading___begriffserklaerung_zum_mathematikbuch_pfeffer_auflage_7_3"/><text:bookmark-start text:name="begriffserklaerung_zum_mathematikbuch_pfeffer_auflage_7"/>Begriffserklärung zum Mathematikbuch Pfeffer Auflage 7:<text:bookmark-end text:name="__RefHeading___begriffserklaerung_zum_mathematikbuch_pfeffer_auflage_7_3"/><text:bookmark-end text:name="begriffserklaerung_zum_mathematikbuch_pfeffer_auflage_7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Begriff aus Buch </text:p>
          </table:table-cell>
          <table:table-cell office:value-type="string" table:style-name="tableheader">
            <text:p text:style-name="Table_20_Heading"> Unsere Bedeutung </text:p>
          </table:table-cell>
        </table:table-row>
        <table:table-row>
          <table:table-cell office:value-type="string" table:style-name="tablecell">
            <text:p text:style-name="tablealignleft">Flachpunkt	</text:p>
          </table:table-cell>
          <table:table-cell office:value-type="string" table:style-name="tablecell">
            <text:p text:style-name="tablealignright">	Sattelpunkt </text:p>
          </table:table-cell>
        </table:table-row>
        <table:table-row>
          <table:table-cell office:value-type="string" table:style-name="tablecell">
            <text:p text:style-name="tablealignleft">Abszisse	</text:p>
          </table:table-cell>
          <table:table-cell office:value-type="string" table:style-name="tablecell">
            <text:p text:style-name="tablealignright">	x-Achse </text:p>
          </table:table-cell>
        </table:table-row>
        <table:table-row>
          <table:table-cell office:value-type="string" table:style-name="tablecell">
            <text:p text:style-name="tablealignleft">Wendetangente	</text:p>
          </table:table-cell>
          <table:table-cell office:value-type="string" table:style-name="tablecell">
            <text:p text:style-name="tablealignright">	Tangente im Wendepunkt </text:p>
          </table:table-cell>
        </table:table-row>
      </table:table>
      <text:h text:style-name="Heading_20_3" text:outline-level="3"><text:bookmark-start text:name="__RefHeading___hinweise_welche_gleichungen_aus_den_eigenschaften_erstellt_werden_koennen_4"/><text:bookmark-start text:name="hinweise_welche_gleichungen_aus_den_eigenschaften_erstellt_werden_koennen"/>Hinweise, welche Gleichungen aus den Eigenschaften erstellt werden können:<text:bookmark-end text:name="__RefHeading___hinweise_welche_gleichungen_aus_den_eigenschaften_erstellt_werden_koennen_4"/><text:bookmark-end text:name="hinweise_welche_gleichungen_aus_den_eigenschaften_erstellt_werden_koennen"/></text:h>
      <text:p text:style-name="Text_20_body">(nur zum Üben NICHT für die Formelsammlung)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Eigenschaft </text:p>
          </table:table-cell>
          <table:table-cell office:value-type="string" table:style-name="tableheader">
            <text:p text:style-name="Table_20_Heading"> mathematische Bedingung </text:p>
          </table:table-cell>
        </table:table-row>
        <table:table-row>
          <table:table-cell office:value-type="string" table:style-name="tablecell">
            <text:p text:style-name="tablealignleft">Extremum<text:note text:id="ftn0" text:note-class="footnote"><text:note-citation text:label="1)">1)</text:note-citation><text:note-body><text:p text:style-name="Text_20_body">Extremum: Hochpunkt oder Tiefpunkt</text:p></text:note-body></text:note> in  x<text:span text:style-name="sub">E</text:span>	</text:p>
          </table:table-cell>
          <table:table-cell office:value-type="string" table:style-name="tablecell">
            <text:p text:style-name="tablealigncenter">	f´(x<text:span text:style-name="sub">E</text:span>) = 0  </text:p>
          </table:table-cell>
        </table:table-row>
        <table:table-row>
          <table:table-cell office:value-type="string" table:style-name="tablecell">
            <text:p text:style-name="tablealignleft">Wendepunkt in  W(x<text:span text:style-name="sub">W</text:span> , y<text:span text:style-name="sub">W</text:span> )  </text:p>
          </table:table-cell>
          <table:table-cell office:value-type="string" table:style-name="tablecell">
            <text:p text:style-name="tablealignright">	 f´´ (x<text:span text:style-name="sub">W</text:span>) = 0 und  f(x<text:span text:style-name="sub">W</text:span>) = y<text:span text:style-name="sub">W</text:span> </text:p>
          </table:table-cell>
        </table:table-row>
        <table:table-row>
          <table:table-cell office:value-type="string" table:style-name="tablecell">
            <text:p text:style-name="tablealignleft">Nullstelle bei x<text:span text:style-name="sub">N</text:span>    </text:p>
          </table:table-cell>
          <table:table-cell office:value-type="string" table:style-name="tablecell">
            <text:p text:style-name="tablealigncenter">  f(x<text:span text:style-name="sub">N</text:span>) = 0 	 </text:p>
          </table:table-cell>
        </table:table-row>
        <table:table-row>
          <table:table-cell office:value-type="string" table:style-name="tablecell">
            <text:p text:style-name="tablealignleft">Punkt  P(x<text:span text:style-name="sub">P</text:span>, y<text:span text:style-name="sub">P</text:span> )  auf f(x) </text:p>
          </table:table-cell>
          <table:table-cell office:value-type="string" table:style-name="tablecell">
            <text:p text:style-name="tablealigncenter">  f(x<text:span text:style-name="sub">P</text:span>) = y<text:span text:style-name="sub">P</text:span>  </text:p>
          </table:table-cell>
        </table:table-row>
        <table:table-row>
          <table:table-cell office:value-type="string" table:style-name="tablecell">
            <text:p text:style-name="tablealignleft">Tangente  t(x) = m<text:span text:style-name="sub">t</text:span> x + b  bei  x<text:span text:style-name="sub">t</text:span> 	</text:p>
          </table:table-cell>
          <table:table-cell office:value-type="string" table:style-name="tablecell">
            <text:p text:style-name="tablealigncenter">  f´(x<text:span text:style-name="sub">t</text:span>) = m<text:span text:style-name="sub">t</text:span> und  f(x<text:span text:style-name="sub">t</text:span> =(x<text:span text:style-name="sub">t</text:span>)  </text:p>
          </table:table-cell>
        </table:table-row>
        <table:table-row>
          <table:table-cell office:value-type="string" table:style-name="tablecell">
            <text:p text:style-name="tablealignleft">Tangente  t(x) im Punkt P(x<text:span text:style-name="sub">P</text:span>, y<text:span text:style-name="sub">P</text:span> )  ist parallel zur Geraden g(x) = m<text:span text:style-name="sub">g</text:span> x + b  </text:p>
          </table:table-cell>
          <table:table-cell office:value-type="string" table:style-name="tablecell">
            <text:p text:style-name="tablealigncenter">  f´(x<text:span text:style-name="sub">P</text:span>) = m<text:span text:style-name="sub">g</text:span> und  f(x<text:span text:style-name="sub">P</text:span>) = y<text:span text:style-name="sub">P</text:span>)  </text:p>
          </table:table-cell>
        </table:table-row>
        <table:table-row>
          <table:table-cell office:value-type="string" table:style-name="tablecell">
            <text:p text:style-name="tablealignleft">f(x) schneidet die Gerade g(x) = m<text:span text:style-name="sub">g</text:span> x + b  auf der y-Achse </text:p>
          </table:table-cell>
          <table:table-cell office:value-type="string" table:style-name="tablecell">
            <text:p text:style-name="tablealigncenter">  f(0) =  b  </text:p>
          </table:table-cell>
        </table:table-row>
        <table:table-row>
          <table:table-cell office:value-type="string" table:style-name="tablecell">
            <text:p text:style-name="tablealignleft">Wendetangente  t(x) = m<text:span text:style-name="sub">t</text:span> x + b  bei  x<text:span text:style-name="sub">W</text:span> </text:p>
          </table:table-cell>
          <table:table-cell office:value-type="string" table:style-name="tablecell">
            <text:p text:style-name="tablealignright">   f´´ (x<text:span text:style-name="sub">W</text:span>) = 0  und f´(x<text:span text:style-name="sub">W</text:span>) = m<text:span text:style-name="sub">t</text:span> </text:p>
          </table:table-cell>
        </table:table-row>
      </table:table>
      <text:p text:style-name="Text_20_body">Hinweis: t(x<text:span text:style-name="sub">t</text:span>) ist ein eigens zu berechnender Wert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mathe:differential:funkt_synthese</dc:title>
  </office:meta>
</office:document-meta>
</file>