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differential:horner"/><text:bookmark-start text:name="__RefHeading___horner-schema_1"/><text:bookmark-start text:name="horner-schema"/>Horner-Schema<text:bookmark-end text:name="__RefHeading___horner-schema_1"/><text:bookmark-end text:name="horner-schema"/></text:h>
      <text:p text:style-name="Text_20_body">Das Horner-Schema<text:note text:id="ftn0" text:note-class="footnote"><text:note-citation text:label="1)">1)</text:note-citation><text:note-body><text:p text:style-name="Text_20_body">Pfeffer S. 105f</text:p></text:note-body></text:note> ist eine elegante Methode, um Funktionswerte einer ganzrationalen Funktion zu ermitteln. Ist dieser Funktionswert Null, so wurde eine Nullstelle gefunden. Weiterhin liefert das Horner-Schema dabei zusätzlich noch das Restpolynom, welches weitere Nullstellen enthalten kan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horner</dc:title>
  </office:meta>
</office:document-meta>
</file>