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ager:mathe:differential:polynomdiv"/><text:bookmark-start text:name="__RefHeading___polynomdivision_1"/><text:bookmark-start text:name="polynomdivision"/>Polynomdivision<text:bookmark-end text:name="__RefHeading___polynomdivision_1"/><text:bookmark-end text:name="polynomdivision"/></text:h>
      <text:p text:style-name="Text_20_body">Mit Hilfe der Polynomdivision lassen sich gezielt Nullstellen einer ganzrationalen Funktion abspalten. Alle restlichen Nullstellen liegen im sogenannten Restpolynom.</text:p>
      <text:p text:style-name="Text_20_body">&lt;m&gt; f(x) : (x - x_{N}) = r(x) &lt;/m&gt;</text:p>
      <text:p text:style-name="Text_20_body">&lt;m&gt; r(x) ist hierbei das Restpolynom &lt;/m&gt;</text:p>
      <text:p text:style-name="Text_20_body">Beispiel zur Durchführung einer Polynomdivision:</text:p>
      <text:p text:style-name="Text_20_body">&lt;m&gt;(x^3 - 8 x^2 + 19 x -12 ) : (x - 4 ) = x^2 - 4x + 3 &lt;/m&gt;
&lt;m&gt; - (x^3 - 4 x^2) &lt;/m&gt;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mathe:differential:polynomdiv</dc:title>
  </office:meta>
</office:document-meta>
</file>