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differential:vollst_kd"/><text:bookmark-start text:name="__RefHeading___vollstaendige_kurvendiskussion_ganzrationaler_funktionen_1"/><text:bookmark-start text:name="vollstaendige_kurvendiskussion_ganzrationaler_funktionen"/>Vollständige Kurvendiskussion ganzrationaler Funktionen<text:bookmark-end text:name="__RefHeading___vollstaendige_kurvendiskussion_ganzrationaler_funktionen_1"/><text:bookmark-end text:name="vollstaendige_kurvendiskussion_ganzrationaler_funktionen"/></text:h>
      <text:h text:style-name="Heading_20_3" text:outline-level="3"><text:bookmark-start text:name="__RefHeading___uebungsaufgaben_2"/><text:bookmark-start text:name="uebungsaufgaben"/>Übungsaufgaben<text:bookmark-end text:name="__RefHeading___uebungsaufgaben_2"/><text:bookmark-end text:name="uebungsaufgaben"/></text:h>
      <text:p text:style-name="Text_20_body">Bitte beachten Sie, dass diese Aufgaben NUR zur Übung dienen. Sie bilden nicht alle Klausurthemen ab.
Die Lösungen lassen sich leicht mit Geogebra überprüfen.</text:p>
      <text:list text:style-name="Numbering_20_1" text:continue-numbering="false">
        <text:list-item>
          <text:p text:style-name="LastListParagraph_Numbering_20_1_Content_First"> Bilden Sie die ersten beiden Ableitungen der folgenden Funktionen. (Fußnote beachten!) Aufg. 1 d) ist schwierig! Nicht ohne zusätzliche Hilfe aus dem Buch lösbar!!</text:p>
        </text:list-item>
      </text:list>
      <text:p text:style-name="Text_20_body">a)	&lt;m&gt; ~f(x)= - x + 2 &lt;/m&gt;
b)	
c)	
d)	</text:p>
      <text:list text:style-name="Numbering_20_1" text:continue-numbering="false">
        <text:list-item>
          <text:p text:style-name="LastListParagraph_Numbering_20_1_Content_First"> Zeigen Sie rechnerisch, dass die folgenden Funktionen keine Extrema besitzen.</text:p>
        </text:list-item>
      </text:list>
      <text:p text:style-name="Text_20_body">	a)	b) </text:p>
      <text:list text:style-name="Numbering_20_1" text:continue-numbering="false">
        <text:list-item>
          <text:p text:style-name="LastListParagraph_Numbering_20_1_Content_First"> Ermitteln Sie </text:p>
        </text:list-item>
      </text:list>
      <text:p text:style-name="Text_20_body">a) das Symmetrieverhalten, 
b) die Nullstellen, 
c) die Extrempunkte und 
d) Wende-/Sattelpunkte für den Funktionsgraphen der Funktion.
Hinweis: Nutzen Sie den Ihnen vorliegenden Kriterienkatalog.
e) Fertigen Sie eine Skizze des Graphen der Funktion f(x) an.</text:p>
      <text:list text:style-name="Numbering_20_1" text:continue-numbering="false">
        <text:list-item>
          <text:p text:style-name="LastListParagraph_Numbering_20_1_Content_First"> Untersuchen Sie rechnerisch den Punkt P(0 | 1), der auf dem Graphen der Funktion liegt, auf seine Eigenschaften (EP, HP, WP, SP).</text:p>
        </text:list-item>
      </text:list>
      <text:p text:style-name="Text_20_body">Hinweis: Verwenden Sie den Ihnen vorliegenden Kriterienkatalog.</text:p>
      <text:list text:style-name="Numbering_20_1" text:continue-numbering="false">
        <text:list-item>
          <text:p text:style-name="LastListParagraph_Numbering_20_1_Content_First"> Bestimmen Sie rechnerisch die beiden Schnittwinkel der Funktionmit der x-Achse. (schwer! Nicht prüfungs-/klausurrelevant)</text:p>
        </text:list-item>
      </text:list>
      <text:list text:style-name="Numbering_20_1" text:continue-numbering="false">
        <text:list-item>
          <text:p text:style-name="LastListParagraph_Numbering_20_1_Content_First"> Berechnen Sie die Schnittpunkte der Funktionenund.</text:p>
        </text:list-item>
      </text:list>
      <text:list text:style-name="Numbering_20_1" text:continue-numbering="false">
        <text:list-item>
          <text:p text:style-name="LastListParagraph_Numbering_20_1_Content_First"> Ermitteln Sie die Funktionsgleichung der ganzrationalen Funktion 3. Grades, die eine Nullstelle bei, eine Wendestelle bei, die y-Achse bei 4 in einem Maximum schneidet.</text:p>
        </text:list-item>
      </text:list>
      <text:list text:style-name="Numbering_20_1" text:continue-numbering="false">
        <text:list-item>
          <text:p text:style-name="LastListParagraph_Numbering_20_1_Content_First"> Der Graph der Funktion 4. Grades ist symmetrisch zu y-Achse und hat jeweils ein Extremum bei (0 | 2) und bei (1 | 0).</text:p>
        </text:list-item>
      </text:list>
      <text:h text:style-name="Heading_20_2" text:outline-level="2"><text:bookmark-start text:name="__RefHeading___begriffserklaerung_zum_mathematikbuch_pfeffer_auflage_7_3"/><text:bookmark-start text:name="begriffserklaerung_zum_mathematikbuch_pfeffer_auflage_7"/>Begriffserklärung zum Mathematikbuch Pfeffer Auflage 7:<text:bookmark-end text:name="__RefHeading___begriffserklaerung_zum_mathematikbuch_pfeffer_auflage_7_3"/><text:bookmark-end text:name="begriffserklaerung_zum_mathematikbuch_pfeffer_auflage_7"/></text:h>
      <text:p text:style-name="Text_20_body">Begriff aus Buch	→	Unsere Bedeutung
Flachpunkt	→	Sattelpunkt
Abszisse	→	x-Achse
Wendetangente	→	Tangente im Wendepunkt
Hinweise, welche Gleichungen aus den Eigenschaften erstellt werden können:
(nur zum Üben NICHT für die Formelsammlung):
Extremum in	→	
Wendepunkt in	→	und
Nullstelle bei	→	
Punktauf	→	
Wendetangentebei	→	und</text:p>
      <text:p text:style-name="Preformatted_20_Text"><text:tab/>( ist ein zuermittelnder Zahlenwer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vollst_kd</dc:title>
  </office:meta>
</office:document-meta>
</file>