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extremw:aufgaben"/><text:bookmark-start text:name="__RefHeading___extremwertaufgaben_1"/><text:bookmark-start text:name="extremwertaufgaben"/>Extremwertaufgaben<text:bookmark-end text:name="__RefHeading___extremwertaufgaben_1"/><text:bookmark-end text:name="extremwertaufgaben"/></text:h>
      <text:h text:style-name="Heading_20_2" text:outline-level="2"><text:bookmark-start text:name="__RefHeading___beispiel_dosenoptimierung_2"/><text:bookmark-start text:name="beispiel_dosenoptimierung"/>Beispiel Dosenoptimierung<text:bookmark-end text:name="__RefHeading___beispiel_dosenoptimierung_2"/><text:bookmark-end text:name="beispiel_dosenoptimierung"/></text:h>
      <text:p text:style-name="Text_20_body">Es soll Suppe mit dem Volumen V = 800 ml in einer Dose verpackt werden. Dabei soll der Blechverbrauch minimal werden. Bestimmen Sie das optimale Verhältnis zwischen Höhe  und Radius  der Dose.</text:p>
      <text:h text:style-name="Heading_20_3" text:outline-level="3"><text:bookmark-start text:name="__RefHeading___skizze_erstellen_3"/><text:bookmark-start text:name="skizze_erstellen"/>1. Skizze erstellen<text:bookmark-end text:name="__RefHeading___skizze_erstellen_3"/><text:bookmark-end text:name="skizze_erstellen"/></text:h>
      <text:p text:style-name="Text_20_body"><text:a xlink:type="simple" xlink:href="https://www.kopfload.de/lib/exe/fetch.php?media=lager:mathe:extremw:skizze_dose.pdf" text:style-name="Internet_20_link" text:visited-style-name="Visited_20_Internet_20_Link">skizze_dose.pdf</text:a></text:p>
      <text:h text:style-name="Heading_20_3" text:outline-level="3"><text:bookmark-start text:name="__RefHeading___aufstellen_der_hauptbedingung_zielfunktion_4"/><text:bookmark-start text:name="aufstellen_der_hauptbedingung_zielfunktion"/>2.  Aufstellen der Hauptbedingung/Zielfunktion<text:bookmark-end text:name="__RefHeading___aufstellen_der_hauptbedingung_zielfunktion_4"/><text:bookmark-end text:name="aufstellen_der_hauptbedingung_zielfunktion"/></text:h>
      <text:p text:style-name="Text_20_body">Welche Größe soll hier „optimiert“ werden? Die Oberfläche! Demnach ergibt sich die Hauptbedingung zu: </text:p>
      <text:h text:style-name="Heading_20_3" text:outline-level="3"><text:bookmark-start text:name="__RefHeading___aufstellen_der_nebenbedingung_randbedingung_5"/><text:bookmark-start text:name="aufstellen_der_nebenbedingung_randbedingung"/>3. Aufstellen der Nebenbedingung/Randbedingung<text:bookmark-end text:name="__RefHeading___aufstellen_der_nebenbedingung_randbedingung_5"/><text:bookmark-end text:name="aufstellen_der_nebenbedingung_randbedingung"/></text:h>
      <text:p text:style-name="Text_20_body">Welche weiteren Informationen enthält die Aufgabenstellung, um Unbekannte zu eliminieren? Das Volumen der Dose soll 800 ml betragen!</text:p>
      <text:p text:style-name="Text_20_body"> Nebenbedingung: </text:p>
      <text:h text:style-name="Heading_20_3" text:outline-level="3"><text:bookmark-start text:name="__RefHeading___hauptfunktion_zielfunktion_mittels_nebenbedingung_randbedingung_vereinfachen_6"/><text:bookmark-start text:name="hauptfunktion_zielfunktion_mittels_nebenbedingung_randbedingung_vereinfachen"/>4. Hauptfunktion/Zielfunktion mittels Nebenbedingung/Randbedingung vereinfachen<text:bookmark-end text:name="__RefHeading___hauptfunktion_zielfunktion_mittels_nebenbedingung_randbedingung_vereinfachen_6"/><text:bookmark-end text:name="hauptfunktion_zielfunktion_mittels_nebenbedingung_randbedingung_vereinfachen"/></text:h>
      <text:p text:style-name="Text_20_body">Einsetzen der Nebenbedingung in die Hauptbedingung führt zu:</text:p>
      <text:h text:style-name="Heading_20_3" text:outline-level="3"><text:bookmark-start text:name="__RefHeading___extremum_optimum_ermitteln_7"/><text:bookmark-start text:name="extremum_optimum_ermitteln"/>5. Extremum (Optimum) ermitteln<text:bookmark-end text:name="__RefHeading___extremum_optimum_ermitteln_7"/><text:bookmark-end text:name="extremum_optimum_ermitteln"/></text:h>
      <text:p text:style-name="Text_20_body">Notwendige Bedingung: </text:p>
      <text:p text:style-name="Text_20_body">Hinreichende Bedingung: </text:p>
      <text:p text:style-name="Text_20_body"> Es handelt sich um ein Minimum </text:p>
      <text:h text:style-name="Heading_20_3" text:outline-level="3"><text:bookmark-start text:name="__RefHeading___loesung_ermitteln_8"/><text:bookmark-start text:name="loesung_ermitteln"/>6. Lösung ermitteln<text:bookmark-end text:name="__RefHeading___loesung_ermitteln_8"/><text:bookmark-end text:name="loesung_ermitteln"/></text:h>
      <text:p text:style-name="Text_20_body">Durch einsetzen von  in die Nebenbedingung kann nun noch  bestimmt werden:</text:p>
      <text:p text:style-name="Text_20_body"><text:span text:style-name="Strong_20_Emphasis">Antwort</text:span>: Bei einem Radius von  und einer Höhe von  resultiert für eine Dose mit einem Volumen von 800 ml der minimale Materialverbrauch.</text:p>
      <text:h text:style-name="Heading_20_2" text:outline-level="2"><text:bookmark-start text:name="__RefHeading___kostenoptimierung_9"/><text:bookmark-start text:name="kostenoptimierung"/>Kostenoptimierung<text:bookmark-end text:name="__RefHeading___kostenoptimierung_9"/><text:bookmark-end text:name="kostenoptimierung"/></text:h>
      <text:p text:style-name="Text_20_body">Die Gewinnes eins Unternehmens sollen optimiert werden. 
Bei einer entsprechenden Analyse konnten die Kosten K als Funktion </text:p>
      <text:p text:style-name="Text_20_body">&lt;m&gt; K(x)= 0,04 x^3 - 0,64 x^2 + 3,6 x + 2 &lt;/m&gt;</text:p>
      <text:p text:style-name="Text_20_body">Das Unternehmen stellt große Mengen her, daher stellt x die Menge in 10.000 Stück dar und die 
Kosten K sind in 10.000 € dargestellt.</text:p>
      <text:p text:style-name="Text_20_body">Der Erlös <text:note text:id="ftn0" text:note-class="footnote"><text:note-citation text:label="1)">1)</text:note-citation><text:note-body><text:p text:style-name="Text_20_body">Umsatz oder auch Einnahmen; NICHT Gewinn</text:p></text:note-body></text:note> kann in Abhängigkeit der verkauften Waren x als Erlösfunktion E(x) dargestellt werden:</text:p>
      <text:p text:style-name="Text_20_body">&lt;m&gt; E(x)= - 0,16 x^2 + 2,76 x &lt;/m&gt;</text:p>
      <text:p text:style-name="Text_20_body">a) Wie viel Stück Ware sollten produziert werden, damit der Gewinn maximal wird?</text:p>
      <text:p text:style-name="Text_20_body">b) Wie groß ist der Gesamtgewinn?</text:p>
      <text:p text:style-name="Text_20_body">c) Wie groß ist der Erlös pro Stück?</text:p>
      <text:h text:style-name="Heading_20_1" text:outline-level="1"><text:bookmark-start text:name="__RefHeading___aufgaben_zu_extremwertaufgaben_aus_dem_buch_10"/><text:bookmark-start text:name="aufgaben_zu_extremwertaufgaben_aus_dem_buch"/>Aufgaben zu Extremwertaufgaben aus dem Buch<text:bookmark-end text:name="__RefHeading___aufgaben_zu_extremwertaufgaben_aus_dem_buch_10"/><text:bookmark-end text:name="aufgaben_zu_extremwertaufgaben_aus_dem_buch"/></text:h>
      <text:p text:style-name="Text_20_body">Die folgenden Aufgaben sind nach Themen sortiert und können im Buch „Mathematik Technik Fachhochschulreife“ Cornelsen Verlag 1. Auflage 2014 gefunden werde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hema </text:p>
          </table:table-cell>
          <table:table-cell office:value-type="string" table:style-name="tableheader">
            <text:p text:style-name="Table_20_Heading"> Seite </text:p>
          </table:table-cell>
          <table:table-cell office:value-type="string" table:style-name="tableheader">
            <text:p text:style-name="Table_20_Heading"> Aufgabe </text:p>
          </table:table-cell>
          <table:table-cell office:value-type="string" table:style-name="tableheader">
            <text:p text:style-name="Table_20_Heading"> Lösung </text:p>
          </table:table-cell>
        </table:table-row>
        <table:table-row>
          <table:table-cell office:value-type="string" table:style-name="tablecell">
            <text:p text:style-name="tablealignleft"> Extremwertberechung </text:p>
          </table:table-cell>
          <table:table-cell office:value-type="string" table:style-name="tablecell">
            <text:p text:style-name="tablealignleft"> 186f </text:p>
          </table:table-cell>
          <table:table-cell office:value-type="string" table:style-name="tablecell">
            <text:p text:style-name="tablealignleft"> Erkläru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remwertberechung Vorgehensweise </text:p>
          </table:table-cell>
          <table:table-cell office:value-type="string" table:style-name="tablecell">
            <text:p text:style-name="tablealignleft"> 189 </text:p>
          </table:table-cell>
          <table:table-cell office:value-type="string" table:style-name="tablecell">
            <text:p text:style-name="tablealignleft"> Erkläru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fgaben </text:p>
          </table:table-cell>
          <table:table-cell office:value-type="string" table:style-name="tablecell">
            <text:p text:style-name="tablealignleft"> 190 </text:p>
          </table:table-cell>
          <table:table-cell office:value-type="string" table:style-name="tablecell">
            <text:p text:style-name="tablealignleft"> A1, A2 </text:p>
          </table:table-cell>
          <table:table-cell office:value-type="string" table:style-name="tablecell">
            <text:p text:style-name="tablealignleft">siehe S. 423</text:p>
          </table:table-cell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A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A2 </text:p>
          </table:table-cell>
          <table:table-cell office:value-type="string" table:style-name="tablecell">
            <text:p text:style-name="tablealignleft">In der Aufgabenstellung muss es gleich<text:span text:style-name="Strong_20_Emphasis">schenkliges</text:span> Dreieck heißen! </text:p>
          </table:table-cell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A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A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A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A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3 </text:p>
          </table:table-cell>
          <table:table-cell office:value-type="string" table:style-name="tablecell">
            <text:p text:style-name="tablealignleft"> A12 </text:p>
          </table:table-cell>
          <table:table-cell office:value-type="string" table:style-name="tablecell">
            <text:p text:style-name="tablealignleft">a) ; b)  </text:p>
          </table:table-cell>
        </table:table-row>
        <table:table-row>
          <table:table-cell office:value-type="string" table:style-name="tablecell">
            <text:p text:style-name="tablealignleft"> Aufgabe </text:p>
          </table:table-cell>
          <table:table-cell office:value-type="string" table:style-name="tablecell">
            <text:p text:style-name="tablealignleft"> 193 </text:p>
          </table:table-cell>
          <table:table-cell office:value-type="string" table:style-name="tablecell">
            <text:p text:style-name="tablealignleft"> A13 </text:p>
          </table:table-cell>
          <table:table-cell office:value-type="string" table:style-name="tablecell">
            <text:p text:style-name="tablealignleft">a) ; b) ; …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13 </text:p>
          </table:table-cell>
          <table:table-cell office:value-type="string" table:style-name="tablecell">
            <text:p text:style-name="tablealignleft">c) max:   min: ; …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13 </text:p>
          </table:table-cell>
          <table:table-cell office:value-type="string" table:style-name="tablecell">
            <text:p text:style-name="tablealignleft">d) </text:p>
          </table:table-cell>
        </table:table-row>
      </table:table>
      <text:p text:style-name="Text_20_body">/* | Aufgaben | 192ff | A5 A6 A12 A13 u.a. | *</text:p>
      <text:h text:style-name="Heading_20_2" text:outline-level="2"><text:bookmark-start text:name="__RefHeading___weitere_extremwertaufgaben_11"/><text:bookmark-start text:name="weitere_extremwertaufgaben"/>Weitere Extremwertaufgaben<text:bookmark-end text:name="__RefHeading___weitere_extremwertaufgaben_11"/><text:bookmark-end text:name="weitere_extremwertaufgaben"/></text:h>
      <text:p text:style-name="Text_20_body">Weitere Aufgaben Pfeffer 7. Auflage S. 226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extremw:aufgaben</dc:title>
  </office:meta>
</office:document-meta>
</file>