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bd1ad85c0b10e438f72576fb82091b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ager:mathe:integral:konstante_c"/><text:bookmark-start text:name="__RefHeading___integralrechnung_-_integrationskonstante_c_bestimmen_1"/><text:bookmark-start text:name="integralrechnung_-_integrationskonstante_c_bestimmen"/>Integralrechnung - Integrationskonstante C bestimmen<text:bookmark-end text:name="__RefHeading___integralrechnung_-_integrationskonstante_c_bestimmen_1"/><text:bookmark-end text:name="integralrechnung_-_integrationskonstante_c_bestimmen"/></text:h>
      <text:h text:style-name="Heading_20_2" text:outline-level="2"><text:bookmark-start text:name="__RefHeading___erklaerung_des_problems_2"/><text:bookmark-start text:name="erklaerung_des_problems"/>Erklärung des Problems<text:bookmark-end text:name="__RefHeading___erklaerung_des_problems_2"/><text:bookmark-end text:name="erklaerung_des_problems"/></text:h>
      <text:p text:style-name="Text_20_body">Bei der Bestimmung der Stammfunktion erstehen unendlich viele Stammfunktionen, die durch eine Kons
<draw:frame draw:style-name="media" draw:name="0" text:anchor-type="as-char" draw:z-index="0" svg:width="10.583333333333cm" svg:height="12.548253676471cm"><draw:image xlink:href="Pictures/9bd1ad85c0b10e438f72576fb82091b8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lager:mathe:integral:konstante_c</dc:title>
  </office:meta>
</office:document-meta>
</file>