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e61d4cc79d653e056b5771cfb32640.png"/>
  <manifest:file-entry manifest:media-type="image/png" manifest:full-path="Pictures/846a1538fe7e68cc895e93bb018682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integral:unbest_integral"/><text:bookmark-start text:name="__RefHeading___unbestimmes_integral_stammfunktion_1"/><text:bookmark-start text:name="unbestimmes_integral_stammfunktion"/>Unbestimmes Integral, Stammfunktion<text:bookmark-end text:name="__RefHeading___unbestimmes_integral_stammfunktion_1"/><text:bookmark-end text:name="unbestimmes_integral_stammfunktion"/></text:h>
      <text:p text:style-name="Text_20_body">Ein unbestimmes Integral hat keine unmittelbaren Zahlenwert. Vielmehr gilt folgenden Zusammenhang:</text:p>
      <text:p text:style-name="Text_20_body"><draw:frame draw:style-name="mediacenter" draw:name="0" text:anchor-type="paragraph" draw:z-index="0" svg:width="5.2916666666667cm" svg:height="1.6738945578231cm"><draw:image xlink:href="Pictures/f5e61d4cc79d653e056b5771cfb32640.png" xlink:type="simple" xlink:show="embed" xlink:actuate="onLoad"/></draw:frame></text:p>
      <text:p text:style-name="Text_20_body">Und der umgekehrte Zusammenhang:</text:p>
      <text:p text:style-name="Text_20_body"><draw:frame draw:style-name="mediacenter" draw:name="1" text:anchor-type="paragraph" draw:z-index="1" svg:width="5.2916666666667cm" svg:height="0.99574372759857cm"><draw:image xlink:href="Pictures/846a1538fe7e68cc895e93bb01868230.png" xlink:type="simple" xlink:show="embed" xlink:actuate="onLoad"/></draw:frame></text:p>
      <text:p text:style-name="Horizontal_20_Line"/>
      <text:p text:style-name="Text_20_body">⇒ <text:span text:style-name="Strong_20_Emphasis">Weitere Informationen</text:span> zum oben beschriebenen Thema finden Sie unter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uch </text:p>
          </table:table-cell>
          <table:table-cell office:value-type="string" table:style-name="tableheader">
            <text:p text:style-name="Table_20_Heading"> Verlag </text:p>
          </table:table-cell>
          <table:table-cell office:value-type="string" table:style-name="tableheader">
            <text:p text:style-name="Table_20_Heading"> Auflage </text:p>
          </table:table-cell>
          <table:table-cell office:value-type="string" table:style-name="tableheader">
            <text:p text:style-name="Table_20_Heading"> Druck </text:p>
          </table:table-cell>
          <table:table-cell office:value-type="string" table:style-name="tableheader">
            <text:p text:style-name="Table_20_Heading"> Seiten </text:p>
          </table:table-cell>
        </table:table-row>
        <table:table-row>
          <table:table-cell office:value-type="string" table:style-name="tablecell">
            <text:p text:style-name="tablealignleft"> Mathematik Technik Fachhochschulreife </text:p>
          </table:table-cell>
          <table:table-cell office:value-type="string" table:style-name="tablecell">
            <text:p text:style-name="tablealignleft"> Cornelsen </text:p>
          </table:table-cell>
          <table:table-cell office:value-type="string" table:style-name="tablecell">
            <text:p text:style-name="tablealignleft"> 1. Auflage </text:p>
          </table:table-cell>
          <table:table-cell office:value-type="string" table:style-name="tablecell">
            <text:p text:style-name="tablealignleft"> <text:span text:style-name="Strong_20_Emphasis">1. Druck 2014</text:span> </text:p>
          </table:table-cell>
          <table:table-cell office:value-type="string" table:style-name="tablecell">
            <text:p text:style-name="tablealignleft"> 209-211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integral:unbest_integral</dc:title>
  </office:meta>
</office:document-meta>
</file>