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start:binom_koeff"/><text:bookmark-start text:name="__RefHeading___binomialkoeffizient_1"/><text:bookmark-start text:name="binomialkoeffizient"/>Binomialkoeffizient<text:bookmark-end text:name="__RefHeading___binomialkoeffizient_1"/><text:bookmark-end text:name="binomialkoeffizient"/></text:h>
      <text:p text:style-name="Text_20_body">Mit den Binomialkoeffizienten lassen sich die einzelnen Koeffizienten in dem folgenden Ausdruck ermitteln:</text:p>
      <text:p text:style-name="Text_20_body">&lt;m&gt; (a + b)^n  mit  n in N &lt;/m&gt;</text:p>
      <text:p text:style-name="Text_20_body">Der k-te Koeffizient (k=0 bis n ) wird wie folgt ermittelt:</text:p>
      <text:p text:style-name="Text_20_body">&lt;m&gt; (n over k) = {n!} / {(n-k)!~~ k!} &lt;/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binom_koeff</dc:title>
  </office:meta>
</office:document-meta>
</file>