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677aff2b89796f4a52ffbe37395a3b.png"/>
  <manifest:file-entry manifest:media-type="image/png" manifest:full-path="Pictures/e4af5b1226b4deefca6f41a66987e9f5.png"/>
  <manifest:file-entry manifest:media-type="image/png" manifest:full-path="Pictures/197dd67e47594224396d72c1a9a699b6.png"/>
  <manifest:file-entry manifest:media-type="image/png" manifest:full-path="Pictures/03b6135351fec2045eb0fe18c5efda05.png"/>
  <manifest:file-entry manifest:media-type="image/png" manifest:full-path="Pictures/b941fb763a52863390642b811e38b8ab.png"/>
  <manifest:file-entry manifest:media-type="image/png" manifest:full-path="Pictures/ce719627a766fa7ec4b73beb89b4ba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ager:oeff_netze:firewall_labor"/><text:bookmark-start text:name="__RefHeading___labor-uebung_zu_firewall_1"/><text:bookmark-start text:name="labor-uebung_zu_firewall"/>Labor-Übung zu Firewall<text:bookmark-end text:name="__RefHeading___labor-uebung_zu_firewall_1"/><text:bookmark-end text:name="labor-uebung_zu_firewall"/></text:h>
      <text:p text:style-name="Text_20_body">Die Labor-Übung basiert auf der Linux-Firewall <text:note text:id="ftn0" text:note-class="footnote"><text:note-citation text:label="1)">1)</text:note-citation><text:note-body><text:p text:style-name="Text_20_body">Netfilter</text:p></text:note-body></text:note> <text:span text:style-name="Source_20_Text">iptables</text:span>.</text:p>
      <text:p text:style-name="Text_20_body"><text:a xlink:type="simple" xlink:href="https://www.kopfload.de/lib/exe/fetch.php?media=lager:oeff_netze:h5-07_firewall_uebung_dmz_arbeitsblatt_13-04-17.pdf" text:style-name="Internet_20_link" text:visited-style-name="Visited_20_Internet_20_Link"> Aufgabenblatt mit DMZ</text:a></text:p>
      <text:p text:style-name="Text_20_body"><text:span text:style-name="Strong_20_Emphasis">HINWEIS:</text:span> Wenn mit virtuellen Maschinen gearbeitet wird, dann sind die <text:span text:style-name="Strong_20_Emphasis"><text:a xlink:type="simple" xlink:href="https://www.kopfload.de/doku.php?id=network:labornutzung#arbeiten_mit_virtuellen_maschinen_vm" text:style-name="Internet_20_link" text:visited-style-name="Visited_20_Internet_20_Link"> notwendigen Anpassungen</text:a></text:span> auf jeden Fall zu berücksichtigen. Ansonsten wird die Anwendung u.U. nicht funktionieren.</text:p>
      <text:h text:style-name="Heading_20_1" text:outline-level="1"><text:bookmark-start text:name="__RefHeading___einfuehrung_in_firewall-regeln_2"/><text:bookmark-start text:name="einfuehrung_in_firewall-regeln"/>Einführung in Firewall-Regeln<text:bookmark-end text:name="__RefHeading___einfuehrung_in_firewall-regeln_2"/><text:bookmark-end text:name="einfuehrung_in_firewall-regeln"/></text:h>
      <text:p text:style-name="Text_20_body">Bei einer Firewall ist die Reihenfolge der Regeln eines Regelwerks von wichtiger Bedeutung. Besonders
dann, wenn das Regelwerk der Firewall aus sehr vielen Regeln besteht.
AUFGABEN:
1. Überlegen Sie sich warum die Reihenfolge der Regeln wichtig ist. Was kann passieren, wenn die Reihenfolge falsch ist?<text:line-break/>
2. Denken Sie sich ein Beispiel aus in dem die Problematik deutlich wird. Notieren Sie Ihr Beispiel in einer sinnvollen Syntax.<text:line-break/>
3. Ihnen liegt ein Regelsatz vor. Bringen Sie die nachfolgenden Regeln in eine sinnvolle Reihenfolge.</text:p>
      <text:p text:style-name="Text_20_body">Regelsyntax:</text:p>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Nr </text:p>
          </table:table-cell>
          <table:table-cell office:value-type="string" table:style-name="tableheader">
            <text:p text:style-name="Table_20_Heading"> Chain </text:p>
          </table:table-cell>
          <table:table-cell office:value-type="string" table:style-name="tableheader">
            <text:p text:style-name="Table_20_Heading"> Source IP </text:p>
          </table:table-cell>
          <table:table-cell office:value-type="string" table:style-name="tableheader">
            <text:p text:style-name="Table_20_Heading"> Dest IP </text:p>
          </table:table-cell>
          <table:table-cell office:value-type="string" table:style-name="tableheader">
            <text:p text:style-name="Table_20_Heading"> Protocol Source </text:p>
          </table:table-cell>
          <table:table-cell office:value-type="string" table:style-name="tableheader">
            <text:p text:style-name="Table_20_Heading"> Dest Port </text:p>
          </table:table-cell>
          <table:table-cell office:value-type="string" table:style-name="tableheader">
            <text:p text:style-name="Table_20_Heading"> Action  </text:p>
          </table:table-cell>
          <table:table-cell office:value-type="string" table:style-name="tableheader">
            <text:p text:style-name="Table_20_Heading"> Port </text:p>
          </table:table-cell>
        </table:table-row>
        <table:table-row>
          <table:table-cell office:value-type="string" table:style-name="tablecell"/>
          <table:table-cell office:value-type="string" table:style-name="tablecell">
            <text:p text:style-name="tablealignleft"> FORWARD </text:p>
          </table:table-cell>
          <table:table-cell office:value-type="string" table:style-name="tablecell">
            <text:p text:style-name="tablealignleft"> any </text:p>
          </table:table-cell>
          <table:table-cell office:value-type="string" table:style-name="tablecell">
            <text:p text:style-name="tablealignleft"> any </text:p>
          </table:table-cell>
          <table:table-cell office:value-type="string" table:style-name="tablecell">
            <text:p text:style-name="tablealignleft"> any </text:p>
          </table:table-cell>
          <table:table-cell office:value-type="string" table:style-name="tablecell">
            <text:p text:style-name="tablealignleft"> any </text:p>
          </table:table-cell>
          <table:table-cell office:value-type="string" table:style-name="tablecell">
            <text:p text:style-name="tablealignleft"> any </text:p>
          </table:table-cell>
          <table:table-cell office:value-type="string" table:style-name="tablecell">
            <text:p text:style-name="tablealignleft"> DROP </text:p>
          </table:table-cell>
        </table:table-row>
        <table:table-row>
          <table:table-cell office:value-type="string" table:style-name="tablecell"/>
          <table:table-cell office:value-type="string" table:style-name="tablecell">
            <text:p text:style-name="tablealignleft"> FORWARD </text:p>
          </table:table-cell>
          <table:table-cell office:value-type="string" table:style-name="tablecell">
            <text:p text:style-name="tablealignleft"> any </text:p>
          </table:table-cell>
          <table:table-cell office:value-type="string" table:style-name="tablecell">
            <text:p text:style-name="tablealignleft"> any </text:p>
          </table:table-cell>
          <table:table-cell office:value-type="string" table:style-name="tablecell">
            <text:p text:style-name="tablealignleft"> tcp </text:p>
          </table:table-cell>
          <table:table-cell office:value-type="string" table:style-name="tablecell">
            <text:p text:style-name="tablealignleft"> any </text:p>
          </table:table-cell>
          <table:table-cell office:value-type="string" table:style-name="tablecell">
            <text:p text:style-name="tablealignleft"> 21 </text:p>
          </table:table-cell>
          <table:table-cell office:value-type="string" table:style-name="tablecell">
            <text:p text:style-name="tablealignleft"> DROP </text:p>
          </table:table-cell>
        </table:table-row>
        <table:table-row>
          <table:table-cell office:value-type="string" table:style-name="tablecell"/>
          <table:table-cell office:value-type="string" table:style-name="tablecell">
            <text:p text:style-name="tablealignleft"> FORWARD </text:p>
          </table:table-cell>
          <table:table-cell office:value-type="string" table:style-name="tablecell">
            <text:p text:style-name="tablealignleft"> 172.17.64.5 </text:p>
          </table:table-cell>
          <table:table-cell office:value-type="string" table:style-name="tablecell">
            <text:p text:style-name="tablealignleft"> ftp-server </text:p>
          </table:table-cell>
          <table:table-cell office:value-type="string" table:style-name="tablecell">
            <text:p text:style-name="tablealignleft"> tcp </text:p>
          </table:table-cell>
          <table:table-cell office:value-type="string" table:style-name="tablecell">
            <text:p text:style-name="tablealignleft"> any </text:p>
          </table:table-cell>
          <table:table-cell office:value-type="string" table:style-name="tablecell">
            <text:p text:style-name="tablealignleft"> 21 </text:p>
          </table:table-cell>
          <table:table-cell office:value-type="string" table:style-name="tablecell">
            <text:p text:style-name="tablealignleft"> ALLOW </text:p>
          </table:table-cell>
        </table:table-row>
        <table:table-row>
          <table:table-cell office:value-type="string" table:style-name="tablecell"/>
          <table:table-cell office:value-type="string" table:style-name="tablecell">
            <text:p text:style-name="tablealignleft"> FORWARD </text:p>
          </table:table-cell>
          <table:table-cell office:value-type="string" table:style-name="tablecell">
            <text:p text:style-name="tablealignleft"> any </text:p>
          </table:table-cell>
          <table:table-cell office:value-type="string" table:style-name="tablecell">
            <text:p text:style-name="tablealignleft"> any </text:p>
          </table:table-cell>
          <table:table-cell office:value-type="string" table:style-name="tablecell">
            <text:p text:style-name="tablealignleft"> tcp </text:p>
          </table:table-cell>
          <table:table-cell office:value-type="string" table:style-name="tablecell">
            <text:p text:style-name="tablealignleft"> any </text:p>
          </table:table-cell>
          <table:table-cell office:value-type="string" table:style-name="tablecell">
            <text:p text:style-name="tablealignleft"> 80 </text:p>
          </table:table-cell>
          <table:table-cell office:value-type="string" table:style-name="tablecell">
            <text:p text:style-name="tablealignleft"> ALLOW </text:p>
          </table:table-cell>
        </table:table-row>
        <table:table-row>
          <table:table-cell office:value-type="string" table:style-name="tablecell"/>
          <table:table-cell office:value-type="string" table:style-name="tablecell">
            <text:p text:style-name="tablealignleft"> FORWARD </text:p>
          </table:table-cell>
          <table:table-cell office:value-type="string" table:style-name="tablecell">
            <text:p text:style-name="tablealignleft"> 192.168.200.2 </text:p>
          </table:table-cell>
          <table:table-cell office:value-type="string" table:style-name="tablecell">
            <text:p text:style-name="tablealignleft"> ftp-server </text:p>
          </table:table-cell>
          <table:table-cell office:value-type="string" table:style-name="tablecell">
            <text:p text:style-name="tablealignleft"> tcp </text:p>
          </table:table-cell>
          <table:table-cell office:value-type="string" table:style-name="tablecell">
            <text:p text:style-name="tablealignleft"> any </text:p>
          </table:table-cell>
          <table:table-cell office:value-type="string" table:style-name="tablecell">
            <text:p text:style-name="tablealignleft"> 80 </text:p>
          </table:table-cell>
          <table:table-cell office:value-type="string" table:style-name="tablecell">
            <text:p text:style-name="tablealignleft"> DROP </text:p>
          </table:table-cell>
        </table:table-row>
        <table:table-row>
          <table:table-cell office:value-type="string" table:style-name="tablecell"/>
          <table:table-cell office:value-type="string" table:style-name="tablecell">
            <text:p text:style-name="tablealignleft"> OUTPUT </text:p>
          </table:table-cell>
          <table:table-cell office:value-type="string" table:style-name="tablecell">
            <text:p text:style-name="tablealignleft"> any </text:p>
          </table:table-cell>
          <table:table-cell office:value-type="string" table:style-name="tablecell">
            <text:p text:style-name="tablealignleft"> local-lan </text:p>
          </table:table-cell>
          <table:table-cell office:value-type="string" table:style-name="tablecell">
            <text:p text:style-name="tablealignleft"> any </text:p>
          </table:table-cell>
          <table:table-cell office:value-type="string" table:style-name="tablecell">
            <text:p text:style-name="tablealignleft"> any </text:p>
          </table:table-cell>
          <table:table-cell office:value-type="string" table:style-name="tablecell">
            <text:p text:style-name="tablealignleft"> any </text:p>
          </table:table-cell>
          <table:table-cell office:value-type="string" table:style-name="tablecell">
            <text:p text:style-name="tablealignleft"> DROP </text:p>
          </table:table-cell>
        </table:table-row>
        <table:table-row>
          <table:table-cell office:value-type="string" table:style-name="tablecell"/>
          <table:table-cell office:value-type="string" table:style-name="tablecell">
            <text:p text:style-name="tablealignleft"> INPUT </text:p>
          </table:table-cell>
          <table:table-cell office:value-type="string" table:style-name="tablecell">
            <text:p text:style-name="tablealignleft"> 192.168.0.15 </text:p>
          </table:table-cell>
          <table:table-cell office:value-type="string" table:style-name="tablecell">
            <text:p text:style-name="tablealignleft"> 192.168.0.1 </text:p>
          </table:table-cell>
          <table:table-cell office:value-type="string" table:style-name="tablecell">
            <text:p text:style-name="tablealignleft"> any </text:p>
          </table:table-cell>
          <table:table-cell office:value-type="string" table:style-name="tablecell">
            <text:p text:style-name="tablealignleft"> any </text:p>
          </table:table-cell>
          <table:table-cell office:value-type="string" table:style-name="tablecell">
            <text:p text:style-name="tablealignleft"> any </text:p>
          </table:table-cell>
          <table:table-cell office:value-type="string" table:style-name="tablecell">
            <text:p text:style-name="tablealignleft"> ALLOW </text:p>
          </table:table-cell>
        </table:table-row>
        <table:table-row>
          <table:table-cell office:value-type="string" table:style-name="tablecell"/>
          <table:table-cell office:value-type="string" table:style-name="tablecell">
            <text:p text:style-name="tablealignleft"> INPUT </text:p>
          </table:table-cell>
          <table:table-cell office:value-type="string" table:style-name="tablecell">
            <text:p text:style-name="tablealignleft"> any </text:p>
          </table:table-cell>
          <table:table-cell office:value-type="string" table:style-name="tablecell">
            <text:p text:style-name="tablealignleft"> 192.168.0.1 </text:p>
          </table:table-cell>
          <table:table-cell office:value-type="string" table:style-name="tablecell">
            <text:p text:style-name="tablealignleft"> tcp </text:p>
          </table:table-cell>
          <table:table-cell office:value-type="string" table:style-name="tablecell">
            <text:p text:style-name="tablealignleft"> any </text:p>
          </table:table-cell>
          <table:table-cell office:value-type="string" table:style-name="tablecell">
            <text:p text:style-name="tablealignleft"> 80 </text:p>
          </table:table-cell>
          <table:table-cell office:value-type="string" table:style-name="tablecell">
            <text:p text:style-name="tablealignleft"> DROP </text:p>
          </table:table-cell>
        </table:table-row>
      </table:table>
      <text:p text:style-name="Text_20_body">HINWEIS: <text:span text:style-name="Source_20_Text">ftp-server</text:span> steht für eine IP-Adresse und <text:span text:style-name="Source_20_Text">local-lan</text:span> für eine Netzadresse. Die Chains werden
im Kapitel Grundlagen <text:span text:style-name="Source_20_Text">iptables</text:span> erklärt.</text:p>
      <text:p text:style-name="Text_20_body">4. Erstellen Sie ein Struktogramm für eine Firewall mit folgendem Regelsatz:<text:line-break/></text:p>
      <text:list text:style-name="Numbering_20_1" text:continue-numbering="false">
        <text:list-item>
          <text:p text:style-name="Numbering_20_1_Content_First"> Blocke alle eingehenden Verbindungen der IP-Adresse <text:span text:style-name="Source_20_Text">172.16.43.12</text:span></text:p>
        </text:list-item>
        <text:list-item>
          <text:p text:style-name="Numbering_20_1_Content"> Erlaube alle Verbindungen der IP-Adresse <text:span text:style-name="Source_20_Text">10.3.14.2</text:span></text:p>
        </text:list-item>
        <text:list-item>
          <text:p text:style-name="Numbering_20_1_Content"> Blocke alle ftp-Verbindungen. (<text:span text:style-name="Source_20_Text">ftp</text:span> verwendet Port <text:span text:style-name="Source_20_Text">21</text:span>)</text:p>
        </text:list-item>
        <text:list-item>
          <text:p text:style-name="Numbering_20_1_Content"> Erlaube alle <text:span text:style-name="Source_20_Text">http</text:span>-Verbindungen. (<text:span text:style-name="Source_20_Text">http</text:span> verwendet Port <text:span text:style-name="Source_20_Text">80</text:span>)</text:p>
        </text:list-item>
        <text:list-item>
          <text:p text:style-name="Numbering_20_1_Content_Last"> <text:span text:style-name="Source_20_Text">CATCH ALL</text:span>: Verwerfe das Paket.</text:p>
        </text:list-item>
      </text:list>
      <text:h text:style-name="Heading_20_2" text:outline-level="2"><text:bookmark-start text:name="__RefHeading___grundlagen_iptables_3"/><text:bookmark-start text:name="grundlagen_iptables"/>Grundlagen iptables<text:bookmark-end text:name="__RefHeading___grundlagen_iptables_3"/><text:bookmark-end text:name="grundlagen_iptables"/></text:h>
      <text:p text:style-name="Text_20_body">In der folgenden Übung sollen Sie mit dem Programm <text:span text:style-name="Source_20_Text">iptables</text:span> verschiedene Regeln für eine lokale IP Firewall erstellen und testen. Das Programm <text:span text:style-name="Source_20_Text">iptables</text:span> ist ein Programm zum Festlegen von Regeln für die Firewall <text:span text:style-name="Source_20_Text">Netfilter</text:span>. Die in dieser Übung benutzen Regeln dienen dazu einen lokalen Rechner vor unerwünschtem Zugriff über das Netzwerk zu schützen.</text:p>
      <text:p text:style-name="Text_20_body"><draw:frame draw:style-name="media" draw:name=" Funktionsdiagramm von ''iptables'' im Linux-Rechner Legend" text:anchor-type="as-char" draw:z-index="0" svg:width="17.171458333333cm" style:rel-width="100%"><draw:text-box><text:p text:style-name="legendcenter"><draw:frame draw:style-name="media" draw:name=" Funktionsdiagramm von ''iptables'' im Linux-Rechner" text:anchor-type="as-char" draw:z-index="0" svg:width="17.171458333333cm" style:rel-width="100%" svg:height="7.9639583333333cm" style:rel-height="scale"><draw:image xlink:href="Pictures/4b677aff2b89796f4a52ffbe37395a3b.png" xlink:type="simple" xlink:show="embed" xlink:actuate="onLoad"/></draw:frame> Funktionsdiagramm von ''iptables'' im Linux-Rechner</text:p></draw:text-box></draw:frame></text:p>
      <text:p text:style-name="Text_20_body">Das Programm iptables kennt zunächst drei sogenannte Chains<text:note text:id="ftn1" text:note-class="footnote"><text:note-citation text:label="2)">2)</text:note-citation><text:note-body><text:p text:style-name="Text_20_body">chain: Kette; hier als Kette von Firewall-Regeln gemeint.</text:p></text:note-body></text:note></text:p>
      <text:list text:style-name="List_20_1" text:continue-numbering="false">
        <text:list-item>
          <text:p text:style-name="List_20_1_Content_First"> INPUT  → Ziel ist der eigene PC  → Destination-IP eine eigene Adresse</text:p>
        </text:list-item>
        <text:list-item>
          <text:p text:style-name="List_20_1_Content"> OUTPUT  → Absender ist eine eigene PC  → Source-IP eine eigene Adresse</text:p>
        </text:list-item>
        <text:list-item>
          <text:p text:style-name="List_20_1_Content_Last"> FORWARD  →  Ziel/Absender ist ein fremder PC  → IPs sind fremde Adressen</text:p>
        </text:list-item>
      </text:list>
      <text:p text:style-name="Text_20_body">Die Regeln pro <text:span text:style-name="Source_20_Text">Chain</text:span> werden nacheinander von oben nach unten mit den entsprechenden Feldern der
Paketheader verglichen. Die erste zutreffende Regel bestimmt dann die weiteren Aktionen. Dies können
entweder vordefinierte Aktionen wie z.B. <text:span text:style-name="Source_20_Text">DROP</text:span> oder <text:span text:style-name="Source_20_Text">ALLOW</text:span> sein, oder es kann zu einer weiteren
Überprüfung in eine selbstdefinierte Chain gesprungen werden. Falls keine Regel zutrifft, wird das Paket
gemäß der <text:span text:style-name="Source_20_Text">Default-Policy</text:span> behandelt. Als <text:span text:style-name="Source_20_Text">Default-Policy</text:span> wird üblicherweise eine Aktion wie <text:span text:style-name="Source_20_Text">DROP</text:span> oder
<text:span text:style-name="Source_20_Text">ACCEPT</text:span> konfiguriert.</text:p>
      <text:p text:style-name="Text_20_body">Im Default-Zustand nach dem Booten des Rechners sind alle Filterregeln gelöscht und die Default-
Policy der Filter lässt alle Pakete passieren. Das Listing der Regeln sieht wie folgt aus:</text:p>
      <text:p text:style-name="Preformatted_20_Text">sudo iptables -L<text:line-break/>Chain INPUT (policy ACCEPT)<text:line-break/>Chain FORWARD (policy ACCEPT)<text:line-break/>Chain OUTPUT (policy ACCEPT)</text:p>
      <text:h text:style-name="Heading_20_2" text:outline-level="2"><text:bookmark-start text:name="__RefHeading___beispiel_zur_syntax_von_iptables_4"/><text:bookmark-start text:name="beispiel_zur_syntax_von_iptables"/>Beispiel zur Syntax von iptables<text:bookmark-end text:name="__RefHeading___beispiel_zur_syntax_von_iptables_4"/><text:bookmark-end text:name="beispiel_zur_syntax_von_iptables"/></text:h>
      <text:p text:style-name="Text_20_body"><text:span text:style-name="Strong_20_Emphasis">HINWEIS</text:span>: Der <text:span text:style-name="Source_20_Text">iptables</text:span>-Befehl greift in die Netzinfrastruktur ein, daher sind hierzu administrative Rechte notwendig. Vergessen Sie also nicht <text:span text:style-name="Source_20_Text">sudo</text:span> dem <text:span text:style-name="Source_20_Text">iptables</text:span>-Befehl voranzustellen oder dauerhaft mit <text:span text:style-name="Source_20_Text">sudo -s</text:span> in den <text:span text:style-name="Source_20_Text">root</text:span>-Modus gewechselt werden!</text:p>
      <text:p text:style-name="Text_20_body">Listing der aktuell eingestellten Regeln:</text:p>
      <text:p text:style-name="Preformatted_20_Text">iptables -L</text:p>
      <text:p text:style-name="Text_20_body">Einstellung der <text:span text:style-name="Source_20_Text">Default-Policy</text:span> der Output-Chain:</text:p>
      <text:p text:style-name="Preformatted_20_Text">iptables -P OUTPUT ACCEPT</text:p>
      <text:p text:style-name="Text_20_body">Löschen aller Regeln (löscht nicht die Default-Policies):</text:p>
      <text:p text:style-name="Preformatted_20_Text">iptables -F</text:p>
      <text:p text:style-name="Text_20_body">Alle Pakete von 1.1.1.1 nach 2.2.2.2 sollen in der input-Chain abgeblockt werden:</text:p>
      <text:p text:style-name="Preformatted_20_Text">iptables -A INPUT -s 1.1.1.1 -d 2.2.2.2 -j DROP</text:p>
      <text:p text:style-name="Text_20_body">Alle UDP-Pakete sollen in der <text:span text:style-name="Source_20_Text">input-Chain</text:span> abgeblockt werden und es soll ein ICMPUnreachable
zurückgesendet werden:</text:p>
      <text:p text:style-name="Preformatted_20_Text">iptables -A INPUT -p udp -j REJECT</text:p>
      <text:p text:style-name="Text_20_body">Alle TCP-Pakete von Port 116 sollen in der output-Chain durchgelassen werden:</text:p>
      <text:p text:style-name="Preformatted_20_Text">iptables -A OUTPUT -p tcp --sport 116 -j ACCEPT</text:p>
      <text:p text:style-name="Text_20_body">Das <text:span text:style-name="Source_20_Text">–j</text:span> steht für „jump“. Hier kann zu weiteren selbstdefinierten Chains gesprungen werden oder explizit
die Aktion angegeben werden.
Erstellt eine neue Chain:</text:p>
      <text:p text:style-name="Preformatted_20_Text">iptables –N NamederneuenChain</text:p>
      <text:p text:style-name="Text_20_body">In der Datei <text:span text:style-name="Source_20_Text">/etc/services</text:span> ist festgehalten, auf welchen Ports Standard gemäß ein Dienst angeboten
wird. In der Übung z.B. der Port <text:span text:style-name="Source_20_Text">80</text:span> (<text:span text:style-name="Source_20_Text">http</text:span>) benötigt.</text:p>
      <text:h text:style-name="Heading_20_2" text:outline-level="2"><text:bookmark-start text:name="__RefHeading___notwendige_vorarbeiten_5"/><text:bookmark-start text:name="notwendige_vorarbeiten"/>Notwendige Vorarbeiten<text:bookmark-end text:name="__RefHeading___notwendige_vorarbeiten_5"/><text:bookmark-end text:name="notwendige_vorarbeiten"/></text:h>
      <text:p text:style-name="Text_20_body">Die folgende Abbildung zeigt eine beispielhafte Vernetzung beim Einsatz einer VM-Firewall.</text:p>
      <text:p text:style-name="Text_20_body"><draw:frame draw:style-name="media" draw:name="Vernetzung Legend" text:anchor-type="as-char" draw:z-index="0" svg:width="16.801041666667cm"><draw:text-box><text:p text:style-name="legendcenter"><draw:frame draw:style-name="media" draw:name="Vernetzung" text:anchor-type="as-char" draw:z-index="1" svg:width="16.801041666667cm" svg:height="7.2760416666667cm"><draw:image xlink:href="Pictures/e4af5b1226b4deefca6f41a66987e9f5.png" xlink:type="simple" xlink:show="embed" xlink:actuate="onLoad"/></draw:frame>Vernetzung</text:p></draw:text-box></draw:frame></text:p>
      <text:p text:style-name="Text_20_body">Für die Firewall-PCs
Die Firewall fungiert hier in einigen Fällen zusätzlich als Router. Aus diesem Grund muss in der VM das
Forwarding4 aktiviert werden:</text:p>
      <text:p text:style-name="Preformatted_20_Text">sudo sysctl net.ipv4.ip_forward=1</text:p>
      <text:p text:style-name="Text_20_body">Weiterhin muss die Zuordnung der Schnittstellen<text:note text:id="ftn2" text:note-class="footnote"><text:note-citation text:label="3)">3)</text:note-citation><text:note-body><text:p text:style-name="Text_20_body">virtuelle „Verkabelung“ zwischen Host-PC und Guest-VM s. Abbildung Vernetzung</text:p></text:note-body></text:note> anhand der MAC-Adressen überprüft werden. Diese
Zuordnung ist zunächst zufällig und kann ebenfalls im Netzwerk-Dialog vorgenommen werden. Hier
werden auch die VM-Schnittstellen per <text:span text:style-name="Strong_20_Emphasis">Netzwerkbrücke</text:span> eingerichtet.
Das <text:span text:style-name="Source_20_Text">sudo</text:span>-Passwort lautet: <text:span text:style-name="Source_20_Text">ubuntu.12</text:span>(<text:span text:style-name="Strong_20_Emphasis">TIP</text:span>: Mit <text:span text:style-name="Source_20_Text">sudo -s</text:span> kann man dauerhaft auf root wechseln.)
Alle Einstellungen lassen sich mittels <text:span text:style-name="Source_20_Text">ifconfig</text:span> und <text:span text:style-name="Source_20_Text">route -n</text:span> über eine Konsole überprüfen.</text:p>
      <text:h text:style-name="Heading_20_2" text:outline-level="2"><text:bookmark-start text:name="__RefHeading___dokumentation_zu_iptables_6"/><text:bookmark-start text:name="dokumentation_zu_iptables"/>Dokumentation zu iptables<text:bookmark-end text:name="__RefHeading___dokumentation_zu_iptables_6"/><text:bookmark-end text:name="dokumentation_zu_iptables"/></text:h>
      <text:p text:style-name="Text_20_body">Der Linux-Kernel der Distribution Ubuntu unterstützt standardmäßig <text:span text:style-name="Source_20_Text">Netfilter</text:span>. Diese Filter werden mit
dem Tool <text:span text:style-name="Source_20_Text">iptables</text:span> eingerichtet. Zu <text:span text:style-name="Source_20_Text">iptables</text:span> gibt es ein Linux-HOWTO, in dem verschiedene
Konfigurationen beschrieben sind. Diese Anleitung liegt im HTML-Format vor. Sie finden im Verzeichnis
<text:span text:style-name="Source_20_Text">/usr/share/doc/iptables/html</text:span>. Besonders wichtig ist hier die Seite 7 – <text:span text:style-name="Source_20_Text">using iptables (packet-
filtering-HOWTO-7.html</text:span>).</text:p>
      <text:p text:style-name="Text_20_body">Zum Öffnen der Seite können Sie den installierten Browser verwenden. Die vielfältigen Optionen und
Parameter sind in der Manual-Page von <text:span text:style-name="Source_20_Text">iptables</text:span> erläutert (<text:span text:style-name="Source_20_Text">man iptables</text:span>).</text:p>
      <text:p text:style-name="Text_20_body"><text:span text:style-name="Strong_20_Emphasis">Für alle weiteren Aufgaben</text:span>: Schreiben Sie zu den Aufgaben mit, welchen Befehl Sie eingegeben
haben, was der Befehl bewirken sollte, was der Befehl im Endeffekt bewirkt hat und wie Sie das Resultat
getestet haben! Halten Sie Ihre Firewall-Regeln in Form eines einfachen Shell-Scripts fest.</text:p>
      <text:p text:style-name="Text_20_body">Wie Sie ein solches Script erstellen, ist <text:a xlink:type="simple" xlink:href="https://www.kopfload.de/doku.php?id=network:linux_cmds#kurzeinfuehrung_in_skripting" text:style-name="Internet_20_link" text:visited-style-name="Visited_20_Internet_20_Link"> HIER</text:a> erläutert.</text:p>
      <text:h text:style-name="Heading_20_2" text:outline-level="2"><text:bookmark-start text:name="__RefHeading___aufgaben_7"/><text:bookmark-start text:name="aufgaben"/>Aufgaben<text:bookmark-end text:name="__RefHeading___aufgaben_7"/><text:bookmark-end text:name="aufgaben"/></text:h>
      <text:h text:style-name="Heading_20_3" text:outline-level="3"><text:bookmark-start text:name="__RefHeading___aufgabe_0testen_der_netzwerkverbindung_8"/><text:bookmark-start text:name="aufgabe_0testen_der_netzwerkverbindung"/>Aufgabe 0: Testen der Netzwerkverbindung<text:bookmark-end text:name="__RefHeading___aufgabe_0testen_der_netzwerkverbindung_8"/><text:bookmark-end text:name="aufgabe_0testen_der_netzwerkverbindung"/></text:h>
      <text:p text:style-name="Text_20_body"><draw:frame draw:style-name="medialeft" draw:name=" Aufgabe 0 Legend" text:anchor-type="paragraph" draw:z-index="0" svg:width="5.2916666666667cm"><draw:text-box><text:p text:style-name="legendcenter"><draw:frame draw:style-name="medialeft" draw:name=" Aufgabe 0" text:anchor-type="paragraph" draw:z-index="2" svg:width="5.2916666666667cm" svg:height="3.7626675041876cm"><draw:image xlink:href="Pictures/197dd67e47594224396d72c1a9a699b6.png" xlink:type="simple" xlink:show="embed" xlink:actuate="onLoad"/></draw:frame> Aufgabe 0</text:p></draw:text-box></draw:frame>Konfigurieren Sie Ihre Netzwerkkarte und testen Sie die Verbindung zu Ihrem Nachbarn durch den ping Befehl. Führen Sie die nachfolgenden Aufgaben nur durch, wenn der <text:span text:style-name="Source_20_Text">ping</text:span> erfolgreich war! Sollte der <text:span text:style-name="Source_20_Text">ping</text:span> nicht erfolgreich sein, überprüfen Sie die Kabelinstallation und die Netzwerkkartenkonfiguration. Ggf. müssen Sie eine andere Netzwerkkarte als die Schnittstelle <text:span text:style-name="Source_20_Text">eth1</text:span> auswählen.</text:p>
      <text:h text:style-name="Heading_20_3" text:outline-level="3"><text:bookmark-start text:name="__RefHeading___aufgabe_1verwerfen_aller_pakete_9"/><text:bookmark-start text:name="aufgabe_1verwerfen_aller_pakete"/>Aufgabe 1: Verwerfen aller Pakete<text:bookmark-end text:name="__RefHeading___aufgabe_1verwerfen_aller_pakete_9"/><text:bookmark-end text:name="aufgabe_1verwerfen_aller_pakete"/></text:h>
      <text:p text:style-name="Text_20_body"><draw:frame draw:style-name="medialeft" draw:name=" Aufgabe 1 Legend" text:anchor-type="paragraph" draw:z-index="0" svg:width="5.2916666666667cm"><draw:text-box><text:p text:style-name="legendcenter"><draw:frame draw:style-name="medialeft" draw:name=" Aufgabe 1" text:anchor-type="paragraph" draw:z-index="3" svg:width="5.2916666666667cm" svg:height="3.4967546063652cm"><draw:image xlink:href="Pictures/03b6135351fec2045eb0fe18c5efda05.png" xlink:type="simple" xlink:show="embed" xlink:actuate="onLoad"/></draw:frame> Aufgabe 1</text:p></draw:text-box></draw:frame>Erstellen Sie eine Filterregel, die sämtlichen Verkehr zu ihrem PC unterbindet. In welcher Chain haben Sie eine Regel verändert?</text:p>
      <text:h text:style-name="Heading_20_3" text:outline-level="3"><text:bookmark-start text:name="__RefHeading___aufgabe_2verwerfen_aller_pakete_10"/><text:bookmark-start text:name="aufgabe_2verwerfen_aller_pakete"/>Aufgabe 2: Verwerfen aller Pakete<text:bookmark-end text:name="__RefHeading___aufgabe_2verwerfen_aller_pakete_10"/><text:bookmark-end text:name="aufgabe_2verwerfen_aller_pakete"/></text:h>
      <text:p text:style-name="Text_20_body"><draw:frame draw:style-name="medialeft" draw:name=" Aufgabe 2 Legend" text:anchor-type="paragraph" draw:z-index="0" svg:width="5.2916666666667cm"><draw:text-box><text:p text:style-name="legendcenter"><draw:frame draw:style-name="medialeft" draw:name=" Aufgabe 2" text:anchor-type="paragraph" draw:z-index="4" svg:width="5.2916666666667cm" svg:height="3.5185427574171cm"><draw:image xlink:href="Pictures/b941fb763a52863390642b811e38b8ab.png" xlink:type="simple" xlink:show="embed" xlink:actuate="onLoad"/></draw:frame> Aufgabe 2</text:p></draw:text-box></draw:frame>Blocken Sie sämtlichen Verkehr eines Nachbarn ab, ohne dass Ihr Zugang zu einem dritten PC behindert wird. Testen Sie die Verbindungen mit <text:span text:style-name="Source_20_Text">ping</text:span>.</text:p>
      <text:h text:style-name="Heading_20_3" text:outline-level="3"><text:bookmark-start text:name="__RefHeading___aufgabe_3filterung_auf_das_layer4-protokoll_11"/><text:bookmark-start text:name="aufgabe_3filterung_auf_das_layer4-protokoll"/>Aufgabe 3: Filterung auf das Layer4-Protokoll<text:bookmark-end text:name="__RefHeading___aufgabe_3filterung_auf_das_layer4-protokoll_11"/><text:bookmark-end text:name="aufgabe_3filterung_auf_das_layer4-protokoll"/></text:h>
      <text:p text:style-name="Text_20_body"><draw:frame draw:style-name="medialeft" draw:name=" Aufgabe 3 Legend" text:anchor-type="paragraph" draw:z-index="0" svg:width="5.2916666666667cm"><draw:text-box><text:p text:style-name="legendcenter"><draw:frame draw:style-name="medialeft" draw:name=" Aufgabe 3" text:anchor-type="paragraph" draw:z-index="5" svg:width="5.2916666666667cm" svg:height="1.5428388746803cm"><draw:image xlink:href="Pictures/ce719627a766fa7ec4b73beb89b4ba86.png" xlink:type="simple" xlink:show="embed" xlink:actuate="onLoad"/></draw:frame> Aufgabe 3</text:p></draw:text-box></draw:frame>Setzen Sie einen Filter so, dass Ihr Rechner keine TCP-Pakete
annimmt.
Testen Sie den Filter mit einem http-Request vom PC Ihres
Nachbarn auf Ihren PC. Der Webserver apache ist in der virutellen
Maschine Ubuntu 12.04 installiert und kann durch den Befehl
/etc/init.d/apache2 start
über die Root Shell gestartet werden.
Kann ihr PC mit anderen Protokollen noch erreichen (z.B. ping)?
Probieren Sie mit 2 Chains zu arbeiten, wobei die gefilterten Pakete
von einer Chain an eine andere gegeben werden. Welche Vorteile
hat dieses Verfahr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lager:oeff_netze:firewall_labor</dc:title>
  </office:meta>
</office:document-meta>
</file>