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ager:pruefungtechniker"/><text:bookmark-start text:name="__RefHeading___informationsseite_fuer_techniker_1"/><text:bookmark-start text:name="informationsseite_fuer_techniker"/>Informationsseite für Techniker<text:bookmark-end text:name="__RefHeading___informationsseite_fuer_techniker_1"/><text:bookmark-end text:name="informationsseite_fuer_techniker"/></text:h>
      <text:p text:style-name="Text_20_body">Alle hier verfügbaren Informationen sind <text:span text:style-name="Strong_20_Emphasis">NICHT</text:span> rechtsverbindlich. Es gelten die Prüfungsordnung und sonstigen Bestimmungen.
Die Seite soll lediglich eine Orientierungshilfe sein.</text:p>
      <text:p text:style-name="Text_20_body">Die folgende Datei enthält eine Vorlage für den <text:span text:style-name="Strong_20_Emphasis">Projektantrag</text:span>.
<text:span text:style-name="Strong_20_Emphasis"><text:a xlink:type="simple" xlink:href="https://www.kopfload.de/lib/exe/fetch.php?media=lager:doc:techniker_projektantrag.zip" text:style-name="Internet_20_link" text:visited-style-name="Visited_20_Internet_20_Link">DOWNLOAD ANTRAG</text:a></text:span></text:p>
      <text:p text:style-name="Text_20_body">Die folgende Datei enthält relevante Dokumente für die Durchführung des Abschlussprojektes. <text:span text:style-name="Strong_20_Emphasis"><text:a xlink:type="simple" xlink:href="https://www.kopfload.de/lib/exe/fetch.php?media=lager:doc:projekt.zip" text:style-name="Internet_20_link" text:visited-style-name="Visited_20_Internet_20_Link">DOWNLOAD SONSTIGES</text:a></text:span></text:p>
      <text:h text:style-name="Heading_20_2" text:outline-level="2"><text:bookmark-start text:name="__RefHeading___terminplan_studierenden_version_2"/><text:bookmark-start text:name="terminplan_studierenden_version"/>Terminplan Studierenden Version<text:bookmark-end text:name="__RefHeading___terminplan_studierenden_version_2"/><text:bookmark-end text:name="terminplan_studierenden_versio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r </text:p>
          </table:table-cell>
          <table:table-cell office:value-type="string" table:style-name="tableheader">
            <text:p text:style-name="Table_20_Heading">Termin </text:p>
          </table:table-cell>
          <table:table-cell office:value-type="string" table:style-name="tableheader">
            <text:p text:style-name="Table_20_Heading"> Aufgabe Studierende </text:p>
          </table:table-cell>
          <table:table-cell office:value-type="string" table:style-name="tableheader">
            <text:p text:style-name="Table_20_Heading"> Aufgabe BetreuerIn </text:p>
          </table:table-cell>
          <table:table-cell office:value-type="string" table:style-name="tableheader">
            <text:p text:style-name="Table_20_Heading"> Dokument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Ende 2. Sem. </text:p>
          </table:table-cell>
          <table:table-cell office:value-type="string" table:style-name="tablecell">
            <text:p text:style-name="tablealignleft"> Projektidee entwerfen und Arbeitsgruppen bilden </text:p>
          </table:table-cell>
          <table:table-cell office:value-type="string" table:style-name="tablecell">
            <text:p text:style-name="tablealignleft"> Beratung </text:p>
          </table:table-cell>
          <table:table-cell office:value-type="string" table:style-name="tablecell">
            <text:p text:style-name="tablealignleft"> Skizzen/Ideen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>
            <text:p text:style-name="tablealignleft"> Projektidee weiterentwickeln und dem potentiellen Betreuer vorstellen </text:p>
          </table:table-cell>
          <table:table-cell office:value-type="string" table:style-name="tablecell">
            <text:p text:style-name="tablealignleft"> Freigabe Antrag </text:p>
          </table:table-cell>
          <table:table-cell office:value-type="string" table:style-name="tablecell">
            <text:p text:style-name="tablealignleft"> <text:a xlink:type="simple" xlink:href="https://www.kopfload.de/lib/exe/fetch.php?media=lager:doc:techniker_projektantrag.zip" text:style-name="Internet_20_link" text:visited-style-name="Visited_20_Internet_20_Link">Projektantrag</text:a>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bis Herbstferien </text:p>
          </table:table-cell>
          <table:table-cell office:value-type="string" table:style-name="tablecell">
            <text:p text:style-name="tablealignleft">Technische Problemstellung fachgerecht analysieren und Lösungsweg herausarbeiten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/>
          <table:table-cell office:value-type="string" table:style-name="tablecell">
            <text:p text:style-name="tablealignleft"> Projektplanung: Meilensteine, Zeit- und Kostenplanung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nach Herbstferien </text:p>
          </table:table-cell>
          <table:table-cell office:value-type="string" table:style-name="tablecell">
            <text:p text:style-name="tablealignleft"> Pflichtenheft erstellen </text:p>
          </table:table-cell>
          <table:table-cell office:value-type="string" table:style-name="tablecell">
            <text:p text:style-name="tablealignleft"> BetreuerIn erhält Pflichtenheft  </text:p>
          </table:table-cell>
          <table:table-cell office:value-type="string" table:style-name="tablecell">
            <text:p text:style-name="tablealignleft"> Pflichtenheft </text:p>
          </table:table-cell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s. Aushang </text:p>
          </table:table-cell>
          <table:table-cell office:value-type="string" table:style-name="tablecell">
            <text:p text:style-name="tablealignleft"> Durchführung des Projekts </text:p>
          </table:table-cell>
          <table:table-cell office:value-type="string" table:style-name="tablecell">
            <text:p text:style-name="tablealignleft"> Beratu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s. Aushang </text:p>
          </table:table-cell>
          <table:table-cell office:value-type="string" table:style-name="tablecell">
            <text:p text:style-name="tablealignleft"> Abgabe der Dokumentation </text:p>
          </table:table-cell>
          <table:table-cell office:value-type="string" table:style-name="tablecell">
            <text:p text:style-name="tablealignleft"> BetreuerIn bewertet Dokumentation </text:p>
          </table:table-cell>
          <table:table-cell office:value-type="string" table:style-name="tablecell">
            <text:p text:style-name="tablealignleft"> Projektdokumentation  </text:p>
          </table:table-cell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s. Aushang </text:p>
          </table:table-cell>
          <table:table-cell office:value-type="string" table:style-name="tablecell">
            <text:p text:style-name="tablealignleft"> Abnahme des Projekts </text:p>
          </table:table-cell>
          <table:table-cell office:value-type="string" table:style-name="tablecell">
            <text:p text:style-name="tablealignleft"> Bewertung der Umsetzung </text:p>
          </table:table-cell>
          <table:table-cell office:value-type="string" table:style-name="tablecell">
            <text:p text:style-name="tablealignleft"> Bewertungsbogen Projekt</text:p>
          </table:table-cell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s. Aushang </text:p>
          </table:table-cell>
          <table:table-cell office:value-type="string" table:style-name="tablecell">
            <text:p text:style-name="tablealignleft"> Präsentation (öffentlich) </text:p>
          </table:table-cell>
          <table:table-cell office:value-type="string" table:style-name="tablecell">
            <text:p text:style-name="tablealignleft"> Bewertung der Präsentation </text:p>
          </table:table-cell>
          <table:table-cell office:value-type="string" table:style-name="tablecell">
            <text:p text:style-name="tablealignleft"> Bewertungsbogen Präsentation </text:p>
          </table:table-cell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s. Aushang </text:p>
          </table:table-cell>
          <table:table-cell office:value-type="string" table:style-name="tablecell">
            <text:p text:style-name="tablealignleft"> Prüfungskolloquium </text:p>
          </table:table-cell>
          <table:table-cell office:value-type="string" table:style-name="tablecell">
            <text:p text:style-name="tablealignleft"> Bewertung des Kolloquium </text:p>
          </table:table-cell>
          <table:table-cell office:value-type="string" table:style-name="tablecell">
            <text:p text:style-name="tablealignleft"> Bewertungsbogen Kolloquium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pruefungtechniker</dc:title>
  </office:meta>
</office:document-meta>
</file>